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>
      <style:table-cell-properties fo:border="thin solid #000000" style:vertical-align="middle" fo:wrap-option="wrap" fo:background-color="#9BC2E6" style:repeat-content="false"/>
      <style:paragraph-properties fo:text-align="center"/>
      <style:text-properties fo:font-weight="bold" style:font-weight-asian="bold" style:font-weight-complex="bold"/>
    </style:style>
    <style:style style:name="ce2" style:family="table-cell" style:parent-style-name="Default" style:data-style-name="N19">
      <style:table-cell-properties fo:border="thin solid #000000" style:vertical-align="middle" fo:wrap-option="wrap" fo:background-color="#9BC2E6" style:repeat-content="false"/>
      <style:paragraph-properties fo:text-align="center"/>
      <style:text-properties fo:font-weight="bold" style:font-weight-asian="bold" style:font-weight-complex="bold"/>
    </style:style>
    <style:style style:name="ce3" style:family="table-cell" style:parent-style-name="Default" style:data-style-name="N30">
      <style:table-cell-properties fo:border="thin solid #000000" style:vertical-align="middle" fo:wrap-option="wrap" fo:background-color="#9BC2E6" style:repeat-content="false"/>
      <style:paragraph-properties fo:text-align="center"/>
      <style:text-properties fo:font-weight="bold" style:font-weight-asian="bold" style:font-weight-complex="bold"/>
    </style:style>
    <style:style style:name="ce4" style:family="table-cell" style:parent-style-name="Default" style:data-style-name="N4">
      <style:table-cell-properties fo:border="thin solid #000000" style:vertical-align="middle" fo:wrap-option="wrap" fo:background-color="#9BC2E6" style:repeat-content="false"/>
      <style:paragraph-properties fo:text-align="center"/>
      <style:text-properties fo:font-weight="bold" style:font-weight-asian="bold" style:font-weight-complex="bold"/>
    </style:style>
    <style:style style:name="ce5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6" style:family="table-cell" style:parent-style-name="Default" style:data-style-name="N0">
      <style:table-cell-properties style:vertical-align="middle" fo:wrap-option="wrap"/>
    </style:style>
    <style:style style:name="ce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e8" style:family="table-cell" style:parent-style-name="Default" style:data-style-name="N19">
      <style:table-cell-properties fo:border="thin solid #000000" style:vertical-align="middle" fo:wrap-option="wrap" style:repeat-content="false"/>
      <style:paragraph-properties fo:text-align="center"/>
    </style:style>
    <style:style style:name="ce9" style:family="table-cell" style:parent-style-name="Default" style:data-style-name="N30">
      <style:table-cell-properties fo:border="thin solid #000000" style:vertical-align="middle" fo:wrap-option="wrap" style:repeat-content="false"/>
      <style:paragraph-properties fo:text-align="center"/>
    </style:style>
    <style:style style:name="ce10" style:family="table-cell" style:parent-style-name="Default" style:data-style-name="N4">
      <style:table-cell-properties fo:border="thin solid #000000" style:vertical-align="middle" fo:wrap-option="wrap" style:repeat-content="false"/>
      <style:paragraph-properties fo:text-align="center"/>
    </style:style>
    <style:style style:name="ce11" style:family="table-cell" style:parent-style-name="Default" style:data-style-name="N0">
      <style:table-cell-properties style:vertical-align="middle" fo:wrap-option="wrap" style:repeat-content="false"/>
      <style:paragraph-properties fo:text-align="center"/>
    </style:style>
    <style:style style:name="ce12" style:family="table-cell" style:parent-style-name="Default" style:data-style-name="N19">
      <style:table-cell-properties style:vertical-align="middle" fo:wrap-option="wrap" style:repeat-content="false"/>
      <style:paragraph-properties fo:text-align="center"/>
    </style:style>
    <style:style style:name="ce13" style:family="table-cell" style:parent-style-name="Default" style:data-style-name="N30">
      <style:table-cell-properties style:vertical-align="middle" fo:wrap-option="wrap" style:repeat-content="false"/>
      <style:paragraph-properties fo:text-align="center"/>
    </style:style>
    <style:style style:name="ce14" style:family="table-cell" style:parent-style-name="Default" style:data-style-name="N4">
      <style:table-cell-properties style:vertical-align="middle" fo:wrap-option="wrap" style:repeat-content="false"/>
      <style:paragraph-properties fo:text-align="center"/>
    </style:style>
    <style:style style:name="ce15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font-style="italic" style:font-style-asian="italic" style:font-style-complex="italic"/>
    </style:style>
    <style:style style:name="co1" style:family="table-column">
      <style:table-column-properties fo:break-before="auto" style:column-width="2.73402777777778cm"/>
    </style:style>
    <style:style style:name="co2" style:family="table-column">
      <style:table-column-properties fo:break-before="auto" style:column-width="2.91041666666667cm"/>
    </style:style>
    <style:style style:name="co3" style:family="table-column">
      <style:table-column-properties fo:break-before="auto" style:column-width="2.75166666666667cm"/>
    </style:style>
    <style:style style:name="co4" style:family="table-column">
      <style:table-column-properties fo:break-before="auto" style:column-width="3.95111111111111cm" style:use-optimal-column-width="true"/>
    </style:style>
    <style:style style:name="co5" style:family="table-column">
      <style:table-column-properties fo:break-before="auto" style:column-width="5.46805555555556cm"/>
    </style:style>
    <style:style style:name="co6" style:family="table-column">
      <style:table-column-properties fo:break-before="auto" style:column-width="3.08680555555556cm"/>
    </style:style>
    <style:style style:name="co7" style:family="table-column">
      <style:table-column-properties fo:break-before="auto" style:column-width="5.45041666666667cm" style:use-optimal-column-width="true"/>
    </style:style>
    <style:style style:name="co8" style:family="table-column">
      <style:table-column-properties fo:break-before="auto" style:column-width="1.69333333333333cm"/>
    </style:style>
    <style:style style:name="ro1" style:family="table-row">
      <style:table-row-properties style:row-height="25pt" style:use-optimal-row-height="false" fo:break-before="auto"/>
    </style:style>
    <style:style style:name="ro2" style:family="table-row">
      <style:table-row-properties style:row-height="58pt" style:use-optimal-row-height="true" fo:break-before="auto"/>
    </style:style>
    <style:style style:name="ro3" style:family="table-row">
      <style:table-row-properties style:row-height="29pt" style:use-optimal-row-height="true" fo:break-before="auto"/>
    </style:style>
    <style:style style:name="ro4" style:family="table-row">
      <style:table-row-properties style:row-height="14.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">
      <style:table-properties table:display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DATI_PAG_4bis_c_2d_lgs_33-2" table:style-name="ta1">
        <table:table-column table:style-name="co1" table:default-cell-style-name="ce11"/>
        <table:table-column table:style-name="co2" table:default-cell-style-name="ce11"/>
        <table:table-column table:style-name="co3" table:default-cell-style-name="ce12"/>
        <table:table-column table:style-name="co4" table:default-cell-style-name="ce13"/>
        <table:table-column table:style-name="co5" table:default-cell-style-name="ce13"/>
        <table:table-column table:style-name="co6" table:default-cell-style-name="ce14"/>
        <table:table-column table:style-name="co7" table:default-cell-style-name="ce11"/>
        <table:table-column table:style-name="co8" table:number-columns-repeated="16377" table:default-cell-style-name="ce6"/>
        <table:table-row table:style-name="ro1">
          <table:table-cell office:value-type="string" table:number-columns-spanned="7" table:number-rows-spanned="1" table:style-name="ce15">
            <text:p>Il presente modello è redatto in conformità alla struttura prevista dall’allegato 1 alla delibera ANAC n. 481 del 3 dicembre 2025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office:value-type="string" table:style-name="ce1">
            <text:p>ANNO DI RIFERIMENTO DEL PAGAMENTO</text:p>
          </table:table-cell>
          <table:table-cell office:value-type="string" table:style-name="ce1">
            <text:p>TRIMESTRE DI RIFERIMENTO DEL PAGAMENTO</text:p>
          </table:table-cell>
          <table:table-cell office:value-type="string" table:style-name="ce2">
            <text:p>DATA DEL PAGAMENTO</text:p>
          </table:table-cell>
          <table:table-cell office:value-type="string" table:style-name="ce3">
            <text:p>CATEGORIA DI SPESA</text:p>
          </table:table-cell>
          <table:table-cell office:value-type="string" table:style-name="ce3">
            <text:p>TIPOLOGIA DI SPESA</text:p>
          </table:table-cell>
          <table:table-cell office:value-type="string" table:style-name="ce4">
            <text:p>IMPORTO</text:p>
          </table:table-cell>
          <table:table-cell office:value-type="string" table:style-name="ce1">
            <text:p>BENEFICIARIO DEL PAGAMENTO</text:p>
          </table:table-cell>
          <table:table-cell table:number-columns-repeated="16377" table:style-name="ce5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01T00:00:00" table:style-name="ce8">
            <text:p>01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cquisto di beni e servizi</text:p>
          </table:table-cell>
          <table:table-cell office:value-type="float" office:value="9502.16" table:style-name="ce10">
            <text:p>9.502,16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01T00:00:00" table:style-name="ce8">
            <text:p>01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cquisto di beni e servizi</text:p>
          </table:table-cell>
          <table:table-cell office:value-type="float" office:value="9523.7999999999993" table:style-name="ce10">
            <text:p>9.523,8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01T00:00:00" table:style-name="ce8">
            <text:p>01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cquisto di beni e servizi</text:p>
          </table:table-cell>
          <table:table-cell office:value-type="float" office:value="573.25" table:style-name="ce10">
            <text:p>573,25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01T00:00:00" table:style-name="ce8">
            <text:p>01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cquisto di beni e servizi</text:p>
          </table:table-cell>
          <table:table-cell office:value-type="float" office:value="1361.9" table:style-name="ce10">
            <text:p>1.361,9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01T00:00:00" table:style-name="ce8">
            <text:p>01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cquisto di beni e servizi</text:p>
          </table:table-cell>
          <table:table-cell office:value-type="float" office:value="1020.78" table:style-name="ce10">
            <text:p>1.020,78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01T00:00:00" table:style-name="ce8">
            <text:p>01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cquisto di beni e servizi</text:p>
          </table:table-cell>
          <table:table-cell office:value-type="float" office:value="2990" table:style-name="ce10">
            <text:p>2.990,0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01T00:00:00" table:style-name="ce8">
            <text:p>01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cquisto di beni e servizi</text:p>
          </table:table-cell>
          <table:table-cell office:value-type="float" office:value="17100" table:style-name="ce10">
            <text:p>17.100,0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02T00:00:00" table:style-name="ce8">
            <text:p>02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ltre spese correnti</text:p>
          </table:table-cell>
          <table:table-cell office:value-type="float" office:value="8064.9" table:style-name="ce10">
            <text:p>8.064,9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02T00:00:00" table:style-name="ce8">
            <text:p>02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ltre spese correnti</text:p>
          </table:table-cell>
          <table:table-cell office:value-type="float" office:value="88.32" table:style-name="ce10">
            <text:p>88,32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03T00:00:00" table:style-name="ce8">
            <text:p>03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ltre spese correnti</text:p>
          </table:table-cell>
          <table:table-cell office:value-type="float" office:value="6450" table:style-name="ce10">
            <text:p>6.450,0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03T00:00:00" table:style-name="ce8">
            <text:p>03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cquisto di beni e servizi</text:p>
          </table:table-cell>
          <table:table-cell office:value-type="float" office:value="920" table:style-name="ce10">
            <text:p>920,0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03T00:00:00" table:style-name="ce8">
            <text:p>03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cquisto di beni e servizi</text:p>
          </table:table-cell>
          <table:table-cell office:value-type="float" office:value="460" table:style-name="ce10">
            <text:p>460,0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03T00:00:00" table:style-name="ce8">
            <text:p>03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cquisto di beni e servizi</text:p>
          </table:table-cell>
          <table:table-cell office:value-type="float" office:value="3202.65" table:style-name="ce10">
            <text:p>3.202,65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03T00:00:00" table:style-name="ce8">
            <text:p>03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ltre spese per attività finanziarie</text:p>
          </table:table-cell>
          <table:table-cell office:value-type="float" office:value="20.3" table:style-name="ce10">
            <text:p>20,3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number-rows-repeated="2"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07T00:00:00" table:style-name="ce8">
            <text:p>07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ltre spese per attività finanziarie</text:p>
          </table:table-cell>
          <table:table-cell office:value-type="float" office:value="10.02" table:style-name="ce10">
            <text:p>10,02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number-rows-repeated="2"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08T00:00:00" table:style-name="ce8">
            <text:p>08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ltre spese correnti</text:p>
          </table:table-cell>
          <table:table-cell office:value-type="float" office:value="1" table:style-name="ce10">
            <text:p>1,0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09T00:00:00" table:style-name="ce8">
            <text:p>09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Contributi in conto esercizio</text:p>
          </table:table-cell>
          <table:table-cell office:value-type="float" office:value="290568" table:style-name="ce10">
            <text:p>290.568,0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09T00:00:00" table:style-name="ce8">
            <text:p>09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Contributi in conto esercizio</text:p>
          </table:table-cell>
          <table:table-cell office:value-type="float" office:value="429659" table:style-name="ce10">
            <text:p>429.659,0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10T00:00:00" table:style-name="ce8">
            <text:p>10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ltre spese correnti</text:p>
          </table:table-cell>
          <table:table-cell office:value-type="float" office:value="2700" table:style-name="ce10">
            <text:p>2.700,0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10T00:00:00" table:style-name="ce8">
            <text:p>10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ltre spese correnti</text:p>
          </table:table-cell>
          <table:table-cell office:value-type="float" office:value="17102" table:style-name="ce10">
            <text:p>17.102,0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10T00:00:00" table:style-name="ce8">
            <text:p>10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ltre spese correnti</text:p>
          </table:table-cell>
          <table:table-cell office:value-type="float" office:value="34000" table:style-name="ce10">
            <text:p>34.000,0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4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10T00:00:00" table:style-name="ce8">
            <text:p>10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ltre spese correnti</text:p>
          </table:table-cell>
          <table:table-cell office:value-type="float" office:value="226.15" table:style-name="ce10">
            <text:p>226,15</text:p>
          </table:table-cell>
          <table:table-cell office:value-type="string" table:style-name="ce7">
            <text:p>Persona fisica</text:p>
          </table:table-cell>
          <table:table-cell table:number-columns-repeated="16377"/>
        </table:table-row>
        <table:table-row table:style-name="ro4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10T00:00:00" table:style-name="ce8">
            <text:p>10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ltre spese correnti</text:p>
          </table:table-cell>
          <table:table-cell office:value-type="float" office:value="205" table:style-name="ce10">
            <text:p>205,00</text:p>
          </table:table-cell>
          <table:table-cell office:value-type="string" table:style-name="ce7">
            <text:p>Persona fisica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10T00:00:00" table:style-name="ce8">
            <text:p>10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ltre spese correnti</text:p>
          </table:table-cell>
          <table:table-cell office:value-type="float" office:value="89.7" table:style-name="ce10">
            <text:p>89,7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4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10T00:00:00" table:style-name="ce8">
            <text:p>10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ltre spese correnti</text:p>
          </table:table-cell>
          <table:table-cell office:value-type="float" office:value="190" table:style-name="ce10">
            <text:p>190,00</text:p>
          </table:table-cell>
          <table:table-cell office:value-type="string" table:style-name="ce7">
            <text:p>Persona fisica</text:p>
          </table:table-cell>
          <table:table-cell table:number-columns-repeated="16377"/>
        </table:table-row>
        <table:table-row table:style-name="ro4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10T00:00:00" table:style-name="ce8">
            <text:p>10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ltre spese correnti</text:p>
          </table:table-cell>
          <table:table-cell office:value-type="float" office:value="137" table:style-name="ce10">
            <text:p>137,00</text:p>
          </table:table-cell>
          <table:table-cell office:value-type="string" table:style-name="ce7">
            <text:p>Persona fisica</text:p>
          </table:table-cell>
          <table:table-cell table:number-columns-repeated="16377"/>
        </table:table-row>
        <table:table-row table:style-name="ro4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10T00:00:00" table:style-name="ce8">
            <text:p>10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ltre spese correnti</text:p>
          </table:table-cell>
          <table:table-cell office:value-type="float" office:value="174.8" table:style-name="ce10">
            <text:p>174,80</text:p>
          </table:table-cell>
          <table:table-cell office:value-type="string" table:style-name="ce7">
            <text:p>Persona fisica</text:p>
          </table:table-cell>
          <table:table-cell table:number-columns-repeated="16377"/>
        </table:table-row>
        <table:table-row table:style-name="ro4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10T00:00:00" table:style-name="ce8">
            <text:p>10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ltre spese correnti</text:p>
          </table:table-cell>
          <table:table-cell office:value-type="float" office:value="125.53" table:style-name="ce10">
            <text:p>125,53</text:p>
          </table:table-cell>
          <table:table-cell office:value-type="string" table:style-name="ce7">
            <text:p>Persona fisica</text:p>
          </table:table-cell>
          <table:table-cell table:number-columns-repeated="16377"/>
        </table:table-row>
        <table:table-row table:style-name="ro4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10T00:00:00" table:style-name="ce8">
            <text:p>10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ltre spese correnti</text:p>
          </table:table-cell>
          <table:table-cell office:value-type="float" office:value="101.52" table:style-name="ce10">
            <text:p>101,52</text:p>
          </table:table-cell>
          <table:table-cell office:value-type="string" table:style-name="ce7">
            <text:p>Persona fisica</text:p>
          </table:table-cell>
          <table:table-cell table:number-columns-repeated="16377"/>
        </table:table-row>
        <table:table-row table:style-name="ro4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10T00:00:00" table:style-name="ce8">
            <text:p>10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ltre spese correnti</text:p>
          </table:table-cell>
          <table:table-cell office:value-type="float" office:value="155.74" table:style-name="ce10">
            <text:p>155,74</text:p>
          </table:table-cell>
          <table:table-cell office:value-type="string" table:style-name="ce7">
            <text:p>Persona fisica</text:p>
          </table:table-cell>
          <table:table-cell table:number-columns-repeated="16377"/>
        </table:table-row>
        <table:table-row table:style-name="ro4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10T00:00:00" table:style-name="ce8">
            <text:p>10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ltre spese correnti</text:p>
          </table:table-cell>
          <table:table-cell office:value-type="float" office:value="87.07" table:style-name="ce10">
            <text:p>87,07</text:p>
          </table:table-cell>
          <table:table-cell office:value-type="string" table:style-name="ce7">
            <text:p>Persona fisica</text:p>
          </table:table-cell>
          <table:table-cell table:number-columns-repeated="16377"/>
        </table:table-row>
        <table:table-row table:style-name="ro4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10T00:00:00" table:style-name="ce8">
            <text:p>10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ltre spese correnti</text:p>
          </table:table-cell>
          <table:table-cell office:value-type="float" office:value="28" table:style-name="ce10">
            <text:p>28,00</text:p>
          </table:table-cell>
          <table:table-cell office:value-type="string" table:style-name="ce7">
            <text:p>Persona fisica</text:p>
          </table:table-cell>
          <table:table-cell table:number-columns-repeated="16377"/>
        </table:table-row>
        <table:table-row table:style-name="ro4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10T00:00:00" table:style-name="ce8">
            <text:p>10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ltre spese correnti</text:p>
          </table:table-cell>
          <table:table-cell office:value-type="float" office:value="22.5" table:style-name="ce10">
            <text:p>22,50</text:p>
          </table:table-cell>
          <table:table-cell office:value-type="string" table:style-name="ce7">
            <text:p>Persona fisica</text:p>
          </table:table-cell>
          <table:table-cell table:number-columns-repeated="16377"/>
        </table:table-row>
        <table:table-row table:style-name="ro4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10T00:00:00" table:style-name="ce8">
            <text:p>10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ltre spese correnti</text:p>
          </table:table-cell>
          <table:table-cell office:value-type="float" office:value="198.55" table:style-name="ce10">
            <text:p>198,55</text:p>
          </table:table-cell>
          <table:table-cell office:value-type="string" table:style-name="ce7">
            <text:p>Persona fisica</text:p>
          </table:table-cell>
          <table:table-cell table:number-columns-repeated="16377"/>
        </table:table-row>
        <table:table-row table:style-name="ro4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10T00:00:00" table:style-name="ce8">
            <text:p>10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ltre spese correnti</text:p>
          </table:table-cell>
          <table:table-cell office:value-type="float" office:value="248.45" table:style-name="ce10">
            <text:p>248,45</text:p>
          </table:table-cell>
          <table:table-cell office:value-type="string" table:style-name="ce7">
            <text:p>Persona fisica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10T00:00:00" table:style-name="ce8">
            <text:p>10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ltre spese correnti</text:p>
          </table:table-cell>
          <table:table-cell office:value-type="float" office:value="232000" table:style-name="ce10">
            <text:p>232.000,0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14T00:00:00" table:style-name="ce8">
            <text:p>14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cquisto di beni e servizi</text:p>
          </table:table-cell>
          <table:table-cell office:value-type="float" office:value="627.27" table:style-name="ce10">
            <text:p>627,27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14T00:00:00" table:style-name="ce8">
            <text:p>14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ltre spese correnti</text:p>
          </table:table-cell>
          <table:table-cell office:value-type="float" office:value="17910" table:style-name="ce10">
            <text:p>17.910,0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14T00:00:00" table:style-name="ce8">
            <text:p>14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cquisto di beni e servizi</text:p>
          </table:table-cell>
          <table:table-cell office:value-type="float" office:value="332787.53999999998" table:style-name="ce10">
            <text:p>332.787,54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14T00:00:00" table:style-name="ce8">
            <text:p>14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cquisto di beni e servizi</text:p>
          </table:table-cell>
          <table:table-cell office:value-type="float" office:value="6375" table:style-name="ce10">
            <text:p>6.375,0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14T00:00:00" table:style-name="ce8">
            <text:p>14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cquisto di beni e servizi</text:p>
          </table:table-cell>
          <table:table-cell office:value-type="float" office:value="2187.86" table:style-name="ce10">
            <text:p>2.187,86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14T00:00:00" table:style-name="ce8">
            <text:p>14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Soggetto estero</text:p>
          </table:table-cell>
          <table:table-cell office:value-type="float" office:value="20182.13" table:style-name="ce10">
            <text:p>20.182,13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14T00:00:00" table:style-name="ce8">
            <text:p>14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Soggetto estero</text:p>
          </table:table-cell>
          <table:table-cell office:value-type="float" office:value="1051.72" table:style-name="ce10">
            <text:p>1.051,72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14T00:00:00" table:style-name="ce8">
            <text:p>14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cquisto di beni e servizi</text:p>
          </table:table-cell>
          <table:table-cell office:value-type="float" office:value="6001.57" table:style-name="ce10">
            <text:p>6.001,57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4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14T00:00:00" table:style-name="ce8">
            <text:p>14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cquisto di beni e servizi</text:p>
          </table:table-cell>
          <table:table-cell office:value-type="float" office:value="6132.53" table:style-name="ce10">
            <text:p>6.132,53</text:p>
          </table:table-cell>
          <table:table-cell office:value-type="string" table:style-name="ce7">
            <text:p>Persona fisica</text:p>
          </table:table-cell>
          <table:table-cell table:number-columns-repeated="16377"/>
        </table:table-row>
        <table:table-row table:style-name="ro4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14T00:00:00" table:style-name="ce8">
            <text:p>14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ltre spese correnti</text:p>
          </table:table-cell>
          <table:table-cell office:value-type="float" office:value="7625" table:style-name="ce10">
            <text:p>7.625,00</text:p>
          </table:table-cell>
          <table:table-cell office:value-type="string" table:style-name="ce7">
            <text:p>Persona fisica</text:p>
          </table:table-cell>
          <table:table-cell table:number-columns-repeated="16377"/>
        </table:table-row>
        <table:table-row table:style-name="ro4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14T00:00:00" table:style-name="ce8">
            <text:p>14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cquisto di beni e servizi</text:p>
          </table:table-cell>
          <table:table-cell office:value-type="float" office:value="1700" table:style-name="ce10">
            <text:p>1.700,00</text:p>
          </table:table-cell>
          <table:table-cell office:value-type="string" table:style-name="ce7">
            <text:p>Persona fisica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14T00:00:00" table:style-name="ce8">
            <text:p>14/04/2026</text:p>
          </table:table-cell>
          <table:table-cell office:value-type="string" table:style-name="ce9">
            <text:p>Uscite in conto capitale</text:p>
          </table:table-cell>
          <table:table-cell office:value-type="string" table:style-name="ce9">
            <text:p>Investimenti in beni materiali</text:p>
          </table:table-cell>
          <table:table-cell office:value-type="float" office:value="1229.51" table:style-name="ce10">
            <text:p>1.229,51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15T00:00:00" table:style-name="ce8">
            <text:p>15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cquisto di beni e servizi</text:p>
          </table:table-cell>
          <table:table-cell office:value-type="float" office:value="68.3" table:style-name="ce10">
            <text:p>68,3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15T00:00:00" table:style-name="ce8">
            <text:p>15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ltre spese correnti</text:p>
          </table:table-cell>
          <table:table-cell office:value-type="float" office:value="46799.82" table:style-name="ce10">
            <text:p>46.799,82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15T00:00:00" table:style-name="ce8">
            <text:p>15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cquisto di beni e servizi</text:p>
          </table:table-cell>
          <table:table-cell office:value-type="float" office:value="4820.0200000000004" table:style-name="ce10">
            <text:p>4.820,02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15T00:00:00" table:style-name="ce8">
            <text:p>15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cquisto di beni e servizi</text:p>
          </table:table-cell>
          <table:table-cell office:value-type="float" office:value="31978.18" table:style-name="ce10">
            <text:p>31.978,18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15T00:00:00" table:style-name="ce8">
            <text:p>15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cquisto di beni e servizi</text:p>
          </table:table-cell>
          <table:table-cell office:value-type="float" office:value="13543.74" table:style-name="ce10">
            <text:p>13.543,74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15T00:00:00" table:style-name="ce8">
            <text:p>15/04/2026</text:p>
          </table:table-cell>
          <table:table-cell office:value-type="string" table:style-name="ce9">
            <text:p>Uscite in conto capitale</text:p>
          </table:table-cell>
          <table:table-cell office:value-type="string" table:style-name="ce9">
            <text:p>Investimenti in beni materiali</text:p>
          </table:table-cell>
          <table:table-cell office:value-type="float" office:value="7980" table:style-name="ce10">
            <text:p>7.980,0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15T00:00:00" table:style-name="ce8">
            <text:p>15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cquisto di beni e servizi</text:p>
          </table:table-cell>
          <table:table-cell office:value-type="float" office:value="20973.599999999999" table:style-name="ce10">
            <text:p>20.973,6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15T00:00:00" table:style-name="ce8">
            <text:p>15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cquisto di beni e servizi</text:p>
          </table:table-cell>
          <table:table-cell office:value-type="float" office:value="410" table:style-name="ce10">
            <text:p>410,0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number-rows-repeated="4"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15T00:00:00" table:style-name="ce8">
            <text:p>15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ltre spese correnti</text:p>
          </table:table-cell>
          <table:table-cell office:value-type="float" office:value="6250" table:style-name="ce10">
            <text:p>6.250,0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15T00:00:00" table:style-name="ce8">
            <text:p>15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ltre spese correnti</text:p>
          </table:table-cell>
          <table:table-cell office:value-type="float" office:value="450.06" table:style-name="ce10">
            <text:p>450,06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15T00:00:00" table:style-name="ce8">
            <text:p>15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ltre spese correnti</text:p>
          </table:table-cell>
          <table:table-cell office:value-type="float" office:value="74" table:style-name="ce10">
            <text:p>74,0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4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15T00:00:00" table:style-name="ce8">
            <text:p>15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ltre spese correnti</text:p>
          </table:table-cell>
          <table:table-cell office:value-type="float" office:value="63.54" table:style-name="ce10">
            <text:p>63,54</text:p>
          </table:table-cell>
          <table:table-cell office:value-type="string" table:style-name="ce7">
            <text:p>Persona fisica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15T00:00:00" table:style-name="ce8">
            <text:p>15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cquisto di beni e servizi</text:p>
          </table:table-cell>
          <table:table-cell office:value-type="float" office:value="4148" table:style-name="ce10">
            <text:p>4.148,0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15T00:00:00" table:style-name="ce8">
            <text:p>15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Contributi in conto esercizio</text:p>
          </table:table-cell>
          <table:table-cell office:value-type="float" office:value="2763.32" table:style-name="ce10">
            <text:p>2.763,32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15T00:00:00" table:style-name="ce8">
            <text:p>15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Contributi in conto esercizio</text:p>
          </table:table-cell>
          <table:table-cell office:value-type="float" office:value="2297.1799999999998" table:style-name="ce10">
            <text:p>2.297,18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number-rows-repeated="2"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15T00:00:00" table:style-name="ce8">
            <text:p>15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Contributi in conto esercizio</text:p>
          </table:table-cell>
          <table:table-cell office:value-type="float" office:value="95040" table:style-name="ce10">
            <text:p>95.040,0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15T00:00:00" table:style-name="ce8">
            <text:p>15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Contributi in conto esercizio</text:p>
          </table:table-cell>
          <table:table-cell office:value-type="float" office:value="679.68" table:style-name="ce10">
            <text:p>679,68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15T00:00:00" table:style-name="ce8">
            <text:p>15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Contributi in conto esercizio</text:p>
          </table:table-cell>
          <table:table-cell office:value-type="float" office:value="13023.08" table:style-name="ce10">
            <text:p>13.023,08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15T00:00:00" table:style-name="ce8">
            <text:p>15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Contributi in conto esercizio</text:p>
          </table:table-cell>
          <table:table-cell office:value-type="float" office:value="11485.8" table:style-name="ce10">
            <text:p>11.485,8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15T00:00:00" table:style-name="ce8">
            <text:p>15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Contributi in conto esercizio</text:p>
          </table:table-cell>
          <table:table-cell office:value-type="float" office:value="2732.87" table:style-name="ce10">
            <text:p>2.732,87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15T00:00:00" table:style-name="ce8">
            <text:p>15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Contributi in conto esercizio</text:p>
          </table:table-cell>
          <table:table-cell office:value-type="float" office:value="22399.41" table:style-name="ce10">
            <text:p>22.399,41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15T00:00:00" table:style-name="ce8">
            <text:p>15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Contributi in conto esercizio</text:p>
          </table:table-cell>
          <table:table-cell office:value-type="float" office:value="13023.08" table:style-name="ce10">
            <text:p>13.023,08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15T00:00:00" table:style-name="ce8">
            <text:p>15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Contributi in conto esercizio</text:p>
          </table:table-cell>
          <table:table-cell office:value-type="float" office:value="26046.16" table:style-name="ce10">
            <text:p>26.046,16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15T00:00:00" table:style-name="ce8">
            <text:p>15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Contributi in conto esercizio</text:p>
          </table:table-cell>
          <table:table-cell office:value-type="float" office:value="7449.02" table:style-name="ce10">
            <text:p>7.449,02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15T00:00:00" table:style-name="ce8">
            <text:p>15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cquisto di beni e servizi</text:p>
          </table:table-cell>
          <table:table-cell office:value-type="float" office:value="45.67" table:style-name="ce10">
            <text:p>45,67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16T00:00:00" table:style-name="ce8">
            <text:p>16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ltre spese per attività finanziarie</text:p>
          </table:table-cell>
          <table:table-cell office:value-type="float" office:value="43" table:style-name="ce10">
            <text:p>43,0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4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16T00:00:00" table:style-name="ce8">
            <text:p>16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ltre spese correnti</text:p>
          </table:table-cell>
          <table:table-cell office:value-type="float" office:value="2541.66" table:style-name="ce10">
            <text:p>2.541,66</text:p>
          </table:table-cell>
          <table:table-cell office:value-type="string" table:style-name="ce7">
            <text:p>Persona fisica</text:p>
          </table:table-cell>
          <table:table-cell table:number-columns-repeated="16377"/>
        </table:table-row>
        <table:table-row table:style-name="ro4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16T00:00:00" table:style-name="ce8">
            <text:p>16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ltre spese correnti</text:p>
          </table:table-cell>
          <table:table-cell office:value-type="float" office:value="7625" table:style-name="ce10">
            <text:p>7.625,00</text:p>
          </table:table-cell>
          <table:table-cell office:value-type="string" table:style-name="ce7">
            <text:p>Persona fisica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16T00:00:00" table:style-name="ce8">
            <text:p>16/04/2026</text:p>
          </table:table-cell>
          <table:table-cell office:value-type="string" table:style-name="ce9">
            <text:p>Uscite in conto capitale</text:p>
          </table:table-cell>
          <table:table-cell office:value-type="string" table:style-name="ce9">
            <text:p>Investimenti in beni immateriali</text:p>
          </table:table-cell>
          <table:table-cell office:value-type="float" office:value="1200" table:style-name="ce10">
            <text:p>1.200,0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16T00:00:00" table:style-name="ce8">
            <text:p>16/04/2026</text:p>
          </table:table-cell>
          <table:table-cell office:value-type="string" table:style-name="ce9">
            <text:p>Uscite in conto capitale</text:p>
          </table:table-cell>
          <table:table-cell office:value-type="string" table:style-name="ce9">
            <text:p>Investimenti in beni immateriali</text:p>
          </table:table-cell>
          <table:table-cell office:value-type="float" office:value="2800" table:style-name="ce10">
            <text:p>2.800,0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16T00:00:00" table:style-name="ce8">
            <text:p>16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cquisto di beni e servizi</text:p>
          </table:table-cell>
          <table:table-cell office:value-type="float" office:value="24873.84" table:style-name="ce10">
            <text:p>24.873,84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16T00:00:00" table:style-name="ce8">
            <text:p>16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cquisto di beni e servizi</text:p>
          </table:table-cell>
          <table:table-cell office:value-type="float" office:value="78127.23" table:style-name="ce10">
            <text:p>78.127,23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16T00:00:00" table:style-name="ce8">
            <text:p>16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cquisto di beni e servizi</text:p>
          </table:table-cell>
          <table:table-cell office:value-type="float" office:value="3326.56" table:style-name="ce10">
            <text:p>3.326,56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17T00:00:00" table:style-name="ce8">
            <text:p>17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cquisto di beni e servizi</text:p>
          </table:table-cell>
          <table:table-cell office:value-type="float" office:value="4547.63" table:style-name="ce10">
            <text:p>4.547,63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17T00:00:00" table:style-name="ce8">
            <text:p>17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cquisto di beni e servizi</text:p>
          </table:table-cell>
          <table:table-cell office:value-type="float" office:value="580.72" table:style-name="ce10">
            <text:p>580,72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17T00:00:00" table:style-name="ce8">
            <text:p>17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cquisto di beni e servizi</text:p>
          </table:table-cell>
          <table:table-cell office:value-type="float" office:value="391.34" table:style-name="ce10">
            <text:p>391,34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17T00:00:00" table:style-name="ce8">
            <text:p>17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ltre spese correnti</text:p>
          </table:table-cell>
          <table:table-cell office:value-type="float" office:value="438.8" table:style-name="ce10">
            <text:p>438,8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17T00:00:00" table:style-name="ce8">
            <text:p>17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cquisto di beni e servizi</text:p>
          </table:table-cell>
          <table:table-cell office:value-type="float" office:value="2470.87" table:style-name="ce10">
            <text:p>2.470,87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17T00:00:00" table:style-name="ce8">
            <text:p>17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cquisto di beni e servizi</text:p>
          </table:table-cell>
          <table:table-cell office:value-type="float" office:value="573.25" table:style-name="ce10">
            <text:p>573,25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17T00:00:00" table:style-name="ce8">
            <text:p>17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cquisto di beni e servizi</text:p>
          </table:table-cell>
          <table:table-cell office:value-type="float" office:value="130.35" table:style-name="ce10">
            <text:p>130,35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17T00:00:00" table:style-name="ce8">
            <text:p>17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cquisto di beni e servizi</text:p>
          </table:table-cell>
          <table:table-cell office:value-type="float" office:value="9701.25" table:style-name="ce10">
            <text:p>9.701,25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17T00:00:00" table:style-name="ce8">
            <text:p>17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cquisto di beni e servizi</text:p>
          </table:table-cell>
          <table:table-cell office:value-type="float" office:value="31450" table:style-name="ce10">
            <text:p>31.450,0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17T00:00:00" table:style-name="ce8">
            <text:p>17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cquisto di beni e servizi</text:p>
          </table:table-cell>
          <table:table-cell office:value-type="float" office:value="519568.96199999994" table:style-name="ce10">
            <text:p>519.568,96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17T00:00:00" table:style-name="ce8">
            <text:p>17/04/2026</text:p>
          </table:table-cell>
          <table:table-cell office:value-type="string" table:style-name="ce9">
            <text:p>Uscite in conto capitale</text:p>
          </table:table-cell>
          <table:table-cell office:value-type="string" table:style-name="ce9">
            <text:p>Investimenti in beni materiali</text:p>
          </table:table-cell>
          <table:table-cell office:value-type="float" office:value="1712.0400000000002" table:style-name="ce10">
            <text:p>1.712,04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17T00:00:00" table:style-name="ce8">
            <text:p>17/04/2026</text:p>
          </table:table-cell>
          <table:table-cell office:value-type="string" table:style-name="ce9">
            <text:p>Uscite in conto capitale</text:p>
          </table:table-cell>
          <table:table-cell office:value-type="string" table:style-name="ce9">
            <text:p>Investimenti in beni immateriali</text:p>
          </table:table-cell>
          <table:table-cell office:value-type="float" office:value="292787.08799999999" table:style-name="ce10">
            <text:p>292.787,09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17T00:00:00" table:style-name="ce8">
            <text:p>17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cquisto di beni e servizi</text:p>
          </table:table-cell>
          <table:table-cell office:value-type="float" office:value="82.23" table:style-name="ce10">
            <text:p>82,23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17T00:00:00" table:style-name="ce8">
            <text:p>17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cquisto di beni e servizi</text:p>
          </table:table-cell>
          <table:table-cell office:value-type="float" office:value="425.6" table:style-name="ce10">
            <text:p>425,6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20T00:00:00" table:style-name="ce8">
            <text:p>20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ltre spese correnti</text:p>
          </table:table-cell>
          <table:table-cell office:value-type="float" office:value="106" table:style-name="ce10">
            <text:p>106,0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4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21T00:00:00" table:style-name="ce8">
            <text:p>21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ltre spese correnti</text:p>
          </table:table-cell>
          <table:table-cell office:value-type="float" office:value="8545.56" table:style-name="ce10">
            <text:p>8.545,56</text:p>
          </table:table-cell>
          <table:table-cell office:value-type="string" table:style-name="ce7">
            <text:p>Soggetto ester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21T00:00:00" table:style-name="ce8">
            <text:p>21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ltre spese correnti</text:p>
          </table:table-cell>
          <table:table-cell office:value-type="float" office:value="148.63" table:style-name="ce10">
            <text:p>148,63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21T00:00:00" table:style-name="ce8">
            <text:p>21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ltre spese correnti</text:p>
          </table:table-cell>
          <table:table-cell office:value-type="float" office:value="272.91000000000003" table:style-name="ce10">
            <text:p>272,91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number-rows-repeated="2"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21T00:00:00" table:style-name="ce8">
            <text:p>21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ltre spese correnti</text:p>
          </table:table-cell>
          <table:table-cell office:value-type="float" office:value="9000" table:style-name="ce10">
            <text:p>9.000,0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number-rows-repeated="2"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21T00:00:00" table:style-name="ce8">
            <text:p>21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ltre spese correnti</text:p>
          </table:table-cell>
          <table:table-cell office:value-type="float" office:value="6036" table:style-name="ce10">
            <text:p>6.036,0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21T00:00:00" table:style-name="ce8">
            <text:p>21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ltre spese correnti</text:p>
          </table:table-cell>
          <table:table-cell office:value-type="float" office:value="545.84" table:style-name="ce10">
            <text:p>545,84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21T00:00:00" table:style-name="ce8">
            <text:p>21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ltre spese correnti</text:p>
          </table:table-cell>
          <table:table-cell office:value-type="float" office:value="6000" table:style-name="ce10">
            <text:p>6.000,0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21T00:00:00" table:style-name="ce8">
            <text:p>21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ltre spese correnti</text:p>
          </table:table-cell>
          <table:table-cell office:value-type="float" office:value="20000" table:style-name="ce10">
            <text:p>20.000,0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21T00:00:00" table:style-name="ce8">
            <text:p>21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ltre spese correnti</text:p>
          </table:table-cell>
          <table:table-cell office:value-type="float" office:value="117.63" table:style-name="ce10">
            <text:p>117,63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21T00:00:00" table:style-name="ce8">
            <text:p>21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ltre spese correnti</text:p>
          </table:table-cell>
          <table:table-cell office:value-type="float" office:value="17000" table:style-name="ce10">
            <text:p>17.000,0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21T00:00:00" table:style-name="ce8">
            <text:p>21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ltre spese correnti</text:p>
          </table:table-cell>
          <table:table-cell office:value-type="float" office:value="17102" table:style-name="ce10">
            <text:p>17.102,0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21T00:00:00" table:style-name="ce8">
            <text:p>21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ltre spese correnti</text:p>
          </table:table-cell>
          <table:table-cell office:value-type="float" office:value="6000" table:style-name="ce10">
            <text:p>6.000,0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21T00:00:00" table:style-name="ce8">
            <text:p>21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ltre spese correnti</text:p>
          </table:table-cell>
          <table:table-cell office:value-type="float" office:value="17000" table:style-name="ce10">
            <text:p>17.000,0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number-rows-repeated="2"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21T00:00:00" table:style-name="ce8">
            <text:p>21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ltre spese correnti</text:p>
          </table:table-cell>
          <table:table-cell office:value-type="float" office:value="6036" table:style-name="ce10">
            <text:p>6.036,0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21T00:00:00" table:style-name="ce8">
            <text:p>21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ltre spese correnti</text:p>
          </table:table-cell>
          <table:table-cell office:value-type="float" office:value="6000" table:style-name="ce10">
            <text:p>6.000,0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21T00:00:00" table:style-name="ce8">
            <text:p>21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ltre spese correnti</text:p>
          </table:table-cell>
          <table:table-cell office:value-type="float" office:value="20120" table:style-name="ce10">
            <text:p>20.120,0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21T00:00:00" table:style-name="ce8">
            <text:p>21/04/2026</text:p>
          </table:table-cell>
          <table:table-cell office:value-type="string" table:style-name="ce9">
            <text:p>Uscite in conto capitale</text:p>
          </table:table-cell>
          <table:table-cell office:value-type="string" table:style-name="ce9">
            <text:p>Investimenti in beni materiali</text:p>
          </table:table-cell>
          <table:table-cell office:value-type="float" office:value="153.88999999999999" table:style-name="ce10">
            <text:p>153,89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4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22T00:00:00" table:style-name="ce8">
            <text:p>22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cquisto di beni e servizi</text:p>
          </table:table-cell>
          <table:table-cell office:value-type="float" office:value="356.11" table:style-name="ce10">
            <text:p>356,11</text:p>
          </table:table-cell>
          <table:table-cell office:value-type="string" table:style-name="ce7">
            <text:p>Persona fisica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22T00:00:00" table:style-name="ce8">
            <text:p>22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ltre spese correnti</text:p>
          </table:table-cell>
          <table:table-cell office:value-type="float" office:value="120" table:style-name="ce10">
            <text:p>120,0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22T00:00:00" table:style-name="ce8">
            <text:p>22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ltre spese correnti</text:p>
          </table:table-cell>
          <table:table-cell office:value-type="float" office:value="160" table:style-name="ce10">
            <text:p>160,0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number-rows-repeated="2" table:style-name="ro4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23T00:00:00" table:style-name="ce8">
            <text:p>23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cquisto di beni e servizi</text:p>
          </table:table-cell>
          <table:table-cell office:value-type="float" office:value="957.38" table:style-name="ce10">
            <text:p>957,38</text:p>
          </table:table-cell>
          <table:table-cell office:value-type="string" table:style-name="ce7">
            <text:p>Soggetto ester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23T00:00:00" table:style-name="ce8">
            <text:p>23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cquisto di beni e servizi</text:p>
          </table:table-cell>
          <table:table-cell office:value-type="float" office:value="57020.67" table:style-name="ce10">
            <text:p>57.020,67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23T00:00:00" table:style-name="ce8">
            <text:p>23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cquisto di beni e servizi</text:p>
          </table:table-cell>
          <table:table-cell office:value-type="float" office:value="6001.57" table:style-name="ce10">
            <text:p>6.001,57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23T00:00:00" table:style-name="ce8">
            <text:p>23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cquisto di beni e servizi</text:p>
          </table:table-cell>
          <table:table-cell office:value-type="float" office:value="137.88" table:style-name="ce10">
            <text:p>137,88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23T00:00:00" table:style-name="ce8">
            <text:p>23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cquisto di beni e servizi</text:p>
          </table:table-cell>
          <table:table-cell office:value-type="float" office:value="11479.16" table:style-name="ce10">
            <text:p>11.479,16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23T00:00:00" table:style-name="ce8">
            <text:p>23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cquisto di beni e servizi</text:p>
          </table:table-cell>
          <table:table-cell office:value-type="float" office:value="17315" table:style-name="ce10">
            <text:p>17.315,0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23T00:00:00" table:style-name="ce8">
            <text:p>23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cquisto di beni e servizi</text:p>
          </table:table-cell>
          <table:table-cell office:value-type="float" office:value="25400" table:style-name="ce10">
            <text:p>25.400,0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23T00:00:00" table:style-name="ce8">
            <text:p>23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cquisto di beni e servizi</text:p>
          </table:table-cell>
          <table:table-cell office:value-type="float" office:value="70718" table:style-name="ce10">
            <text:p>70.718,0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23T00:00:00" table:style-name="ce8">
            <text:p>23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ltre spese per attività finanziarie</text:p>
          </table:table-cell>
          <table:table-cell office:value-type="float" office:value="315.69" table:style-name="ce10">
            <text:p>315,69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4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23T00:00:00" table:style-name="ce8">
            <text:p>23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ltre spese correnti</text:p>
          </table:table-cell>
          <table:table-cell office:value-type="float" office:value="31500" table:style-name="ce10">
            <text:p>31.500,00</text:p>
          </table:table-cell>
          <table:table-cell office:value-type="string" table:style-name="ce7">
            <text:p>Soggetto ester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24T00:00:00" table:style-name="ce8">
            <text:p>24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cquisto di beni e servizi</text:p>
          </table:table-cell>
          <table:table-cell office:value-type="float" office:value="84.03" table:style-name="ce10">
            <text:p>84,03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27T00:00:00" table:style-name="ce8">
            <text:p>27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cquisto di beni e servizi</text:p>
          </table:table-cell>
          <table:table-cell office:value-type="float" office:value="23228.03" table:style-name="ce10">
            <text:p>23.228,03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27T00:00:00" table:style-name="ce8">
            <text:p>27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cquisto di beni e servizi</text:p>
          </table:table-cell>
          <table:table-cell office:value-type="float" office:value="31978.18" table:style-name="ce10">
            <text:p>31.978,18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27T00:00:00" table:style-name="ce8">
            <text:p>27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cquisto di beni e servizi</text:p>
          </table:table-cell>
          <table:table-cell office:value-type="float" office:value="13543.74" table:style-name="ce10">
            <text:p>13.543,74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27T00:00:00" table:style-name="ce8">
            <text:p>27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cquisto di beni e servizi</text:p>
          </table:table-cell>
          <table:table-cell office:value-type="float" office:value="9676.64" table:style-name="ce10">
            <text:p>9.676,64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27T00:00:00" table:style-name="ce8">
            <text:p>27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cquisto di beni e servizi</text:p>
          </table:table-cell>
          <table:table-cell office:value-type="float" office:value="24231.119999999999" table:style-name="ce10">
            <text:p>24.231,12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27T00:00:00" table:style-name="ce8">
            <text:p>27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cquisto di beni e servizi</text:p>
          </table:table-cell>
          <table:table-cell office:value-type="float" office:value="24238.86" table:style-name="ce10">
            <text:p>24.238,86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27T00:00:00" table:style-name="ce8">
            <text:p>27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cquisto di beni e servizi</text:p>
          </table:table-cell>
          <table:table-cell office:value-type="float" office:value="15864.68" table:style-name="ce10">
            <text:p>15.864,68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27T00:00:00" table:style-name="ce8">
            <text:p>27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cquisto di beni e servizi</text:p>
          </table:table-cell>
          <table:table-cell office:value-type="float" office:value="5843.54" table:style-name="ce10">
            <text:p>5.843,54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27T00:00:00" table:style-name="ce8">
            <text:p>27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cquisto di beni e servizi</text:p>
          </table:table-cell>
          <table:table-cell office:value-type="float" office:value="756.96" table:style-name="ce10">
            <text:p>756,96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27T00:00:00" table:style-name="ce8">
            <text:p>27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cquisto di beni e servizi</text:p>
          </table:table-cell>
          <table:table-cell office:value-type="float" office:value="16666" table:style-name="ce10">
            <text:p>16.666,0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27T00:00:00" table:style-name="ce8">
            <text:p>27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cquisto di beni e servizi</text:p>
          </table:table-cell>
          <table:table-cell office:value-type="float" office:value="1546.71" table:style-name="ce10">
            <text:p>1.546,71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number-rows-repeated="2"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27T00:00:00" table:style-name="ce8">
            <text:p>27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cquisto di beni e servizi</text:p>
          </table:table-cell>
          <table:table-cell office:value-type="float" office:value="1606.93" table:style-name="ce10">
            <text:p>1.606,93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27T00:00:00" table:style-name="ce8">
            <text:p>27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cquisto di beni e servizi</text:p>
          </table:table-cell>
          <table:table-cell office:value-type="float" office:value="1546.71" table:style-name="ce10">
            <text:p>1.546,71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27T00:00:00" table:style-name="ce8">
            <text:p>27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cquisto di beni e servizi</text:p>
          </table:table-cell>
          <table:table-cell office:value-type="float" office:value="756.96" table:style-name="ce10">
            <text:p>756,96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27T00:00:00" table:style-name="ce8">
            <text:p>27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cquisto di beni e servizi</text:p>
          </table:table-cell>
          <table:table-cell office:value-type="float" office:value="8176.41" table:style-name="ce10">
            <text:p>8.176,41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4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27T00:00:00" table:style-name="ce8">
            <text:p>27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ltre spese correnti</text:p>
          </table:table-cell>
          <table:table-cell office:value-type="float" office:value="7623.78" table:style-name="ce10">
            <text:p>7.623,78</text:p>
          </table:table-cell>
          <table:table-cell office:value-type="string" table:style-name="ce7">
            <text:p>Persona fisica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28T00:00:00" table:style-name="ce8">
            <text:p>28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Contributi in conto esercizio</text:p>
          </table:table-cell>
          <table:table-cell office:value-type="float" office:value="29970.2" table:style-name="ce10">
            <text:p>29.970,2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28T00:00:00" table:style-name="ce8">
            <text:p>28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Contributi in conto esercizio</text:p>
          </table:table-cell>
          <table:table-cell office:value-type="float" office:value="53661.16" table:style-name="ce10">
            <text:p>53.661,16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28T00:00:00" table:style-name="ce8">
            <text:p>28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Contributi in conto esercizio</text:p>
          </table:table-cell>
          <table:table-cell office:value-type="float" office:value="14356.53" table:style-name="ce10">
            <text:p>14.356,53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28T00:00:00" table:style-name="ce8">
            <text:p>28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Contributi in conto esercizio</text:p>
          </table:table-cell>
          <table:table-cell office:value-type="float" office:value="29857.8" table:style-name="ce10">
            <text:p>29.857,8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number-rows-repeated="3"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28T00:00:00" table:style-name="ce8">
            <text:p>28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Contributi in conto esercizio</text:p>
          </table:table-cell>
          <table:table-cell office:value-type="float" office:value="5244.46" table:style-name="ce10">
            <text:p>5.244,46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28T00:00:00" table:style-name="ce8">
            <text:p>28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Contributi in conto esercizio</text:p>
          </table:table-cell>
          <table:table-cell office:value-type="float" office:value="8786.4" table:style-name="ce10">
            <text:p>8.786,4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28T00:00:00" table:style-name="ce8">
            <text:p>28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Contributi in conto esercizio</text:p>
          </table:table-cell>
          <table:table-cell office:value-type="float" office:value="1058.58" table:style-name="ce10">
            <text:p>1.058,58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28T00:00:00" table:style-name="ce8">
            <text:p>28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Contributi in conto esercizio</text:p>
          </table:table-cell>
          <table:table-cell office:value-type="float" office:value="30000" table:style-name="ce10">
            <text:p>30.000,0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28T00:00:00" table:style-name="ce8">
            <text:p>28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ltre spese correnti</text:p>
          </table:table-cell>
          <table:table-cell office:value-type="float" office:value="7038.51" table:style-name="ce10">
            <text:p>7.038,51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28T00:00:00" table:style-name="ce8">
            <text:p>28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ltre spese correnti</text:p>
          </table:table-cell>
          <table:table-cell office:value-type="float" office:value="2619.08" table:style-name="ce10">
            <text:p>2.619,08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28T00:00:00" table:style-name="ce8">
            <text:p>28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ltre spese correnti</text:p>
          </table:table-cell>
          <table:table-cell office:value-type="float" office:value="6036" table:style-name="ce10">
            <text:p>6.036,0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28T00:00:00" table:style-name="ce8">
            <text:p>28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ltre spese correnti</text:p>
          </table:table-cell>
          <table:table-cell office:value-type="float" office:value="5238.16" table:style-name="ce10">
            <text:p>5.238,16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28T00:00:00" table:style-name="ce8">
            <text:p>28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Contributi in conto esercizio</text:p>
          </table:table-cell>
          <table:table-cell office:value-type="float" office:value="211522.38" table:style-name="ce10">
            <text:p>211.522,38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4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28T00:00:00" table:style-name="ce8">
            <text:p>28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ltre spese correnti</text:p>
          </table:table-cell>
          <table:table-cell office:value-type="float" office:value="5345.36" table:style-name="ce10">
            <text:p>5.345,36</text:p>
          </table:table-cell>
          <table:table-cell office:value-type="string" table:style-name="ce7">
            <text:p>Soggetto ester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28T00:00:00" table:style-name="ce8">
            <text:p>28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ltre spese correnti</text:p>
          </table:table-cell>
          <table:table-cell office:value-type="float" office:value="9384.68" table:style-name="ce10">
            <text:p>9.384,68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28T00:00:00" table:style-name="ce8">
            <text:p>28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ltre spese correnti</text:p>
          </table:table-cell>
          <table:table-cell office:value-type="float" office:value="7038.51" table:style-name="ce10">
            <text:p>7.038,51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4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28T00:00:00" table:style-name="ce8">
            <text:p>28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ltre spese correnti</text:p>
          </table:table-cell>
          <table:table-cell office:value-type="float" office:value="6036" table:style-name="ce10">
            <text:p>6.036,00</text:p>
          </table:table-cell>
          <table:table-cell office:value-type="string" table:style-name="ce7">
            <text:p>Soggetto ester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28T00:00:00" table:style-name="ce8">
            <text:p>28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ltre spese correnti</text:p>
          </table:table-cell>
          <table:table-cell office:value-type="float" office:value="59.78" table:style-name="ce10">
            <text:p>59,78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30T00:00:00" table:style-name="ce8">
            <text:p>30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cquisto di beni e servizi</text:p>
          </table:table-cell>
          <table:table-cell office:value-type="float" office:value="33333" table:style-name="ce10">
            <text:p>33.333,0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30T00:00:00" table:style-name="ce8">
            <text:p>30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cquisto di beni e servizi</text:p>
          </table:table-cell>
          <table:table-cell office:value-type="float" office:value="1343" table:style-name="ce10">
            <text:p>1.343,0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30T00:00:00" table:style-name="ce8">
            <text:p>30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cquisto di beni e servizi</text:p>
          </table:table-cell>
          <table:table-cell office:value-type="float" office:value="6862.02" table:style-name="ce10">
            <text:p>6.862,02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30T00:00:00" table:style-name="ce8">
            <text:p>30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cquisto di beni e servizi</text:p>
          </table:table-cell>
          <table:table-cell office:value-type="float" office:value="381.27" table:style-name="ce10">
            <text:p>381,27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30T00:00:00" table:style-name="ce8">
            <text:p>30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ltre spese correnti</text:p>
          </table:table-cell>
          <table:table-cell office:value-type="float" office:value="5490" table:style-name="ce10">
            <text:p>5.490,0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30T00:00:00" table:style-name="ce8">
            <text:p>30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ltre spese correnti</text:p>
          </table:table-cell>
          <table:table-cell office:value-type="float" office:value="52.33" table:style-name="ce10">
            <text:p>52,33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30T00:00:00" table:style-name="ce8">
            <text:p>30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ltre spese correnti</text:p>
          </table:table-cell>
          <table:table-cell office:value-type="float" office:value="1738.4" table:style-name="ce10">
            <text:p>1.738,4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30T00:00:00" table:style-name="ce8">
            <text:p>30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ltre spese correnti</text:p>
          </table:table-cell>
          <table:table-cell office:value-type="float" office:value="328.99" table:style-name="ce10">
            <text:p>328,99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30T00:00:00" table:style-name="ce8">
            <text:p>30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ltre spese correnti</text:p>
          </table:table-cell>
          <table:table-cell office:value-type="float" office:value="1219" table:style-name="ce10">
            <text:p>1.219,0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30T00:00:00" table:style-name="ce8">
            <text:p>30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ltre spese correnti</text:p>
          </table:table-cell>
          <table:table-cell office:value-type="float" office:value="584.6" table:style-name="ce10">
            <text:p>584,6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30T00:00:00" table:style-name="ce8">
            <text:p>30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ltre spese correnti</text:p>
          </table:table-cell>
          <table:table-cell office:value-type="float" office:value="177.6" table:style-name="ce10">
            <text:p>177,6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30T00:00:00" table:style-name="ce8">
            <text:p>30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ltre spese correnti</text:p>
          </table:table-cell>
          <table:table-cell office:value-type="float" office:value="12" table:style-name="ce10">
            <text:p>12,0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30T00:00:00" table:style-name="ce8">
            <text:p>30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ltre spese correnti</text:p>
          </table:table-cell>
          <table:table-cell office:value-type="float" office:value="1832.68" table:style-name="ce10">
            <text:p>1.832,68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30T00:00:00" table:style-name="ce8">
            <text:p>30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ltre spese correnti</text:p>
          </table:table-cell>
          <table:table-cell office:value-type="float" office:value="1241.75" table:style-name="ce10">
            <text:p>1.241,75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30T00:00:00" table:style-name="ce8">
            <text:p>30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ltre spese correnti</text:p>
          </table:table-cell>
          <table:table-cell office:value-type="float" office:value="704.6" table:style-name="ce10">
            <text:p>704,6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30T00:00:00" table:style-name="ce8">
            <text:p>30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ltre spese correnti</text:p>
          </table:table-cell>
          <table:table-cell office:value-type="float" office:value="734.27" table:style-name="ce10">
            <text:p>734,27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30T00:00:00" table:style-name="ce8">
            <text:p>30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ltre spese correnti</text:p>
          </table:table-cell>
          <table:table-cell office:value-type="float" office:value="1133.78" table:style-name="ce10">
            <text:p>1.133,78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30T00:00:00" table:style-name="ce8">
            <text:p>30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ltre spese correnti</text:p>
          </table:table-cell>
          <table:table-cell office:value-type="float" office:value="12" table:style-name="ce10">
            <text:p>12,0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30T00:00:00" table:style-name="ce8">
            <text:p>30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ltre spese correnti</text:p>
          </table:table-cell>
          <table:table-cell office:value-type="float" office:value="1265.83" table:style-name="ce10">
            <text:p>1.265,83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number-rows-repeated="3"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30T00:00:00" table:style-name="ce8">
            <text:p>30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ltre spese correnti</text:p>
          </table:table-cell>
          <table:table-cell office:value-type="float" office:value="12" table:style-name="ce10">
            <text:p>12,0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30T00:00:00" table:style-name="ce8">
            <text:p>30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ltre spese correnti</text:p>
          </table:table-cell>
          <table:table-cell office:value-type="float" office:value="1154.45" table:style-name="ce10">
            <text:p>1.154,45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number-rows-repeated="2"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30T00:00:00" table:style-name="ce8">
            <text:p>30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ltre spese correnti</text:p>
          </table:table-cell>
          <table:table-cell office:value-type="float" office:value="12" table:style-name="ce10">
            <text:p>12,0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30T00:00:00" table:style-name="ce8">
            <text:p>30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ltre spese correnti</text:p>
          </table:table-cell>
          <table:table-cell office:value-type="float" office:value="1417.75" table:style-name="ce10">
            <text:p>1.417,75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30T00:00:00" table:style-name="ce8">
            <text:p>30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ltre spese correnti</text:p>
          </table:table-cell>
          <table:table-cell office:value-type="float" office:value="2198.35" table:style-name="ce10">
            <text:p>2.198,35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30T00:00:00" table:style-name="ce8">
            <text:p>30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ltre spese correnti</text:p>
          </table:table-cell>
          <table:table-cell office:value-type="float" office:value="606.26" table:style-name="ce10">
            <text:p>606,26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30T00:00:00" table:style-name="ce8">
            <text:p>30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ltre spese correnti</text:p>
          </table:table-cell>
          <table:table-cell office:value-type="float" office:value="1836.6" table:style-name="ce10">
            <text:p>1.836,6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30T00:00:00" table:style-name="ce8">
            <text:p>30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ltre spese correnti</text:p>
          </table:table-cell>
          <table:table-cell office:value-type="float" office:value="1414.28" table:style-name="ce10">
            <text:p>1.414,28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30T00:00:00" table:style-name="ce8">
            <text:p>30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ltre spese correnti</text:p>
          </table:table-cell>
          <table:table-cell office:value-type="float" office:value="1506.48" table:style-name="ce10">
            <text:p>1.506,48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30T00:00:00" table:style-name="ce8">
            <text:p>30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ltre spese correnti</text:p>
          </table:table-cell>
          <table:table-cell office:value-type="float" office:value="1408.75" table:style-name="ce10">
            <text:p>1.408,75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30T00:00:00" table:style-name="ce8">
            <text:p>30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ltre spese correnti</text:p>
          </table:table-cell>
          <table:table-cell office:value-type="float" office:value="1503.46" table:style-name="ce10">
            <text:p>1.503,46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30T00:00:00" table:style-name="ce8">
            <text:p>30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ltre spese correnti</text:p>
          </table:table-cell>
          <table:table-cell office:value-type="float" office:value="1326.7" table:style-name="ce10">
            <text:p>1.326,7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30T00:00:00" table:style-name="ce8">
            <text:p>30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ltre spese correnti</text:p>
          </table:table-cell>
          <table:table-cell office:value-type="float" office:value="2780.44" table:style-name="ce10">
            <text:p>2.780,44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30T00:00:00" table:style-name="ce8">
            <text:p>30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ltre spese correnti</text:p>
          </table:table-cell>
          <table:table-cell office:value-type="float" office:value="518.45000000000005" table:style-name="ce10">
            <text:p>518,45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30T00:00:00" table:style-name="ce8">
            <text:p>30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ltre spese correnti</text:p>
          </table:table-cell>
          <table:table-cell office:value-type="float" office:value="1375.68" table:style-name="ce10">
            <text:p>1.375,68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30T00:00:00" table:style-name="ce8">
            <text:p>30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ltre spese correnti</text:p>
          </table:table-cell>
          <table:table-cell office:value-type="float" office:value="1292.99" table:style-name="ce10">
            <text:p>1.292,99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30T00:00:00" table:style-name="ce8">
            <text:p>30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ltre spese correnti</text:p>
          </table:table-cell>
          <table:table-cell office:value-type="float" office:value="1754.43" table:style-name="ce10">
            <text:p>1.754,43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30T00:00:00" table:style-name="ce8">
            <text:p>30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ltre spese correnti</text:p>
          </table:table-cell>
          <table:table-cell office:value-type="float" office:value="1799.28" table:style-name="ce10">
            <text:p>1.799,28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30T00:00:00" table:style-name="ce8">
            <text:p>30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ltre spese correnti</text:p>
          </table:table-cell>
          <table:table-cell office:value-type="float" office:value="2212.42" table:style-name="ce10">
            <text:p>2.212,42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30T00:00:00" table:style-name="ce8">
            <text:p>30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ltre spese correnti</text:p>
          </table:table-cell>
          <table:table-cell office:value-type="float" office:value="627.5" table:style-name="ce10">
            <text:p>627,5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30T00:00:00" table:style-name="ce8">
            <text:p>30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ltre spese correnti</text:p>
          </table:table-cell>
          <table:table-cell office:value-type="float" office:value="232.2" table:style-name="ce10">
            <text:p>232,2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30T00:00:00" table:style-name="ce8">
            <text:p>30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ltre spese correnti</text:p>
          </table:table-cell>
          <table:table-cell office:value-type="float" office:value="355.18" table:style-name="ce10">
            <text:p>355,18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30T00:00:00" table:style-name="ce8">
            <text:p>30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ltre spese correnti</text:p>
          </table:table-cell>
          <table:table-cell office:value-type="float" office:value="2" table:style-name="ce10">
            <text:p>2,0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30T00:00:00" table:style-name="ce8">
            <text:p>30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ltre spese correnti</text:p>
          </table:table-cell>
          <table:table-cell office:value-type="float" office:value="1405.77" table:style-name="ce10">
            <text:p>1.405,77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30T00:00:00" table:style-name="ce8">
            <text:p>30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ltre spese correnti</text:p>
          </table:table-cell>
          <table:table-cell office:value-type="float" office:value="2" table:style-name="ce10">
            <text:p>2,0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30T00:00:00" table:style-name="ce8">
            <text:p>30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ltre spese correnti</text:p>
          </table:table-cell>
          <table:table-cell office:value-type="float" office:value="1141.8499999999999" table:style-name="ce10">
            <text:p>1.141,85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30T00:00:00" table:style-name="ce8">
            <text:p>30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ltre spese correnti</text:p>
          </table:table-cell>
          <table:table-cell office:value-type="float" office:value="2" table:style-name="ce10">
            <text:p>2,0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30T00:00:00" table:style-name="ce8">
            <text:p>30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ltre spese correnti</text:p>
          </table:table-cell>
          <table:table-cell office:value-type="float" office:value="578.34" table:style-name="ce10">
            <text:p>578,34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30T00:00:00" table:style-name="ce8">
            <text:p>30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ltre spese correnti</text:p>
          </table:table-cell>
          <table:table-cell office:value-type="float" office:value="2" table:style-name="ce10">
            <text:p>2,0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30T00:00:00" table:style-name="ce8">
            <text:p>30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ltre spese correnti</text:p>
          </table:table-cell>
          <table:table-cell office:value-type="float" office:value="1685.2" table:style-name="ce10">
            <text:p>1.685,2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30T00:00:00" table:style-name="ce8">
            <text:p>30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ltre spese correnti</text:p>
          </table:table-cell>
          <table:table-cell office:value-type="float" office:value="2" table:style-name="ce10">
            <text:p>2,0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30T00:00:00" table:style-name="ce8">
            <text:p>30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ltre spese correnti</text:p>
          </table:table-cell>
          <table:table-cell office:value-type="float" office:value="920.82" table:style-name="ce10">
            <text:p>920,82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30T00:00:00" table:style-name="ce8">
            <text:p>30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ltre spese correnti</text:p>
          </table:table-cell>
          <table:table-cell office:value-type="float" office:value="2" table:style-name="ce10">
            <text:p>2,0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30T00:00:00" table:style-name="ce8">
            <text:p>30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ltre spese correnti</text:p>
          </table:table-cell>
          <table:table-cell office:value-type="float" office:value="610.4" table:style-name="ce10">
            <text:p>610,4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30T00:00:00" table:style-name="ce8">
            <text:p>30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ltre spese correnti</text:p>
          </table:table-cell>
          <table:table-cell office:value-type="float" office:value="2" table:style-name="ce10">
            <text:p>2,0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30T00:00:00" table:style-name="ce8">
            <text:p>30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ltre spese correnti</text:p>
          </table:table-cell>
          <table:table-cell office:value-type="float" office:value="1020.28" table:style-name="ce10">
            <text:p>1.020,28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30T00:00:00" table:style-name="ce8">
            <text:p>30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ltre spese correnti</text:p>
          </table:table-cell>
          <table:table-cell office:value-type="float" office:value="2" table:style-name="ce10">
            <text:p>2,0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30T00:00:00" table:style-name="ce8">
            <text:p>30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ltre spese correnti</text:p>
          </table:table-cell>
          <table:table-cell office:value-type="float" office:value="2058.65" table:style-name="ce10">
            <text:p>2.058,65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30T00:00:00" table:style-name="ce8">
            <text:p>30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ltre spese correnti</text:p>
          </table:table-cell>
          <table:table-cell office:value-type="float" office:value="2" table:style-name="ce10">
            <text:p>2,0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30T00:00:00" table:style-name="ce8">
            <text:p>30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ltre spese correnti</text:p>
          </table:table-cell>
          <table:table-cell office:value-type="float" office:value="426.05" table:style-name="ce10">
            <text:p>426,05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4-30T00:00:00" table:style-name="ce8">
            <text:p>30/04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ltre spese correnti</text:p>
          </table:table-cell>
          <table:table-cell office:value-type="float" office:value="2" table:style-name="ce10">
            <text:p>2,0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5-05T00:00:00" table:style-name="ce8">
            <text:p>05/05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Contributi in conto esercizio</text:p>
          </table:table-cell>
          <table:table-cell office:value-type="float" office:value="4234.32" table:style-name="ce10">
            <text:p>4.234,32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5-05T00:00:00" table:style-name="ce8">
            <text:p>05/05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Contributi in conto esercizio</text:p>
          </table:table-cell>
          <table:table-cell office:value-type="float" office:value="95304" table:style-name="ce10">
            <text:p>95.304,0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5-05T00:00:00" table:style-name="ce8">
            <text:p>05/05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Contributi in conto esercizio</text:p>
          </table:table-cell>
          <table:table-cell office:value-type="float" office:value="4154.3999999999996" table:style-name="ce10">
            <text:p>4.154,4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5-05T00:00:00" table:style-name="ce8">
            <text:p>05/05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Contributi in conto esercizio</text:p>
          </table:table-cell>
          <table:table-cell office:value-type="float" office:value="25576.78" table:style-name="ce10">
            <text:p>25.576,78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5-05T00:00:00" table:style-name="ce8">
            <text:p>05/05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Contributi in conto esercizio</text:p>
          </table:table-cell>
          <table:table-cell office:value-type="float" office:value="10668.44" table:style-name="ce10">
            <text:p>10.668,44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5-05T00:00:00" table:style-name="ce8">
            <text:p>05/05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Contributi in conto esercizio</text:p>
          </table:table-cell>
          <table:table-cell office:value-type="float" office:value="26029.439999999999" table:style-name="ce10">
            <text:p>26.029,44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5-05T00:00:00" table:style-name="ce8">
            <text:p>05/05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Contributi in conto esercizio</text:p>
          </table:table-cell>
          <table:table-cell office:value-type="float" office:value="8817.61" table:style-name="ce10">
            <text:p>8.817,61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5-05T00:00:00" table:style-name="ce8">
            <text:p>05/05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Contributi in conto esercizio</text:p>
          </table:table-cell>
          <table:table-cell office:value-type="float" office:value="3724.51" table:style-name="ce10">
            <text:p>3.724,51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5-05T00:00:00" table:style-name="ce8">
            <text:p>05/05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Contributi in conto esercizio</text:p>
          </table:table-cell>
          <table:table-cell office:value-type="float" office:value="36683.4" table:style-name="ce10">
            <text:p>36.683,4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5-05T00:00:00" table:style-name="ce8">
            <text:p>05/05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Contributi in conto esercizio</text:p>
          </table:table-cell>
          <table:table-cell office:value-type="float" office:value="584.72" table:style-name="ce10">
            <text:p>584,72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5-06T00:00:00" table:style-name="ce8">
            <text:p>06/05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ltre spese correnti</text:p>
          </table:table-cell>
          <table:table-cell office:value-type="float" office:value="9047" table:style-name="ce10">
            <text:p>9.047,0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5-06T00:00:00" table:style-name="ce8">
            <text:p>06/05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ltre spese correnti</text:p>
          </table:table-cell>
          <table:table-cell office:value-type="float" office:value="1440" table:style-name="ce10">
            <text:p>1.440,0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5-06T00:00:00" table:style-name="ce8">
            <text:p>06/05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ltre spese correnti</text:p>
          </table:table-cell>
          <table:table-cell office:value-type="float" office:value="7.8" table:style-name="ce10">
            <text:p>7,8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5-06T00:00:00" table:style-name="ce8">
            <text:p>06/05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cquisto di beni e servizi</text:p>
          </table:table-cell>
          <table:table-cell office:value-type="float" office:value="362000" table:style-name="ce10">
            <text:p>362.000,0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5-06T00:00:00" table:style-name="ce8">
            <text:p>06/05/2026</text:p>
          </table:table-cell>
          <table:table-cell office:value-type="string" table:style-name="ce9">
            <text:p>Uscite in conto capitale</text:p>
          </table:table-cell>
          <table:table-cell office:value-type="string" table:style-name="ce9">
            <text:p>Investimenti in beni immateriali</text:p>
          </table:table-cell>
          <table:table-cell office:value-type="float" office:value="307410.19" table:style-name="ce10">
            <text:p>307.410,19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5-06T00:00:00" table:style-name="ce8">
            <text:p>06/05/2026</text:p>
          </table:table-cell>
          <table:table-cell office:value-type="string" table:style-name="ce9">
            <text:p>Uscite in conto capitale</text:p>
          </table:table-cell>
          <table:table-cell office:value-type="string" table:style-name="ce9">
            <text:p>Investimenti in beni immateriali</text:p>
          </table:table-cell>
          <table:table-cell office:value-type="float" office:value="53863.1" table:style-name="ce10">
            <text:p>53.863,1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5-06T00:00:00" table:style-name="ce8">
            <text:p>06/05/2026</text:p>
          </table:table-cell>
          <table:table-cell office:value-type="string" table:style-name="ce9">
            <text:p>Uscite in conto capitale</text:p>
          </table:table-cell>
          <table:table-cell office:value-type="string" table:style-name="ce9">
            <text:p>Investimenti in beni immateriali</text:p>
          </table:table-cell>
          <table:table-cell office:value-type="float" office:value="15962.02" table:style-name="ce10">
            <text:p>15.962,02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5-06T00:00:00" table:style-name="ce8">
            <text:p>06/05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cquisto di beni e servizi</text:p>
          </table:table-cell>
          <table:table-cell office:value-type="float" office:value="86023.290000000008" table:style-name="ce10">
            <text:p>86.023,29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5-06T00:00:00" table:style-name="ce8">
            <text:p>06/05/2026</text:p>
          </table:table-cell>
          <table:table-cell office:value-type="string" table:style-name="ce9">
            <text:p>Uscite in conto capitale</text:p>
          </table:table-cell>
          <table:table-cell office:value-type="string" table:style-name="ce9">
            <text:p>Investimenti in beni immateriali</text:p>
          </table:table-cell>
          <table:table-cell office:value-type="float" office:value="12398.4" table:style-name="ce10">
            <text:p>12.398,4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5-06T00:00:00" table:style-name="ce8">
            <text:p>06/05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cquisto di beni e servizi</text:p>
          </table:table-cell>
          <table:table-cell office:value-type="float" office:value="84840.53" table:style-name="ce10">
            <text:p>84.840,53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5-06T00:00:00" table:style-name="ce8">
            <text:p>06/05/2026</text:p>
          </table:table-cell>
          <table:table-cell office:value-type="string" table:style-name="ce9">
            <text:p>Uscite in conto capitale</text:p>
          </table:table-cell>
          <table:table-cell office:value-type="string" table:style-name="ce9">
            <text:p>Investimenti in beni immateriali</text:p>
          </table:table-cell>
          <table:table-cell office:value-type="float" office:value="12398.4" table:style-name="ce10">
            <text:p>12.398,4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5-06T00:00:00" table:style-name="ce8">
            <text:p>06/05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cquisto di beni e servizi</text:p>
          </table:table-cell>
          <table:table-cell office:value-type="float" office:value="42078.66" table:style-name="ce10">
            <text:p>42.078,66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5-06T00:00:00" table:style-name="ce8">
            <text:p>06/05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cquisto di beni e servizi</text:p>
          </table:table-cell>
          <table:table-cell office:value-type="float" office:value="43888.5" table:style-name="ce10">
            <text:p>43.888,5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5-06T00:00:00" table:style-name="ce8">
            <text:p>06/05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cquisto di beni e servizi</text:p>
          </table:table-cell>
          <table:table-cell office:value-type="float" office:value="491.28" table:style-name="ce10">
            <text:p>491,28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5-06T00:00:00" table:style-name="ce8">
            <text:p>06/05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cquisto di beni e servizi</text:p>
          </table:table-cell>
          <table:table-cell office:value-type="float" office:value="258.33" table:style-name="ce10">
            <text:p>258,33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5-06T00:00:00" table:style-name="ce8">
            <text:p>06/05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cquisto di beni e servizi</text:p>
          </table:table-cell>
          <table:table-cell office:value-type="float" office:value="822.28" table:style-name="ce10">
            <text:p>822,28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5-06T00:00:00" table:style-name="ce8">
            <text:p>06/05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cquisto di beni e servizi</text:p>
          </table:table-cell>
          <table:table-cell office:value-type="float" office:value="1974.74" table:style-name="ce10">
            <text:p>1.974,74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5-06T00:00:00" table:style-name="ce8">
            <text:p>06/05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cquisto di beni e servizi</text:p>
          </table:table-cell>
          <table:table-cell office:value-type="float" office:value="36838.910000000003" table:style-name="ce10">
            <text:p>36.838,91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5-06T00:00:00" table:style-name="ce8">
            <text:p>06/05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cquisto di beni e servizi</text:p>
          </table:table-cell>
          <table:table-cell office:value-type="float" office:value="21883.56" table:style-name="ce10">
            <text:p>21.883,56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5-06T00:00:00" table:style-name="ce8">
            <text:p>06/05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ltre spese correnti</text:p>
          </table:table-cell>
          <table:table-cell office:value-type="float" office:value="46393.48" table:style-name="ce10">
            <text:p>46.393,48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number-rows-repeated="2"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5-06T00:00:00" table:style-name="ce8">
            <text:p>06/05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ltre spese correnti</text:p>
          </table:table-cell>
          <table:table-cell office:value-type="float" office:value="35.299999999999997" table:style-name="ce10">
            <text:p>35,3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4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5-11T00:00:00" table:style-name="ce8">
            <text:p>11/05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ltre spese correnti</text:p>
          </table:table-cell>
          <table:table-cell office:value-type="float" office:value="5814.27" table:style-name="ce10">
            <text:p>5.814,27</text:p>
          </table:table-cell>
          <table:table-cell office:value-type="string" table:style-name="ce7">
            <text:p>Soggetto estero</text:p>
          </table:table-cell>
          <table:table-cell table:number-columns-repeated="16377"/>
        </table:table-row>
        <table:table-row table:number-rows-repeated="2"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5-11T00:00:00" table:style-name="ce8">
            <text:p>11/05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ltre spese correnti</text:p>
          </table:table-cell>
          <table:table-cell office:value-type="float" office:value="6000" table:style-name="ce10">
            <text:p>6.000,0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5-11T00:00:00" table:style-name="ce8">
            <text:p>11/05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ltre spese correnti</text:p>
          </table:table-cell>
          <table:table-cell office:value-type="float" office:value="10500" table:style-name="ce10">
            <text:p>10.500,0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5-11T00:00:00" table:style-name="ce8">
            <text:p>11/05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ltre spese correnti</text:p>
          </table:table-cell>
          <table:table-cell office:value-type="float" office:value="314.27" table:style-name="ce10">
            <text:p>314,27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4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5-11T00:00:00" table:style-name="ce8">
            <text:p>11/05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ltre spese correnti</text:p>
          </table:table-cell>
          <table:table-cell office:value-type="float" office:value="31268.61" table:style-name="ce10">
            <text:p>31.268,61</text:p>
          </table:table-cell>
          <table:table-cell office:value-type="string" table:style-name="ce7">
            <text:p>Soggetto ester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5-11T00:00:00" table:style-name="ce8">
            <text:p>11/05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ltre spese correnti</text:p>
          </table:table-cell>
          <table:table-cell office:value-type="float" office:value="5400" table:style-name="ce10">
            <text:p>5.400,0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5-11T00:00:00" table:style-name="ce8">
            <text:p>11/05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ltre spese correnti</text:p>
          </table:table-cell>
          <table:table-cell office:value-type="float" office:value="6000" table:style-name="ce10">
            <text:p>6.000,0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5-11T00:00:00" table:style-name="ce8">
            <text:p>11/05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ltre spese correnti</text:p>
          </table:table-cell>
          <table:table-cell office:value-type="float" office:value="232.24" table:style-name="ce10">
            <text:p>232,24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5-11T00:00:00" table:style-name="ce8">
            <text:p>11/05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ltre spese correnti</text:p>
          </table:table-cell>
          <table:table-cell office:value-type="float" office:value="9000" table:style-name="ce10">
            <text:p>9.000,0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4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5-11T00:00:00" table:style-name="ce8">
            <text:p>11/05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ltre spese correnti</text:p>
          </table:table-cell>
          <table:table-cell office:value-type="float" office:value="6766.3" table:style-name="ce10">
            <text:p>6.766,30</text:p>
          </table:table-cell>
          <table:table-cell office:value-type="string" table:style-name="ce7">
            <text:p>Soggetto ester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5-11T00:00:00" table:style-name="ce8">
            <text:p>11/05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ltre spese correnti</text:p>
          </table:table-cell>
          <table:table-cell office:value-type="float" office:value="17000" table:style-name="ce10">
            <text:p>17.000,0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4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5-11T00:00:00" table:style-name="ce8">
            <text:p>11/05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ltre spese correnti</text:p>
          </table:table-cell>
          <table:table-cell office:value-type="float" office:value="419.5" table:style-name="ce10">
            <text:p>419,50</text:p>
          </table:table-cell>
          <table:table-cell office:value-type="string" table:style-name="ce7">
            <text:p>Persona fisica</text:p>
          </table:table-cell>
          <table:table-cell table:number-columns-repeated="16377"/>
        </table:table-row>
        <table:table-row table:style-name="ro4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5-11T00:00:00" table:style-name="ce8">
            <text:p>11/05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ltre spese correnti</text:p>
          </table:table-cell>
          <table:table-cell office:value-type="float" office:value="226.04" table:style-name="ce10">
            <text:p>226,04</text:p>
          </table:table-cell>
          <table:table-cell office:value-type="string" table:style-name="ce7">
            <text:p>Persona fisica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5-11T00:00:00" table:style-name="ce8">
            <text:p>11/05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ltre spese correnti</text:p>
          </table:table-cell>
          <table:table-cell office:value-type="float" office:value="252.65" table:style-name="ce10">
            <text:p>252,65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4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5-11T00:00:00" table:style-name="ce8">
            <text:p>11/05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ltre spese correnti</text:p>
          </table:table-cell>
          <table:table-cell office:value-type="float" office:value="156.6" table:style-name="ce10">
            <text:p>156,60</text:p>
          </table:table-cell>
          <table:table-cell office:value-type="string" table:style-name="ce7">
            <text:p>Persona fisica</text:p>
          </table:table-cell>
          <table:table-cell table:number-columns-repeated="16377"/>
        </table:table-row>
        <table:table-row table:style-name="ro4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5-11T00:00:00" table:style-name="ce8">
            <text:p>11/05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ltre spese correnti</text:p>
          </table:table-cell>
          <table:table-cell office:value-type="float" office:value="69.319999999999993" table:style-name="ce10">
            <text:p>69,32</text:p>
          </table:table-cell>
          <table:table-cell office:value-type="string" table:style-name="ce7">
            <text:p>Persona fisica</text:p>
          </table:table-cell>
          <table:table-cell table:number-columns-repeated="16377"/>
        </table:table-row>
        <table:table-row table:style-name="ro4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5-11T00:00:00" table:style-name="ce8">
            <text:p>11/05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ltre spese correnti</text:p>
          </table:table-cell>
          <table:table-cell office:value-type="float" office:value="155.84" table:style-name="ce10">
            <text:p>155,84</text:p>
          </table:table-cell>
          <table:table-cell office:value-type="string" table:style-name="ce7">
            <text:p>Persona fisica</text:p>
          </table:table-cell>
          <table:table-cell table:number-columns-repeated="16377"/>
        </table:table-row>
        <table:table-row table:style-name="ro4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5-11T00:00:00" table:style-name="ce8">
            <text:p>11/05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ltre spese correnti</text:p>
          </table:table-cell>
          <table:table-cell office:value-type="float" office:value="153.65" table:style-name="ce10">
            <text:p>153,65</text:p>
          </table:table-cell>
          <table:table-cell office:value-type="string" table:style-name="ce7">
            <text:p>Persona fisica</text:p>
          </table:table-cell>
          <table:table-cell table:number-columns-repeated="16377"/>
        </table:table-row>
        <table:table-row table:style-name="ro4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5-11T00:00:00" table:style-name="ce8">
            <text:p>11/05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ltre spese correnti</text:p>
          </table:table-cell>
          <table:table-cell office:value-type="float" office:value="32" table:style-name="ce10">
            <text:p>32,00</text:p>
          </table:table-cell>
          <table:table-cell office:value-type="string" table:style-name="ce7">
            <text:p>Persona fisica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5-11T00:00:00" table:style-name="ce8">
            <text:p>11/05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ltre spese correnti</text:p>
          </table:table-cell>
          <table:table-cell office:value-type="float" office:value="60" table:style-name="ce10">
            <text:p>60,0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4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5-11T00:00:00" table:style-name="ce8">
            <text:p>11/05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cquisto di beni e servizi</text:p>
          </table:table-cell>
          <table:table-cell office:value-type="float" office:value="308.62" table:style-name="ce10">
            <text:p>308,62</text:p>
          </table:table-cell>
          <table:table-cell office:value-type="string" table:style-name="ce7">
            <text:p>Persona fisica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5-12T00:00:00" table:style-name="ce8">
            <text:p>12/05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cquisto di beni e servizi</text:p>
          </table:table-cell>
          <table:table-cell office:value-type="float" office:value="18243.2" table:style-name="ce10">
            <text:p>18.243,2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5-12T00:00:00" table:style-name="ce8">
            <text:p>12/05/2026</text:p>
          </table:table-cell>
          <table:table-cell office:value-type="string" table:style-name="ce9">
            <text:p>Uscite in conto capitale</text:p>
          </table:table-cell>
          <table:table-cell office:value-type="string" table:style-name="ce9">
            <text:p>Investimenti in beni immateriali</text:p>
          </table:table-cell>
          <table:table-cell office:value-type="float" office:value="40710.480000000003" table:style-name="ce10">
            <text:p>40.710,48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5-12T00:00:00" table:style-name="ce8">
            <text:p>12/05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cquisto di beni e servizi</text:p>
          </table:table-cell>
          <table:table-cell office:value-type="float" office:value="28476.9" table:style-name="ce10">
            <text:p>28.476,9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5-12T00:00:00" table:style-name="ce8">
            <text:p>12/05/2026</text:p>
          </table:table-cell>
          <table:table-cell office:value-type="string" table:style-name="ce9">
            <text:p>Uscite in conto capitale</text:p>
          </table:table-cell>
          <table:table-cell office:value-type="string" table:style-name="ce9">
            <text:p>Investimenti in beni immateriali</text:p>
          </table:table-cell>
          <table:table-cell office:value-type="float" office:value="11052.62" table:style-name="ce10">
            <text:p>11.052,62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5-12T00:00:00" table:style-name="ce8">
            <text:p>12/05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cquisto di beni e servizi</text:p>
          </table:table-cell>
          <table:table-cell office:value-type="float" office:value="4820.0200000000004" table:style-name="ce10">
            <text:p>4.820,02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5-12T00:00:00" table:style-name="ce8">
            <text:p>12/05/2026</text:p>
          </table:table-cell>
          <table:table-cell office:value-type="string" table:style-name="ce9">
            <text:p>Uscite in conto capitale</text:p>
          </table:table-cell>
          <table:table-cell office:value-type="string" table:style-name="ce9">
            <text:p>Investimenti in beni immateriali</text:p>
          </table:table-cell>
          <table:table-cell office:value-type="float" office:value="111442.63" table:style-name="ce10">
            <text:p>111.442,63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5-12T00:00:00" table:style-name="ce8">
            <text:p>12/05/2026</text:p>
          </table:table-cell>
          <table:table-cell office:value-type="string" table:style-name="ce9">
            <text:p>Uscite in conto capitale</text:p>
          </table:table-cell>
          <table:table-cell office:value-type="string" table:style-name="ce9">
            <text:p>Investimenti in beni immateriali</text:p>
          </table:table-cell>
          <table:table-cell office:value-type="float" office:value="3275.38" table:style-name="ce10">
            <text:p>3.275,38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5-12T00:00:00" table:style-name="ce8">
            <text:p>12/05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cquisto di beni e servizi</text:p>
          </table:table-cell>
          <table:table-cell office:value-type="float" office:value="8400.69" table:style-name="ce10">
            <text:p>8.400,69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5-12T00:00:00" table:style-name="ce8">
            <text:p>12/05/2026</text:p>
          </table:table-cell>
          <table:table-cell office:value-type="string" table:style-name="ce9">
            <text:p>Uscite in conto capitale</text:p>
          </table:table-cell>
          <table:table-cell office:value-type="string" table:style-name="ce9">
            <text:p>Investimenti in beni immateriali</text:p>
          </table:table-cell>
          <table:table-cell office:value-type="float" office:value="62608.39" table:style-name="ce10">
            <text:p>62.608,39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5-12T00:00:00" table:style-name="ce8">
            <text:p>12/05/2026</text:p>
          </table:table-cell>
          <table:table-cell office:value-type="string" table:style-name="ce9">
            <text:p>Uscite in conto capitale</text:p>
          </table:table-cell>
          <table:table-cell office:value-type="string" table:style-name="ce9">
            <text:p>Investimenti in beni immateriali</text:p>
          </table:table-cell>
          <table:table-cell office:value-type="float" office:value="12064.32" table:style-name="ce10">
            <text:p>12.064,32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5-12T00:00:00" table:style-name="ce8">
            <text:p>12/05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cquisto di beni e servizi</text:p>
          </table:table-cell>
          <table:table-cell office:value-type="float" office:value="9111.26" table:style-name="ce10">
            <text:p>9.111,26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5-12T00:00:00" table:style-name="ce8">
            <text:p>12/05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cquisto di beni e servizi</text:p>
          </table:table-cell>
          <table:table-cell office:value-type="float" office:value="1600" table:style-name="ce10">
            <text:p>1.600,0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5-12T00:00:00" table:style-name="ce8">
            <text:p>12/05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cquisto di beni e servizi</text:p>
          </table:table-cell>
          <table:table-cell office:value-type="float" office:value="5746.12" table:style-name="ce10">
            <text:p>5.746,12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5-12T00:00:00" table:style-name="ce8">
            <text:p>12/05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cquisto di beni e servizi</text:p>
          </table:table-cell>
          <table:table-cell office:value-type="float" office:value="4850.6400000000003" table:style-name="ce10">
            <text:p>4.850,64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5-12T00:00:00" table:style-name="ce8">
            <text:p>12/05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cquisto di beni e servizi</text:p>
          </table:table-cell>
          <table:table-cell office:value-type="float" office:value="9688.99" table:style-name="ce10">
            <text:p>9.688,99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5-12T00:00:00" table:style-name="ce8">
            <text:p>12/05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cquisto di beni e servizi</text:p>
          </table:table-cell>
          <table:table-cell office:value-type="float" office:value="1033.4000000000001" table:style-name="ce10">
            <text:p>1.033,4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5-12T00:00:00" table:style-name="ce8">
            <text:p>12/05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cquisto di beni e servizi</text:p>
          </table:table-cell>
          <table:table-cell office:value-type="float" office:value="2796.45" table:style-name="ce10">
            <text:p>2.796,45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5-12T00:00:00" table:style-name="ce8">
            <text:p>12/05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cquisto di beni e servizi</text:p>
          </table:table-cell>
          <table:table-cell office:value-type="float" office:value="23228.03" table:style-name="ce10">
            <text:p>23.228,03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5-12T00:00:00" table:style-name="ce8">
            <text:p>12/05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cquisto di beni e servizi</text:p>
          </table:table-cell>
          <table:table-cell office:value-type="float" office:value="391.34" table:style-name="ce10">
            <text:p>391,34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5-12T00:00:00" table:style-name="ce8">
            <text:p>12/05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cquisto di beni e servizi</text:p>
          </table:table-cell>
          <table:table-cell office:value-type="float" office:value="6001.57" table:style-name="ce10">
            <text:p>6.001,57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5-12T00:00:00" table:style-name="ce8">
            <text:p>12/05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ltre spese correnti</text:p>
          </table:table-cell>
          <table:table-cell office:value-type="float" office:value="654.79999999999995" table:style-name="ce10">
            <text:p>654,8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5-12T00:00:00" table:style-name="ce8">
            <text:p>12/05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cquisto di beni e servizi</text:p>
          </table:table-cell>
          <table:table-cell office:value-type="float" office:value="679.24" table:style-name="ce10">
            <text:p>679,24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5-14T00:00:00" table:style-name="ce8">
            <text:p>14/05/2026</text:p>
          </table:table-cell>
          <table:table-cell office:value-type="string" table:style-name="ce9">
            <text:p>Uscite in conto capitale</text:p>
          </table:table-cell>
          <table:table-cell office:value-type="string" table:style-name="ce9">
            <text:p>Investimenti in beni immateriali</text:p>
          </table:table-cell>
          <table:table-cell office:value-type="float" office:value="1200" table:style-name="ce10">
            <text:p>1.200,0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5-14T00:00:00" table:style-name="ce8">
            <text:p>14/05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cquisto di beni e servizi</text:p>
          </table:table-cell>
          <table:table-cell office:value-type="float" office:value="1751.08" table:style-name="ce10">
            <text:p>1.751,08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5-14T00:00:00" table:style-name="ce8">
            <text:p>14/05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ltre spese correnti</text:p>
          </table:table-cell>
          <table:table-cell office:value-type="float" office:value="29315.95" table:style-name="ce10">
            <text:p>29.315,95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5-14T00:00:00" table:style-name="ce8">
            <text:p>14/05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cquisto di beni e servizi</text:p>
          </table:table-cell>
          <table:table-cell office:value-type="float" office:value="121.5" table:style-name="ce10">
            <text:p>121,5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5-14T00:00:00" table:style-name="ce8">
            <text:p>14/05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cquisto di beni e servizi</text:p>
          </table:table-cell>
          <table:table-cell office:value-type="float" office:value="5595.39" table:style-name="ce10">
            <text:p>5.595,39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4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5-14T00:00:00" table:style-name="ce8">
            <text:p>14/05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cquisto di beni e servizi</text:p>
          </table:table-cell>
          <table:table-cell office:value-type="float" office:value="1400" table:style-name="ce10">
            <text:p>1.400,00</text:p>
          </table:table-cell>
          <table:table-cell office:value-type="string" table:style-name="ce7">
            <text:p>Persona fisica</text:p>
          </table:table-cell>
          <table:table-cell table:number-columns-repeated="16377"/>
        </table:table-row>
        <table:table-row table:style-name="ro4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5-14T00:00:00" table:style-name="ce8">
            <text:p>14/05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cquisto di beni e servizi</text:p>
          </table:table-cell>
          <table:table-cell office:value-type="float" office:value="2000" table:style-name="ce10">
            <text:p>2.000,00</text:p>
          </table:table-cell>
          <table:table-cell office:value-type="string" table:style-name="ce7">
            <text:p>Persona fisica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5-15T00:00:00" table:style-name="ce8">
            <text:p>15/05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cquisto di beni e servizi</text:p>
          </table:table-cell>
          <table:table-cell office:value-type="float" office:value="3202.5" table:style-name="ce10">
            <text:p>3.202,5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5-15T00:00:00" table:style-name="ce8">
            <text:p>15/05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ltre spese per attività finanziarie</text:p>
          </table:table-cell>
          <table:table-cell office:value-type="float" office:value="3425.3" table:style-name="ce10">
            <text:p>3.425,3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5-15T00:00:00" table:style-name="ce8">
            <text:p>15/05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cquisto di beni e servizi</text:p>
          </table:table-cell>
          <table:table-cell office:value-type="float" office:value="853.12" table:style-name="ce10">
            <text:p>853,12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5-19T00:00:00" table:style-name="ce8">
            <text:p>19/05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cquisto di beni e servizi</text:p>
          </table:table-cell>
          <table:table-cell office:value-type="float" office:value="61082.7" table:style-name="ce10">
            <text:p>61.082,7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5-19T00:00:00" table:style-name="ce8">
            <text:p>19/05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cquisto di beni e servizi</text:p>
          </table:table-cell>
          <table:table-cell office:value-type="float" office:value="130.35" table:style-name="ce10">
            <text:p>130,35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5-19T00:00:00" table:style-name="ce8">
            <text:p>19/05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cquisto di beni e servizi</text:p>
          </table:table-cell>
          <table:table-cell office:value-type="float" office:value="682.79" table:style-name="ce10">
            <text:p>682,79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5-19T00:00:00" table:style-name="ce8">
            <text:p>19/05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cquisto di beni e servizi</text:p>
          </table:table-cell>
          <table:table-cell office:value-type="float" office:value="2792.81" table:style-name="ce10">
            <text:p>2.792,81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5-19T00:00:00" table:style-name="ce8">
            <text:p>19/05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cquisto di beni e servizi</text:p>
          </table:table-cell>
          <table:table-cell office:value-type="float" office:value="205617.16199999998" table:style-name="ce10">
            <text:p>205.617,16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5-19T00:00:00" table:style-name="ce8">
            <text:p>19/05/2026</text:p>
          </table:table-cell>
          <table:table-cell office:value-type="string" table:style-name="ce9">
            <text:p>Uscite in conto capitale</text:p>
          </table:table-cell>
          <table:table-cell office:value-type="string" table:style-name="ce9">
            <text:p>Investimenti in beni materiali</text:p>
          </table:table-cell>
          <table:table-cell office:value-type="float" office:value="2059.9479999999999" table:style-name="ce10">
            <text:p>2.059,95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5-19T00:00:00" table:style-name="ce8">
            <text:p>19/05/2026</text:p>
          </table:table-cell>
          <table:table-cell office:value-type="string" table:style-name="ce9">
            <text:p>Uscite in conto capitale</text:p>
          </table:table-cell>
          <table:table-cell office:value-type="string" table:style-name="ce9">
            <text:p>Investimenti in beni immateriali</text:p>
          </table:table-cell>
          <table:table-cell office:value-type="float" office:value="880" table:style-name="ce10">
            <text:p>880,0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5-19T00:00:00" table:style-name="ce8">
            <text:p>19/05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cquisto di beni e servizi</text:p>
          </table:table-cell>
          <table:table-cell office:value-type="float" office:value="6930" table:style-name="ce10">
            <text:p>6.930,0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4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5-21T00:00:00" table:style-name="ce8">
            <text:p>21/05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cquisto di beni e servizi</text:p>
          </table:table-cell>
          <table:table-cell office:value-type="float" office:value="3432" table:style-name="ce10">
            <text:p>3.432,00</text:p>
          </table:table-cell>
          <table:table-cell office:value-type="string" table:style-name="ce7">
            <text:p>Persona fisica</text:p>
          </table:table-cell>
          <table:table-cell table:number-columns-repeated="16377"/>
        </table:table-row>
        <table:table-row table:style-name="ro4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5-21T00:00:00" table:style-name="ce8">
            <text:p>21/05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ltre spese correnti</text:p>
          </table:table-cell>
          <table:table-cell office:value-type="float" office:value="3660" table:style-name="ce10">
            <text:p>3.660,00</text:p>
          </table:table-cell>
          <table:table-cell office:value-type="string" table:style-name="ce7">
            <text:p>Persona fisica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5-21T00:00:00" table:style-name="ce8">
            <text:p>21/05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cquisto di beni e servizi</text:p>
          </table:table-cell>
          <table:table-cell office:value-type="float" office:value="4814.3100000000004" table:style-name="ce10">
            <text:p>4.814,31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5-21T00:00:00" table:style-name="ce8">
            <text:p>21/05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cquisto di beni e servizi</text:p>
          </table:table-cell>
          <table:table-cell office:value-type="float" office:value="3233.75" table:style-name="ce10">
            <text:p>3.233,75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5-21T00:00:00" table:style-name="ce8">
            <text:p>21/05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cquisto di beni e servizi</text:p>
          </table:table-cell>
          <table:table-cell office:value-type="float" office:value="24873.84" table:style-name="ce10">
            <text:p>24.873,84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5-21T00:00:00" table:style-name="ce8">
            <text:p>21/05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cquisto di beni e servizi</text:p>
          </table:table-cell>
          <table:table-cell office:value-type="float" office:value="1600" table:style-name="ce10">
            <text:p>1.600,0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5-21T00:00:00" table:style-name="ce8">
            <text:p>21/05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cquisto di beni e servizi</text:p>
          </table:table-cell>
          <table:table-cell office:value-type="float" office:value="1606.93" table:style-name="ce10">
            <text:p>1.606,93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5-21T00:00:00" table:style-name="ce8">
            <text:p>21/05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cquisto di beni e servizi</text:p>
          </table:table-cell>
          <table:table-cell office:value-type="float" office:value="5843.54" table:style-name="ce10">
            <text:p>5.843,54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5-21T00:00:00" table:style-name="ce8">
            <text:p>21/05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Contributi in conto esercizio</text:p>
          </table:table-cell>
          <table:table-cell office:value-type="float" office:value="32340" table:style-name="ce10">
            <text:p>32.340,0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5-21T00:00:00" table:style-name="ce8">
            <text:p>21/05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Contributi in conto esercizio</text:p>
          </table:table-cell>
          <table:table-cell office:value-type="float" office:value="13497.24" table:style-name="ce10">
            <text:p>13.497,24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5-21T00:00:00" table:style-name="ce8">
            <text:p>21/05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Contributi in conto esercizio</text:p>
          </table:table-cell>
          <table:table-cell office:value-type="float" office:value="68982" table:style-name="ce10">
            <text:p>68.982,0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5-21T00:00:00" table:style-name="ce8">
            <text:p>21/05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Contributi in conto esercizio</text:p>
          </table:table-cell>
          <table:table-cell office:value-type="float" office:value="20674.62" table:style-name="ce10">
            <text:p>20.674,62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5-21T00:00:00" table:style-name="ce8">
            <text:p>21/05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Contributi in conto esercizio</text:p>
          </table:table-cell>
          <table:table-cell office:value-type="float" office:value="25592.400000000001" table:style-name="ce10">
            <text:p>25.592,4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5-21T00:00:00" table:style-name="ce8">
            <text:p>21/05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Contributi in conto esercizio</text:p>
          </table:table-cell>
          <table:table-cell office:value-type="float" office:value="212652" table:style-name="ce10">
            <text:p>212.652,0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5-21T00:00:00" table:style-name="ce8">
            <text:p>21/05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Contributi in conto esercizio</text:p>
          </table:table-cell>
          <table:table-cell office:value-type="float" office:value="12364.32" table:style-name="ce10">
            <text:p>12.364,32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5-21T00:00:00" table:style-name="ce8">
            <text:p>21/05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Contributi in conto esercizio</text:p>
          </table:table-cell>
          <table:table-cell office:value-type="float" office:value="340.03" table:style-name="ce10">
            <text:p>340,03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5-21T00:00:00" table:style-name="ce8">
            <text:p>21/05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Contributi in conto esercizio</text:p>
          </table:table-cell>
          <table:table-cell office:value-type="float" office:value="6265.02" table:style-name="ce10">
            <text:p>6.265,02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5-21T00:00:00" table:style-name="ce8">
            <text:p>21/05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Contributi in conto esercizio</text:p>
          </table:table-cell>
          <table:table-cell office:value-type="float" office:value="1020.09" table:style-name="ce10">
            <text:p>1.020,09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5-21T00:00:00" table:style-name="ce8">
            <text:p>21/05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Contributi in conto esercizio</text:p>
          </table:table-cell>
          <table:table-cell office:value-type="float" office:value="36403.18" table:style-name="ce10">
            <text:p>36.403,18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5-25T00:00:00" table:style-name="ce8">
            <text:p>25/05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Contributi in conto esercizio</text:p>
          </table:table-cell>
          <table:table-cell office:value-type="float" office:value="23218.95" table:style-name="ce10">
            <text:p>23.218,95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5-25T00:00:00" table:style-name="ce8">
            <text:p>25/05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Contributi in conto esercizio</text:p>
          </table:table-cell>
          <table:table-cell office:value-type="float" office:value="4176.68" table:style-name="ce10">
            <text:p>4.176,68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5-25T00:00:00" table:style-name="ce8">
            <text:p>25/05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Contributi in conto esercizio</text:p>
          </table:table-cell>
          <table:table-cell office:value-type="float" office:value="5130.58" table:style-name="ce10">
            <text:p>5.130,58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5-25T00:00:00" table:style-name="ce8">
            <text:p>25/05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Contributi in conto esercizio</text:p>
          </table:table-cell>
          <table:table-cell office:value-type="float" office:value="18795.060000000001" table:style-name="ce10">
            <text:p>18.795,06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5-25T00:00:00" table:style-name="ce8">
            <text:p>25/05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Contributi in conto esercizio</text:p>
          </table:table-cell>
          <table:table-cell office:value-type="float" office:value="139498.23999999999" table:style-name="ce10">
            <text:p>139.498,24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5-25T00:00:00" table:style-name="ce8">
            <text:p>25/05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Contributi in conto esercizio</text:p>
          </table:table-cell>
          <table:table-cell office:value-type="float" office:value="10447.200000000001" table:style-name="ce10">
            <text:p>10.447,2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5-25T00:00:00" table:style-name="ce8">
            <text:p>25/05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Contributi in conto esercizio</text:p>
          </table:table-cell>
          <table:table-cell office:value-type="float" office:value="16706.72" table:style-name="ce10">
            <text:p>16.706,72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5-25T00:00:00" table:style-name="ce8">
            <text:p>25/05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Contributi in conto esercizio</text:p>
          </table:table-cell>
          <table:table-cell office:value-type="float" office:value="343612.8" table:style-name="ce10">
            <text:p>343.612,8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5-25T00:00:00" table:style-name="ce8">
            <text:p>25/05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Contributi in conto esercizio</text:p>
          </table:table-cell>
          <table:table-cell office:value-type="float" office:value="6763.5" table:style-name="ce10">
            <text:p>6.763,5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5-25T00:00:00" table:style-name="ce8">
            <text:p>25/05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Contributi in conto esercizio</text:p>
          </table:table-cell>
          <table:table-cell office:value-type="float" office:value="12530.04" table:style-name="ce10">
            <text:p>12.530,04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5-25T00:00:00" table:style-name="ce8">
            <text:p>25/05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Contributi in conto esercizio</text:p>
          </table:table-cell>
          <table:table-cell office:value-type="float" office:value="7162.02" table:style-name="ce10">
            <text:p>7.162,02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4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5-26T00:00:00" table:style-name="ce8">
            <text:p>26/05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ltre spese correnti</text:p>
          </table:table-cell>
          <table:table-cell office:value-type="float" office:value="4392" table:style-name="ce10">
            <text:p>4.392,00</text:p>
          </table:table-cell>
          <table:table-cell office:value-type="string" table:style-name="ce7">
            <text:p>Persona fisica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5-26T00:00:00" table:style-name="ce8">
            <text:p>26/05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cquisto di beni e servizi</text:p>
          </table:table-cell>
          <table:table-cell office:value-type="float" office:value="3000" table:style-name="ce10">
            <text:p>3.000,0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5-26T00:00:00" table:style-name="ce8">
            <text:p>26/05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ltre spese correnti</text:p>
          </table:table-cell>
          <table:table-cell office:value-type="float" office:value="180" table:style-name="ce10">
            <text:p>180,0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5-26T00:00:00" table:style-name="ce8">
            <text:p>26/05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cquisto di beni e servizi</text:p>
          </table:table-cell>
          <table:table-cell office:value-type="float" office:value="800" table:style-name="ce10">
            <text:p>800,0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5-28T00:00:00" table:style-name="ce8">
            <text:p>28/05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cquisto di beni e servizi</text:p>
          </table:table-cell>
          <table:table-cell office:value-type="float" office:value="14500" table:style-name="ce10">
            <text:p>14.500,0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5-28T00:00:00" table:style-name="ce8">
            <text:p>28/05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cquisto di beni e servizi</text:p>
          </table:table-cell>
          <table:table-cell office:value-type="float" office:value="6000" table:style-name="ce10">
            <text:p>6.000,0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4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5-28T00:00:00" table:style-name="ce8">
            <text:p>28/05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cquisto di beni e servizi</text:p>
          </table:table-cell>
          <table:table-cell office:value-type="float" office:value="1098" table:style-name="ce10">
            <text:p>1.098,00</text:p>
          </table:table-cell>
          <table:table-cell office:value-type="string" table:style-name="ce7">
            <text:p>Persona fisica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5-28T00:00:00" table:style-name="ce8">
            <text:p>28/05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cquisto di beni e servizi</text:p>
          </table:table-cell>
          <table:table-cell office:value-type="float" office:value="1200" table:style-name="ce10">
            <text:p>1.200,0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5-28T00:00:00" table:style-name="ce8">
            <text:p>28/05/2026</text:p>
          </table:table-cell>
          <table:table-cell office:value-type="string" table:style-name="ce9">
            <text:p>Uscite in conto capitale</text:p>
          </table:table-cell>
          <table:table-cell office:value-type="string" table:style-name="ce9">
            <text:p>Investimenti in beni materiali</text:p>
          </table:table-cell>
          <table:table-cell office:value-type="float" office:value="40519" table:style-name="ce10">
            <text:p>40.519,0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4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5-28T00:00:00" table:style-name="ce8">
            <text:p>28/05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cquisto di beni e servizi</text:p>
          </table:table-cell>
          <table:table-cell office:value-type="float" office:value="4026" table:style-name="ce10">
            <text:p>4.026,00</text:p>
          </table:table-cell>
          <table:table-cell office:value-type="string" table:style-name="ce7">
            <text:p>Persona fisica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5-28T00:00:00" table:style-name="ce8">
            <text:p>28/05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Contributi in conto esercizio</text:p>
          </table:table-cell>
          <table:table-cell office:value-type="float" office:value="13644.1" table:style-name="ce10">
            <text:p>13.644,1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5-28T00:00:00" table:style-name="ce8">
            <text:p>28/05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Contributi in conto esercizio</text:p>
          </table:table-cell>
          <table:table-cell office:value-type="float" office:value="2515" table:style-name="ce10">
            <text:p>2.515,0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5-28T00:00:00" table:style-name="ce8">
            <text:p>28/05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Contributi in conto esercizio</text:p>
          </table:table-cell>
          <table:table-cell office:value-type="float" office:value="51306" table:style-name="ce10">
            <text:p>51.306,0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5-28T00:00:00" table:style-name="ce8">
            <text:p>28/05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Contributi in conto esercizio</text:p>
          </table:table-cell>
          <table:table-cell office:value-type="float" office:value="61869" table:style-name="ce10">
            <text:p>61.869,0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5-28T00:00:00" table:style-name="ce8">
            <text:p>28/05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Contributi in conto esercizio</text:p>
          </table:table-cell>
          <table:table-cell office:value-type="float" office:value="161153.4" table:style-name="ce10">
            <text:p>161.153,4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5-28T00:00:00" table:style-name="ce8">
            <text:p>28/05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Contributi in conto esercizio</text:p>
          </table:table-cell>
          <table:table-cell office:value-type="float" office:value="68453.600000000006" table:style-name="ce10">
            <text:p>68.453,6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5-28T00:00:00" table:style-name="ce8">
            <text:p>28/05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Contributi in conto esercizio</text:p>
          </table:table-cell>
          <table:table-cell office:value-type="float" office:value="261597.5" table:style-name="ce10">
            <text:p>261.597,5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5-28T00:00:00" table:style-name="ce8">
            <text:p>28/05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Contributi in conto esercizio</text:p>
          </table:table-cell>
          <table:table-cell office:value-type="float" office:value="26253.5" table:style-name="ce10">
            <text:p>26.253,5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5-28T00:00:00" table:style-name="ce8">
            <text:p>28/05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Contributi in conto esercizio</text:p>
          </table:table-cell>
          <table:table-cell office:value-type="float" office:value="120282.6" table:style-name="ce10">
            <text:p>120.282,6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5-28T00:00:00" table:style-name="ce8">
            <text:p>28/05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Contributi in conto esercizio</text:p>
          </table:table-cell>
          <table:table-cell office:value-type="float" office:value="23641" table:style-name="ce10">
            <text:p>23.641,0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5-28T00:00:00" table:style-name="ce8">
            <text:p>28/05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Contributi in conto esercizio</text:p>
          </table:table-cell>
          <table:table-cell office:value-type="float" office:value="35242.5" table:style-name="ce10">
            <text:p>35.242,5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5-28T00:00:00" table:style-name="ce8">
            <text:p>28/05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Contributi in conto esercizio</text:p>
          </table:table-cell>
          <table:table-cell office:value-type="float" office:value="51338.5" table:style-name="ce10">
            <text:p>51.338,5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5-28T00:00:00" table:style-name="ce8">
            <text:p>28/05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Contributi in conto esercizio</text:p>
          </table:table-cell>
          <table:table-cell office:value-type="float" office:value="56865.5" table:style-name="ce10">
            <text:p>56.865,5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5-28T00:00:00" table:style-name="ce8">
            <text:p>28/05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Contributi in conto esercizio</text:p>
          </table:table-cell>
          <table:table-cell office:value-type="float" office:value="15090" table:style-name="ce10">
            <text:p>15.090,0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5-28T00:00:00" table:style-name="ce8">
            <text:p>28/05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Contributi in conto esercizio</text:p>
          </table:table-cell>
          <table:table-cell office:value-type="float" office:value="27712.5" table:style-name="ce10">
            <text:p>27.712,5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5-28T00:00:00" table:style-name="ce8">
            <text:p>28/05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Contributi in conto esercizio</text:p>
          </table:table-cell>
          <table:table-cell office:value-type="float" office:value="44769.5" table:style-name="ce10">
            <text:p>44.769,5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5-28T00:00:00" table:style-name="ce8">
            <text:p>28/05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Contributi in conto esercizio</text:p>
          </table:table-cell>
          <table:table-cell office:value-type="float" office:value="18153.599999999999" table:style-name="ce10">
            <text:p>18.153,6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5-28T00:00:00" table:style-name="ce8">
            <text:p>28/05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Contributi in conto esercizio</text:p>
          </table:table-cell>
          <table:table-cell office:value-type="float" office:value="22242.6" table:style-name="ce10">
            <text:p>22.242,6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5-28T00:00:00" table:style-name="ce8">
            <text:p>28/05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Contributi in conto esercizio</text:p>
          </table:table-cell>
          <table:table-cell office:value-type="float" office:value="39344.6" table:style-name="ce10">
            <text:p>39.344,6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5-28T00:00:00" table:style-name="ce8">
            <text:p>28/05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Contributi in conto esercizio</text:p>
          </table:table-cell>
          <table:table-cell office:value-type="float" office:value="178884.3" table:style-name="ce10">
            <text:p>178.884,3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5-28T00:00:00" table:style-name="ce8">
            <text:p>28/05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Contributi in conto esercizio</text:p>
          </table:table-cell>
          <table:table-cell office:value-type="float" office:value="16096" table:style-name="ce10">
            <text:p>16.096,0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5-28T00:00:00" table:style-name="ce8">
            <text:p>28/05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Contributi in conto esercizio</text:p>
          </table:table-cell>
          <table:table-cell office:value-type="float" office:value="43761" table:style-name="ce10">
            <text:p>43.761,0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5-28T00:00:00" table:style-name="ce8">
            <text:p>28/05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Contributi in conto esercizio</text:p>
          </table:table-cell>
          <table:table-cell office:value-type="float" office:value="18611" table:style-name="ce10">
            <text:p>18.611,0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5-28T00:00:00" table:style-name="ce8">
            <text:p>28/05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Contributi in conto esercizio</text:p>
          </table:table-cell>
          <table:table-cell office:value-type="float" office:value="109136" table:style-name="ce10">
            <text:p>109.136,0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5-28T00:00:00" table:style-name="ce8">
            <text:p>28/05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Contributi in conto esercizio</text:p>
          </table:table-cell>
          <table:table-cell office:value-type="float" office:value="15122.5" table:style-name="ce10">
            <text:p>15.122,5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5-28T00:00:00" table:style-name="ce8">
            <text:p>28/05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Contributi in conto esercizio</text:p>
          </table:table-cell>
          <table:table-cell office:value-type="float" office:value="57982.3" table:style-name="ce10">
            <text:p>57.982,3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5-28T00:00:00" table:style-name="ce8">
            <text:p>28/05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Contributi in conto esercizio</text:p>
          </table:table-cell>
          <table:table-cell office:value-type="float" office:value="15122.5" table:style-name="ce10">
            <text:p>15.122,5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5-28T00:00:00" table:style-name="ce8">
            <text:p>28/05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Contributi in conto esercizio</text:p>
          </table:table-cell>
          <table:table-cell office:value-type="float" office:value="90605.3" table:style-name="ce10">
            <text:p>90.605,3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5-28T00:00:00" table:style-name="ce8">
            <text:p>28/05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Contributi in conto esercizio</text:p>
          </table:table-cell>
          <table:table-cell office:value-type="float" office:value="7545" table:style-name="ce10">
            <text:p>7.545,0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5-28T00:00:00" table:style-name="ce8">
            <text:p>28/05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Contributi in conto esercizio</text:p>
          </table:table-cell>
          <table:table-cell office:value-type="float" office:value="23641" table:style-name="ce10">
            <text:p>23.641,0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5-28T00:00:00" table:style-name="ce8">
            <text:p>28/05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Contributi in conto esercizio</text:p>
          </table:table-cell>
          <table:table-cell office:value-type="float" office:value="2515" table:style-name="ce10">
            <text:p>2.515,0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5-28T00:00:00" table:style-name="ce8">
            <text:p>28/05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Contributi in conto esercizio</text:p>
          </table:table-cell>
          <table:table-cell office:value-type="float" office:value="25150" table:style-name="ce10">
            <text:p>25.150,0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5-28T00:00:00" table:style-name="ce8">
            <text:p>28/05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Contributi in conto esercizio</text:p>
          </table:table-cell>
          <table:table-cell office:value-type="float" office:value="7545" table:style-name="ce10">
            <text:p>7.545,0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5-28T00:00:00" table:style-name="ce8">
            <text:p>28/05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Contributi in conto esercizio</text:p>
          </table:table-cell>
          <table:table-cell office:value-type="float" office:value="81015.5" table:style-name="ce10">
            <text:p>81.015,5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5-28T00:00:00" table:style-name="ce8">
            <text:p>28/05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Contributi in conto esercizio</text:p>
          </table:table-cell>
          <table:table-cell office:value-type="float" office:value="511081.3" table:style-name="ce10">
            <text:p>511.081,3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5-28T00:00:00" table:style-name="ce8">
            <text:p>28/05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Contributi in conto esercizio</text:p>
          </table:table-cell>
          <table:table-cell office:value-type="float" office:value="3521" table:style-name="ce10">
            <text:p>3.521,0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5-28T00:00:00" table:style-name="ce8">
            <text:p>28/05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Contributi in conto esercizio</text:p>
          </table:table-cell>
          <table:table-cell office:value-type="float" office:value="5030" table:style-name="ce10">
            <text:p>5.030,0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4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5-28T00:00:00" table:style-name="ce8">
            <text:p>28/05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ltre spese correnti</text:p>
          </table:table-cell>
          <table:table-cell office:value-type="float" office:value="481.22" table:style-name="ce10">
            <text:p>481,22</text:p>
          </table:table-cell>
          <table:table-cell office:value-type="string" table:style-name="ce7">
            <text:p>Soggetto ester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6-01T00:00:00" table:style-name="ce8">
            <text:p>01/06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ltre spese correnti</text:p>
          </table:table-cell>
          <table:table-cell office:value-type="float" office:value="25000" table:style-name="ce10">
            <text:p>25.000,0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6-04T00:00:00" table:style-name="ce8">
            <text:p>04/06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ltre spese correnti</text:p>
          </table:table-cell>
          <table:table-cell office:value-type="float" office:value="245" table:style-name="ce10">
            <text:p>245,0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6-08T00:00:00" table:style-name="ce8">
            <text:p>08/06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Contributi in conto esercizio</text:p>
          </table:table-cell>
          <table:table-cell office:value-type="float" office:value="705705" table:style-name="ce10">
            <text:p>705.705,0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number-rows-repeated="2"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6-08T00:00:00" table:style-name="ce8">
            <text:p>08/06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Contributi in conto esercizio</text:p>
          </table:table-cell>
          <table:table-cell office:value-type="float" office:value="651432" table:style-name="ce10">
            <text:p>651.432,0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6-08T00:00:00" table:style-name="ce8">
            <text:p>08/06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Contributi in conto esercizio</text:p>
          </table:table-cell>
          <table:table-cell office:value-type="float" office:value="28151.64" table:style-name="ce10">
            <text:p>28.151,64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6-08T00:00:00" table:style-name="ce8">
            <text:p>08/06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Contributi in conto esercizio</text:p>
          </table:table-cell>
          <table:table-cell office:value-type="float" office:value="6769.47" table:style-name="ce10">
            <text:p>6.769,47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6-08T00:00:00" table:style-name="ce8">
            <text:p>08/06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Contributi in conto esercizio</text:p>
          </table:table-cell>
          <table:table-cell office:value-type="float" office:value="15260.4" table:style-name="ce10">
            <text:p>15.260,4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6-08T00:00:00" table:style-name="ce8">
            <text:p>08/06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Contributi in conto esercizio</text:p>
          </table:table-cell>
          <table:table-cell office:value-type="float" office:value="4711.42" table:style-name="ce10">
            <text:p>4.711,42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6-08T00:00:00" table:style-name="ce8">
            <text:p>08/06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Contributi in conto esercizio</text:p>
          </table:table-cell>
          <table:table-cell office:value-type="float" office:value="15260.4" table:style-name="ce10">
            <text:p>15.260,4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6-08T00:00:00" table:style-name="ce8">
            <text:p>08/06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Contributi in conto esercizio</text:p>
          </table:table-cell>
          <table:table-cell office:value-type="float" office:value="115.2" table:style-name="ce10">
            <text:p>115,2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6-08T00:00:00" table:style-name="ce8">
            <text:p>08/06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Contributi in conto esercizio</text:p>
          </table:table-cell>
          <table:table-cell office:value-type="float" office:value="28521.96" table:style-name="ce10">
            <text:p>28.521,96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number-rows-repeated="2"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6-08T00:00:00" table:style-name="ce8">
            <text:p>08/06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Contributi in conto esercizio</text:p>
          </table:table-cell>
          <table:table-cell office:value-type="float" office:value="2242.08" table:style-name="ce10">
            <text:p>2.242,08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number-rows-repeated="2"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6-08T00:00:00" table:style-name="ce8">
            <text:p>08/06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Contributi in conto esercizio</text:p>
          </table:table-cell>
          <table:table-cell office:value-type="float" office:value="47513.9" table:style-name="ce10">
            <text:p>47.513,9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6-08T00:00:00" table:style-name="ce8">
            <text:p>08/06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Contributi in conto esercizio</text:p>
          </table:table-cell>
          <table:table-cell office:value-type="float" office:value="18230.599999999999" table:style-name="ce10">
            <text:p>18.230,6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6-08T00:00:00" table:style-name="ce8">
            <text:p>08/06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Contributi in conto esercizio</text:p>
          </table:table-cell>
          <table:table-cell office:value-type="float" office:value="20509.400000000001" table:style-name="ce10">
            <text:p>20.509,4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6-09T00:00:00" table:style-name="ce8">
            <text:p>09/06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cquisto di beni e servizi</text:p>
          </table:table-cell>
          <table:table-cell office:value-type="float" office:value="283.89" table:style-name="ce10">
            <text:p>283,89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6-09T00:00:00" table:style-name="ce8">
            <text:p>09/06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cquisto di beni e servizi</text:p>
          </table:table-cell>
          <table:table-cell office:value-type="float" office:value="4820.0200000000004" table:style-name="ce10">
            <text:p>4.820,02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6-09T00:00:00" table:style-name="ce8">
            <text:p>09/06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cquisto di beni e servizi</text:p>
          </table:table-cell>
          <table:table-cell office:value-type="float" office:value="31978.18" table:style-name="ce10">
            <text:p>31.978,18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6-09T00:00:00" table:style-name="ce8">
            <text:p>09/06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cquisto di beni e servizi</text:p>
          </table:table-cell>
          <table:table-cell office:value-type="float" office:value="1600" table:style-name="ce10">
            <text:p>1.600,0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6-09T00:00:00" table:style-name="ce8">
            <text:p>09/06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ltre spese correnti</text:p>
          </table:table-cell>
          <table:table-cell office:value-type="float" office:value="20962.330000000002" table:style-name="ce10">
            <text:p>20.962,33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6-09T00:00:00" table:style-name="ce8">
            <text:p>09/06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cquisto di beni e servizi</text:p>
          </table:table-cell>
          <table:table-cell office:value-type="float" office:value="919.25" table:style-name="ce10">
            <text:p>919,25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6-09T00:00:00" table:style-name="ce8">
            <text:p>09/06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ltre spese correnti</text:p>
          </table:table-cell>
          <table:table-cell office:value-type="float" office:value="27.95" table:style-name="ce10">
            <text:p>27,95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6-09T00:00:00" table:style-name="ce8">
            <text:p>09/06/2026</text:p>
          </table:table-cell>
          <table:table-cell office:value-type="string" table:style-name="ce9">
            <text:p>Uscite in conto capitale</text:p>
          </table:table-cell>
          <table:table-cell office:value-type="string" table:style-name="ce9">
            <text:p>Investimenti in beni immateriali</text:p>
          </table:table-cell>
          <table:table-cell office:value-type="float" office:value="135507.06" table:style-name="ce10">
            <text:p>135.507,06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6-09T00:00:00" table:style-name="ce8">
            <text:p>09/06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cquisto di beni e servizi</text:p>
          </table:table-cell>
          <table:table-cell office:value-type="float" office:value="55071.87" table:style-name="ce10">
            <text:p>55.071,87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6-09T00:00:00" table:style-name="ce8">
            <text:p>09/06/2026</text:p>
          </table:table-cell>
          <table:table-cell office:value-type="string" table:style-name="ce9">
            <text:p>Uscite in conto capitale</text:p>
          </table:table-cell>
          <table:table-cell office:value-type="string" table:style-name="ce9">
            <text:p>Investimenti in beni immateriali</text:p>
          </table:table-cell>
          <table:table-cell office:value-type="float" office:value="1007.44" table:style-name="ce10">
            <text:p>1.007,44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6-09T00:00:00" table:style-name="ce8">
            <text:p>09/06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cquisto di beni e servizi</text:p>
          </table:table-cell>
          <table:table-cell office:value-type="float" office:value="32388.47" table:style-name="ce10">
            <text:p>32.388,47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6-09T00:00:00" table:style-name="ce8">
            <text:p>09/06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cquisto di beni e servizi</text:p>
          </table:table-cell>
          <table:table-cell office:value-type="float" office:value="6506.06" table:style-name="ce10">
            <text:p>6.506,06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6-09T00:00:00" table:style-name="ce8">
            <text:p>09/06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cquisto di beni e servizi</text:p>
          </table:table-cell>
          <table:table-cell office:value-type="float" office:value="670.38" table:style-name="ce10">
            <text:p>670,38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6-09T00:00:00" table:style-name="ce8">
            <text:p>09/06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cquisto di beni e servizi</text:p>
          </table:table-cell>
          <table:table-cell office:value-type="float" office:value="310.94" table:style-name="ce10">
            <text:p>310,94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6-09T00:00:00" table:style-name="ce8">
            <text:p>09/06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cquisto di beni e servizi</text:p>
          </table:table-cell>
          <table:table-cell office:value-type="float" office:value="2886.5" table:style-name="ce10">
            <text:p>2.886,5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6-09T00:00:00" table:style-name="ce8">
            <text:p>09/06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cquisto di beni e servizi</text:p>
          </table:table-cell>
          <table:table-cell office:value-type="float" office:value="23.53" table:style-name="ce10">
            <text:p>23,53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6-09T00:00:00" table:style-name="ce8">
            <text:p>09/06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cquisto di beni e servizi</text:p>
          </table:table-cell>
          <table:table-cell office:value-type="float" office:value="2437.75" table:style-name="ce10">
            <text:p>2.437,75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6-09T00:00:00" table:style-name="ce8">
            <text:p>09/06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cquisto di beni e servizi</text:p>
          </table:table-cell>
          <table:table-cell office:value-type="float" office:value="36608.99" table:style-name="ce10">
            <text:p>36.608,99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6-09T00:00:00" table:style-name="ce8">
            <text:p>09/06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cquisto di beni e servizi</text:p>
          </table:table-cell>
          <table:table-cell office:value-type="float" office:value="1301.6300000000001" table:style-name="ce10">
            <text:p>1.301,63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6-09T00:00:00" table:style-name="ce8">
            <text:p>09/06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cquisto di beni e servizi</text:p>
          </table:table-cell>
          <table:table-cell office:value-type="float" office:value="774.41" table:style-name="ce10">
            <text:p>774,41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6-09T00:00:00" table:style-name="ce8">
            <text:p>09/06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cquisto di beni e servizi</text:p>
          </table:table-cell>
          <table:table-cell office:value-type="float" office:value="9121.6" table:style-name="ce10">
            <text:p>9.121,6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6-09T00:00:00" table:style-name="ce8">
            <text:p>09/06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cquisto di beni e servizi</text:p>
          </table:table-cell>
          <table:table-cell office:value-type="float" office:value="9097.6299999999992" table:style-name="ce10">
            <text:p>9.097,63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4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6-09T00:00:00" table:style-name="ce8">
            <text:p>09/06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cquisto di beni e servizi</text:p>
          </table:table-cell>
          <table:table-cell office:value-type="float" office:value="4392" table:style-name="ce10">
            <text:p>4.392,00</text:p>
          </table:table-cell>
          <table:table-cell office:value-type="string" table:style-name="ce7">
            <text:p>Persona fisica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6-09T00:00:00" table:style-name="ce8">
            <text:p>09/06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cquisto di beni e servizi</text:p>
          </table:table-cell>
          <table:table-cell office:value-type="float" office:value="327.79" table:style-name="ce10">
            <text:p>327,79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6-09T00:00:00" table:style-name="ce8">
            <text:p>09/06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cquisto di beni e servizi</text:p>
          </table:table-cell>
          <table:table-cell office:value-type="float" office:value="172.12" table:style-name="ce10">
            <text:p>172,12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4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6-09T00:00:00" table:style-name="ce8">
            <text:p>09/06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cquisto di beni e servizi</text:p>
          </table:table-cell>
          <table:table-cell office:value-type="float" office:value="432.21" table:style-name="ce10">
            <text:p>432,21</text:p>
          </table:table-cell>
          <table:table-cell office:value-type="string" table:style-name="ce7">
            <text:p>Persona fisica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6-10T00:00:00" table:style-name="ce8">
            <text:p>10/06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ltre spese correnti</text:p>
          </table:table-cell>
          <table:table-cell office:value-type="float" office:value="152" table:style-name="ce10">
            <text:p>152,0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6-11T00:00:00" table:style-name="ce8">
            <text:p>11/06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ltre spese correnti</text:p>
          </table:table-cell>
          <table:table-cell office:value-type="float" office:value="2809.04" table:style-name="ce10">
            <text:p>2.809,04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6-11T00:00:00" table:style-name="ce8">
            <text:p>11/06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ltre spese correnti</text:p>
          </table:table-cell>
          <table:table-cell office:value-type="float" office:value="95197.5" table:style-name="ce10">
            <text:p>95.197,5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6-11T00:00:00" table:style-name="ce8">
            <text:p>11/06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cquisto di beni e servizi</text:p>
          </table:table-cell>
          <table:table-cell office:value-type="float" office:value="1300" table:style-name="ce10">
            <text:p>1.300,0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6-11T00:00:00" table:style-name="ce8">
            <text:p>11/06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cquisto di beni e servizi</text:p>
          </table:table-cell>
          <table:table-cell office:value-type="float" office:value="201.95" table:style-name="ce10">
            <text:p>201,95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4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6-11T00:00:00" table:style-name="ce8">
            <text:p>11/06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cquisto di beni e servizi</text:p>
          </table:table-cell>
          <table:table-cell office:value-type="float" office:value="796.64" table:style-name="ce10">
            <text:p>796,64</text:p>
          </table:table-cell>
          <table:table-cell office:value-type="string" table:style-name="ce7">
            <text:p>Persona fisica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6-11T00:00:00" table:style-name="ce8">
            <text:p>11/06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cquisto di beni e servizi</text:p>
          </table:table-cell>
          <table:table-cell office:value-type="float" office:value="391.34" table:style-name="ce10">
            <text:p>391,34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6-11T00:00:00" table:style-name="ce8">
            <text:p>11/06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ltre spese correnti</text:p>
          </table:table-cell>
          <table:table-cell office:value-type="float" office:value="749.2" table:style-name="ce10">
            <text:p>749,2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6-11T00:00:00" table:style-name="ce8">
            <text:p>11/06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cquisto di beni e servizi</text:p>
          </table:table-cell>
          <table:table-cell office:value-type="float" office:value="679.24" table:style-name="ce10">
            <text:p>679,24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6-11T00:00:00" table:style-name="ce8">
            <text:p>11/06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cquisto di beni e servizi</text:p>
          </table:table-cell>
          <table:table-cell office:value-type="float" office:value="1812.73" table:style-name="ce10">
            <text:p>1.812,73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6-11T00:00:00" table:style-name="ce8">
            <text:p>11/06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cquisto di beni e servizi</text:p>
          </table:table-cell>
          <table:table-cell office:value-type="float" office:value="190528.81" table:style-name="ce10">
            <text:p>190.528,81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6-11T00:00:00" table:style-name="ce8">
            <text:p>11/06/2026</text:p>
          </table:table-cell>
          <table:table-cell office:value-type="string" table:style-name="ce9">
            <text:p>Uscite in conto capitale</text:p>
          </table:table-cell>
          <table:table-cell office:value-type="string" table:style-name="ce9">
            <text:p>Investimenti in beni immateriali</text:p>
          </table:table-cell>
          <table:table-cell office:value-type="float" office:value="232753.06" table:style-name="ce10">
            <text:p>232.753,06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6-11T00:00:00" table:style-name="ce8">
            <text:p>11/06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cquisto di beni e servizi</text:p>
          </table:table-cell>
          <table:table-cell office:value-type="float" office:value="31653.22" table:style-name="ce10">
            <text:p>31.653,22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6-11T00:00:00" table:style-name="ce8">
            <text:p>11/06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cquisto di beni e servizi</text:p>
          </table:table-cell>
          <table:table-cell office:value-type="float" office:value="13543.74" table:style-name="ce10">
            <text:p>13.543,74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6-15T00:00:00" table:style-name="ce8">
            <text:p>15/06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Contributi in conto esercizio</text:p>
          </table:table-cell>
          <table:table-cell office:value-type="float" office:value="41904.660000000003" table:style-name="ce10">
            <text:p>41.904,66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6-15T00:00:00" table:style-name="ce8">
            <text:p>15/06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Contributi in conto esercizio</text:p>
          </table:table-cell>
          <table:table-cell office:value-type="float" office:value="46560.72" table:style-name="ce10">
            <text:p>46.560,72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number-rows-repeated="2"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6-15T00:00:00" table:style-name="ce8">
            <text:p>15/06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Contributi in conto esercizio</text:p>
          </table:table-cell>
          <table:table-cell office:value-type="float" office:value="245683.36" table:style-name="ce10">
            <text:p>245.683,36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6-15T00:00:00" table:style-name="ce8">
            <text:p>15/06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Contributi in conto esercizio</text:p>
          </table:table-cell>
          <table:table-cell office:value-type="float" office:value="46845" table:style-name="ce10">
            <text:p>46.845,0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6-15T00:00:00" table:style-name="ce8">
            <text:p>15/06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Contributi in conto esercizio</text:p>
          </table:table-cell>
          <table:table-cell office:value-type="float" office:value="59961.599999999999" table:style-name="ce10">
            <text:p>59.961,6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6-15T00:00:00" table:style-name="ce8">
            <text:p>15/06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Contributi in conto esercizio</text:p>
          </table:table-cell>
          <table:table-cell office:value-type="float" office:value="13023.08" table:style-name="ce10">
            <text:p>13.023,08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number-rows-repeated="2"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6-15T00:00:00" table:style-name="ce8">
            <text:p>15/06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Contributi in conto esercizio</text:p>
          </table:table-cell>
          <table:table-cell office:value-type="float" office:value="14898.04" table:style-name="ce10">
            <text:p>14.898,04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number-rows-repeated="2"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6-15T00:00:00" table:style-name="ce8">
            <text:p>15/06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Contributi in conto esercizio</text:p>
          </table:table-cell>
          <table:table-cell office:value-type="float" office:value="31680" table:style-name="ce10">
            <text:p>31.680,0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6-15T00:00:00" table:style-name="ce8">
            <text:p>15/06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Contributi in conto esercizio</text:p>
          </table:table-cell>
          <table:table-cell office:value-type="float" office:value="3468.48" table:style-name="ce10">
            <text:p>3.468,48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6-15T00:00:00" table:style-name="ce8">
            <text:p>15/06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Contributi in conto esercizio</text:p>
          </table:table-cell>
          <table:table-cell office:value-type="float" office:value="3468.46" table:style-name="ce10">
            <text:p>3.468,46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6-15T00:00:00" table:style-name="ce8">
            <text:p>15/06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Contributi in conto esercizio</text:p>
          </table:table-cell>
          <table:table-cell office:value-type="float" office:value="7588.08" table:style-name="ce10">
            <text:p>7.588,08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6-15T00:00:00" table:style-name="ce8">
            <text:p>15/06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Contributi in conto esercizio</text:p>
          </table:table-cell>
          <table:table-cell office:value-type="float" office:value="2784.6" table:style-name="ce10">
            <text:p>2.784,6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6-15T00:00:00" table:style-name="ce8">
            <text:p>15/06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Contributi in conto esercizio</text:p>
          </table:table-cell>
          <table:table-cell office:value-type="float" office:value="101989.8" table:style-name="ce10">
            <text:p>101.989,8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6-15T00:00:00" table:style-name="ce8">
            <text:p>15/06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Contributi in conto esercizio</text:p>
          </table:table-cell>
          <table:table-cell office:value-type="float" office:value="57301.56" table:style-name="ce10">
            <text:p>57.301,56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6-15T00:00:00" table:style-name="ce8">
            <text:p>15/06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Contributi in conto esercizio</text:p>
          </table:table-cell>
          <table:table-cell office:value-type="float" office:value="7466.46" table:style-name="ce10">
            <text:p>7.466,46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6-15T00:00:00" table:style-name="ce8">
            <text:p>15/06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cquisto di beni e servizi</text:p>
          </table:table-cell>
          <table:table-cell office:value-type="float" office:value="50" table:style-name="ce10">
            <text:p>50,0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6-17T00:00:00" table:style-name="ce8">
            <text:p>17/06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Contributi in conto esercizio</text:p>
          </table:table-cell>
          <table:table-cell office:value-type="float" office:value="47743.83" table:style-name="ce10">
            <text:p>47.743,83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6-17T00:00:00" table:style-name="ce8">
            <text:p>17/06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cquisto di beni e servizi</text:p>
          </table:table-cell>
          <table:table-cell office:value-type="float" office:value="692696.88" table:style-name="ce10">
            <text:p>692.696,88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6-18T00:00:00" table:style-name="ce8">
            <text:p>18/06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cquisto di beni e servizi</text:p>
          </table:table-cell>
          <table:table-cell office:value-type="float" office:value="23228.03" table:style-name="ce10">
            <text:p>23.228,03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6-18T00:00:00" table:style-name="ce8">
            <text:p>18/06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cquisto di beni e servizi</text:p>
          </table:table-cell>
          <table:table-cell office:value-type="float" office:value="32388.47" table:style-name="ce10">
            <text:p>32.388,47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6-18T00:00:00" table:style-name="ce8">
            <text:p>18/06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cquisto di beni e servizi</text:p>
          </table:table-cell>
          <table:table-cell office:value-type="float" office:value="1546.71" table:style-name="ce10">
            <text:p>1.546,71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6-18T00:00:00" table:style-name="ce8">
            <text:p>18/06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cquisto di beni e servizi</text:p>
          </table:table-cell>
          <table:table-cell office:value-type="float" office:value="2500" table:style-name="ce10">
            <text:p>2.500,0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4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6-18T00:00:00" table:style-name="ce8">
            <text:p>18/06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cquisto di beni e servizi</text:p>
          </table:table-cell>
          <table:table-cell office:value-type="float" office:value="1800" table:style-name="ce10">
            <text:p>1.800,00</text:p>
          </table:table-cell>
          <table:table-cell office:value-type="string" table:style-name="ce7">
            <text:p>Persona fisica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6-19T00:00:00" table:style-name="ce8">
            <text:p>19/06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Contributi in conto esercizio</text:p>
          </table:table-cell>
          <table:table-cell office:value-type="float" office:value="39043.699999999997" table:style-name="ce10">
            <text:p>39.043,7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6-19T00:00:00" table:style-name="ce8">
            <text:p>19/06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ltre spese correnti</text:p>
          </table:table-cell>
          <table:table-cell office:value-type="float" office:value="96314.17" table:style-name="ce10">
            <text:p>96.314,17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4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6-19T00:00:00" table:style-name="ce8">
            <text:p>19/06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ltre spese correnti</text:p>
          </table:table-cell>
          <table:table-cell office:value-type="float" office:value="202.44" table:style-name="ce10">
            <text:p>202,44</text:p>
          </table:table-cell>
          <table:table-cell office:value-type="string" table:style-name="ce7">
            <text:p>Persona fisica</text:p>
          </table:table-cell>
          <table:table-cell table:number-columns-repeated="16377"/>
        </table:table-row>
        <table:table-row table:style-name="ro4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6-19T00:00:00" table:style-name="ce8">
            <text:p>19/06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ltre spese correnti</text:p>
          </table:table-cell>
          <table:table-cell office:value-type="float" office:value="125.44" table:style-name="ce10">
            <text:p>125,44</text:p>
          </table:table-cell>
          <table:table-cell office:value-type="string" table:style-name="ce7">
            <text:p>Persona fisica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6-19T00:00:00" table:style-name="ce8">
            <text:p>19/06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ltre spese correnti</text:p>
          </table:table-cell>
          <table:table-cell office:value-type="float" office:value="79.900000000000006" table:style-name="ce10">
            <text:p>79,9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6-19T00:00:00" table:style-name="ce8">
            <text:p>19/06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ltre spese correnti</text:p>
          </table:table-cell>
          <table:table-cell office:value-type="float" office:value="108.87" table:style-name="ce10">
            <text:p>108,87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4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6-19T00:00:00" table:style-name="ce8">
            <text:p>19/06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ltre spese correnti</text:p>
          </table:table-cell>
          <table:table-cell office:value-type="float" office:value="108.2" table:style-name="ce10">
            <text:p>108,20</text:p>
          </table:table-cell>
          <table:table-cell office:value-type="string" table:style-name="ce7">
            <text:p>Persona fisica</text:p>
          </table:table-cell>
          <table:table-cell table:number-columns-repeated="16377"/>
        </table:table-row>
        <table:table-row table:style-name="ro4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6-19T00:00:00" table:style-name="ce8">
            <text:p>19/06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ltre spese correnti</text:p>
          </table:table-cell>
          <table:table-cell office:value-type="float" office:value="14.45" table:style-name="ce10">
            <text:p>14,45</text:p>
          </table:table-cell>
          <table:table-cell office:value-type="string" table:style-name="ce7">
            <text:p>Persona fisica</text:p>
          </table:table-cell>
          <table:table-cell table:number-columns-repeated="16377"/>
        </table:table-row>
        <table:table-row table:style-name="ro4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6-19T00:00:00" table:style-name="ce8">
            <text:p>19/06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ltre spese correnti</text:p>
          </table:table-cell>
          <table:table-cell office:value-type="float" office:value="43" table:style-name="ce10">
            <text:p>43,00</text:p>
          </table:table-cell>
          <table:table-cell office:value-type="string" table:style-name="ce7">
            <text:p>Persona fisica</text:p>
          </table:table-cell>
          <table:table-cell table:number-columns-repeated="16377"/>
        </table:table-row>
        <table:table-row table:style-name="ro4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6-19T00:00:00" table:style-name="ce8">
            <text:p>19/06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ltre spese correnti</text:p>
          </table:table-cell>
          <table:table-cell office:value-type="float" office:value="161.1" table:style-name="ce10">
            <text:p>161,10</text:p>
          </table:table-cell>
          <table:table-cell office:value-type="string" table:style-name="ce7">
            <text:p>Persona fisica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6-19T00:00:00" table:style-name="ce8">
            <text:p>19/06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cquisto di beni e servizi</text:p>
          </table:table-cell>
          <table:table-cell office:value-type="float" office:value="2310" table:style-name="ce10">
            <text:p>2.310,0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6-19T00:00:00" table:style-name="ce8">
            <text:p>19/06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cquisto di beni e servizi</text:p>
          </table:table-cell>
          <table:table-cell office:value-type="float" office:value="108390.40540000002" table:style-name="ce10">
            <text:p>108.390,41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6-19T00:00:00" table:style-name="ce8">
            <text:p>19/06/2026</text:p>
          </table:table-cell>
          <table:table-cell office:value-type="string" table:style-name="ce9">
            <text:p>Uscite in conto capitale</text:p>
          </table:table-cell>
          <table:table-cell office:value-type="string" table:style-name="ce9">
            <text:p>Investimenti in beni materiali</text:p>
          </table:table-cell>
          <table:table-cell office:value-type="float" office:value="8914.18" table:style-name="ce10">
            <text:p>8.914,18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6-19T00:00:00" table:style-name="ce8">
            <text:p>19/06/2026</text:p>
          </table:table-cell>
          <table:table-cell office:value-type="string" table:style-name="ce9">
            <text:p>Uscite in conto capitale</text:p>
          </table:table-cell>
          <table:table-cell office:value-type="string" table:style-name="ce9">
            <text:p>Investimenti in beni immateriali</text:p>
          </table:table-cell>
          <table:table-cell office:value-type="float" office:value="141764.90459999998" table:style-name="ce10">
            <text:p>141.764,9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6-22T00:00:00" table:style-name="ce8">
            <text:p>22/06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ltre spese correnti</text:p>
          </table:table-cell>
          <table:table-cell office:value-type="float" office:value="60" table:style-name="ce10">
            <text:p>60,0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6-23T00:00:00" table:style-name="ce8">
            <text:p>23/06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Contributi in conto esercizio</text:p>
          </table:table-cell>
          <table:table-cell office:value-type="float" office:value="28521.96" table:style-name="ce10">
            <text:p>28.521,96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6-23T00:00:00" table:style-name="ce8">
            <text:p>23/06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Contributi in conto esercizio</text:p>
          </table:table-cell>
          <table:table-cell office:value-type="float" office:value="4486.88" table:style-name="ce10">
            <text:p>4.486,88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number-rows-repeated="2"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6-23T00:00:00" table:style-name="ce8">
            <text:p>23/06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Contributi in conto esercizio</text:p>
          </table:table-cell>
          <table:table-cell office:value-type="float" office:value="209460" table:style-name="ce10">
            <text:p>209.460,0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6-23T00:00:00" table:style-name="ce8">
            <text:p>23/06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Contributi in conto esercizio</text:p>
          </table:table-cell>
          <table:table-cell office:value-type="float" office:value="205216.7" table:style-name="ce10">
            <text:p>205.216,7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6-23T00:00:00" table:style-name="ce8">
            <text:p>23/06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Contributi in conto esercizio</text:p>
          </table:table-cell>
          <table:table-cell office:value-type="float" office:value="7446.12" table:style-name="ce10">
            <text:p>7.446,12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6-23T00:00:00" table:style-name="ce8">
            <text:p>23/06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Contributi in conto esercizio</text:p>
          </table:table-cell>
          <table:table-cell office:value-type="float" office:value="31944" table:style-name="ce10">
            <text:p>31.944,0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6-23T00:00:00" table:style-name="ce8">
            <text:p>23/06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Contributi in conto esercizio</text:p>
          </table:table-cell>
          <table:table-cell office:value-type="float" office:value="13023.08" table:style-name="ce10">
            <text:p>13.023,08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6-23T00:00:00" table:style-name="ce8">
            <text:p>23/06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Contributi in conto esercizio</text:p>
          </table:table-cell>
          <table:table-cell office:value-type="float" office:value="1416" table:style-name="ce10">
            <text:p>1.416,0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6-23T00:00:00" table:style-name="ce8">
            <text:p>23/06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Contributi in conto esercizio</text:p>
          </table:table-cell>
          <table:table-cell office:value-type="float" office:value="49500" table:style-name="ce10">
            <text:p>49.500,0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6-23T00:00:00" table:style-name="ce8">
            <text:p>23/06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Contributi in conto esercizio</text:p>
          </table:table-cell>
          <table:table-cell office:value-type="float" office:value="26400" table:style-name="ce10">
            <text:p>26.400,0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6-23T00:00:00" table:style-name="ce8">
            <text:p>23/06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Contributi in conto esercizio</text:p>
          </table:table-cell>
          <table:table-cell office:value-type="float" office:value="49599" table:style-name="ce10">
            <text:p>49.599,0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6-23T00:00:00" table:style-name="ce8">
            <text:p>23/06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ltre spese per attività finanziarie</text:p>
          </table:table-cell>
          <table:table-cell office:value-type="float" office:value="895.48" table:style-name="ce10">
            <text:p>895,48</text:p>
          </table:table-cell>
          <table:table-cell office:value-type="string" table:style-name="ce7">
            <text:p>Persona fisica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6-23T00:00:00" table:style-name="ce8">
            <text:p>23/06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ltre spese per attività finanziarie</text:p>
          </table:table-cell>
          <table:table-cell office:value-type="float" office:value="447.74" table:style-name="ce10">
            <text:p>447,74</text:p>
          </table:table-cell>
          <table:table-cell office:value-type="string" table:style-name="ce7">
            <text:p>Persona fisica</text:p>
          </table:table-cell>
          <table:table-cell table:number-columns-repeated="16377"/>
        </table:table-row>
        <table:table-row table:number-rows-repeated="3"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6-23T00:00:00" table:style-name="ce8">
            <text:p>23/06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ltre spese correnti</text:p>
          </table:table-cell>
          <table:table-cell office:value-type="float" office:value="450" table:style-name="ce10">
            <text:p>450,0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6-26T00:00:00" table:style-name="ce8">
            <text:p>26/06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cquisto di beni e servizi</text:p>
          </table:table-cell>
          <table:table-cell office:value-type="float" office:value="23579.25" table:style-name="ce10">
            <text:p>23.579,25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6-26T00:00:00" table:style-name="ce8">
            <text:p>26/06/2026</text:p>
          </table:table-cell>
          <table:table-cell office:value-type="string" table:style-name="ce9">
            <text:p>Uscite in conto capitale</text:p>
          </table:table-cell>
          <table:table-cell office:value-type="string" table:style-name="ce9">
            <text:p>Investimenti in beni immateriali</text:p>
          </table:table-cell>
          <table:table-cell office:value-type="float" office:value="1643.25" table:style-name="ce10">
            <text:p>1.643,25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6-26T00:00:00" table:style-name="ce8">
            <text:p>26/06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cquisto di beni e servizi</text:p>
          </table:table-cell>
          <table:table-cell office:value-type="float" office:value="969.17" table:style-name="ce10">
            <text:p>969,17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6-26T00:00:00" table:style-name="ce8">
            <text:p>26/06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Acquisto di beni e servizi</text:p>
          </table:table-cell>
          <table:table-cell office:value-type="float" office:value="576.77" table:style-name="ce10">
            <text:p>576,77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6-30T00:00:00" table:style-name="ce8">
            <text:p>30/06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Contributi in conto esercizio</text:p>
          </table:table-cell>
          <table:table-cell office:value-type="float" office:value="24870.06" table:style-name="ce10">
            <text:p>24.870,06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6-30T00:00:00" table:style-name="ce8">
            <text:p>30/06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Contributi in conto esercizio</text:p>
          </table:table-cell>
          <table:table-cell office:value-type="float" office:value="36821.94" table:style-name="ce10">
            <text:p>36.821,94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6-30T00:00:00" table:style-name="ce8">
            <text:p>30/06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Contributi in conto esercizio</text:p>
          </table:table-cell>
          <table:table-cell office:value-type="float" office:value="20518.400000000001" table:style-name="ce10">
            <text:p>20.518,4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6-30T00:00:00" table:style-name="ce8">
            <text:p>30/06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Contributi in conto esercizio</text:p>
          </table:table-cell>
          <table:table-cell office:value-type="float" office:value="641550" table:style-name="ce10">
            <text:p>641.550,0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6-30T00:00:00" table:style-name="ce8">
            <text:p>30/06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Contributi in conto esercizio</text:p>
          </table:table-cell>
          <table:table-cell office:value-type="float" office:value="30333.9" table:style-name="ce10">
            <text:p>30.333,9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6-30T00:00:00" table:style-name="ce8">
            <text:p>30/06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Contributi in conto esercizio</text:p>
          </table:table-cell>
          <table:table-cell office:value-type="float" office:value="30092.22" table:style-name="ce10">
            <text:p>30.092,22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6-30T00:00:00" table:style-name="ce8">
            <text:p>30/06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Contributi in conto esercizio</text:p>
          </table:table-cell>
          <table:table-cell office:value-type="float" office:value="12622.5" table:style-name="ce10">
            <text:p>12.622,5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style-name="ro3">
          <table:table-cell office:value-type="float" office:value="2026" table:style-name="ce7">
            <text:p>2026</text:p>
          </table:table-cell>
          <table:table-cell office:value-type="float" office:value="2" table:style-name="ce7">
            <text:p>2</text:p>
          </table:table-cell>
          <table:table-cell office:value-type="date" office:date-value="2026-06-30T00:00:00" table:style-name="ce8">
            <text:p>30/06/2026</text:p>
          </table:table-cell>
          <table:table-cell office:value-type="string" table:style-name="ce9">
            <text:p>Uscite correnti</text:p>
          </table:table-cell>
          <table:table-cell office:value-type="string" table:style-name="ce9">
            <text:p>Contributi in conto esercizio</text:p>
          </table:table-cell>
          <table:table-cell office:value-type="float" office:value="101880" table:style-name="ce10">
            <text:p>101.880,00</text:p>
          </table:table-cell>
          <table:table-cell office:value-type="string" table:style-name="ce7">
            <text:p>Altro soggetto pubblico e privato</text:p>
          </table:table-cell>
          <table:table-cell table:number-columns-repeated="16377"/>
        </table:table-row>
        <table:table-row table:number-rows-repeated="311" table:style-name="ro4">
          <table:table-cell table:number-columns-repeated="16384"/>
        </table:table-row>
        <table:table-row table:style-name="ro4">
          <table:table-cell table:number-columns-repeated="5"/>
          <table:table-cell office:value-type="float" office:value="16778319.310000006" table:formula="of:=+SUBTOTAL(9;[.F3:.F850])" table:style-name="ce14">
            <text:p>16.778.319,31</text:p>
          </table:table-cell>
          <table:table-cell table:number-columns-repeated="16378"/>
        </table:table-row>
        <table:table-row table:number-rows-repeated="1047725" table:style-name="ro4">
          <table:table-cell table:number-columns-repeated="16384"/>
        </table:table-row>
        <table:named-expressions>
          <table:named-range table:name="Print_Area" table:cell-range-address="DATI_PAG_4bis_c_2d_lgs_33-2.$A$1:DATI_PAG_4bis_c_2d_lgs_33-2.$G$539" table:base-cell-address="DATI_PAG_4bis_c_2d_lgs_33-2.$A$1"/>
          <table:named-expression table:name="BANCOPOSTA" table:expression="of:=[.#REF!]" table:base-cell-address="DATI_PAG_4bis_c_2d_lgs_33-2.$A$1"/>
          <table:named-expression table:name="TABELLA_F24" table:expression="of:=[.#REF!]" table:base-cell-address="DATI_PAG_4bis_c_2d_lgs_33-2.$A$1"/>
          <table:named-range table:name="Print_Titles" table:cell-range-address="DATI_PAG_4bis_c_2d_lgs_33-2.$A$2:DATI_PAG_4bis_c_2d_lgs_33-2.$XFD$2" table:base-cell-address="DATI_PAG_4bis_c_2d_lgs_33-2.$A$1"/>
        </table:named-expressions>
      </table:table>
      <table:table table:name="'https://aifagovit-my.sharepoint.com/Users/SbardellaLorenzo/Documents/DATI%20SUI%20PAGAMENTI_per%20pubblicazione/FLUSSI%20MEF%20DA%20GESINF%20DA%20GENNAIO%202025%20-%20IN%20USO_COMPLETO_DEFINITIVO.xlsx'#cc" table:style-name="ta2">
        <table:table-source xlink:href="https://aifagovit-my.sharepoint.com/Users/SbardellaLorenzo/Documents/DATI%20SUI%20PAGAMENTI_per%20pubblicazione/FLUSSI%20MEF%20DA%20GESINF%20DA%20GENNAIO%202025%20-%20IN%20USO_COMPLETO_DEFINITIVO.xlsx" table:table-name="cc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aifagovit-my.sharepoint.com/Users/SbardellaLorenzo/Documents/DATI%20SUI%20PAGAMENTI_per%20pubblicazione/FLUSSI%20MEF%20DA%20GESINF%20DA%20GENNAIO%202025%20-%20IN%20USO_COMPLETO_DEFINITIVO.xlsx'#GIACENZA" table:style-name="ta2">
        <table:table-source xlink:href="https://aifagovit-my.sharepoint.com/Users/SbardellaLorenzo/Documents/DATI%20SUI%20PAGAMENTI_per%20pubblicazione/FLUSSI%20MEF%20DA%20GESINF%20DA%20GENNAIO%202025%20-%20IN%20USO_COMPLETO_DEFINITIVO.xlsx" table:table-name="GIACENZA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aifagovit-my.sharepoint.com/Users/SbardellaLorenzo/Documents/DATI%20SUI%20PAGAMENTI_per%20pubblicazione/FLUSSI%20MEF%20DA%20GESINF%20DA%20GENNAIO%202025%20-%20IN%20USO_COMPLETO_DEFINITIVO.xlsx'#Riepilogo" table:style-name="ta2">
        <table:table-source xlink:href="https://aifagovit-my.sharepoint.com/Users/SbardellaLorenzo/Documents/DATI%20SUI%20PAGAMENTI_per%20pubblicazione/FLUSSI%20MEF%20DA%20GESINF%20DA%20GENNAIO%202025%20-%20IN%20USO_COMPLETO_DEFINITIVO.xlsx" table:table-name="Riepilogo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aifagovit-my.sharepoint.com/Users/SbardellaLorenzo/Documents/DATI%20SUI%20PAGAMENTI_per%20pubblicazione/FLUSSI%20MEF%20DA%20GESINF%20DA%20GENNAIO%202025%20-%20IN%20USO_COMPLETO_DEFINITIVO.xlsx'#Saldi_TABELLA" table:style-name="ta2">
        <table:table-source xlink:href="https://aifagovit-my.sharepoint.com/Users/SbardellaLorenzo/Documents/DATI%20SUI%20PAGAMENTI_per%20pubblicazione/FLUSSI%20MEF%20DA%20GESINF%20DA%20GENNAIO%202025%20-%20IN%20USO_COMPLETO_DEFINITIVO.xlsx" table:table-name="Saldi_TABELLA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aifagovit-my.sharepoint.com/Users/SbardellaLorenzo/Documents/DATI%20SUI%20PAGAMENTI_per%20pubblicazione/FLUSSI%20MEF%20DA%20GESINF%20DA%20GENNAIO%202025%20-%20IN%20USO_COMPLETO_DEFINITIVO.xlsx'#TABELLA_FLUSSI" table:style-name="ta2">
        <table:table-source xlink:href="https://aifagovit-my.sharepoint.com/Users/SbardellaLorenzo/Documents/DATI%20SUI%20PAGAMENTI_per%20pubblicazione/FLUSSI%20MEF%20DA%20GESINF%20DA%20GENNAIO%202025%20-%20IN%20USO_COMPLETO_DEFINITIVO.xlsx" table:table-name="TABELLA_FLUSSI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aifagovit-my.sharepoint.com/Users/SbardellaLorenzo/Documents/DATI%20SUI%20PAGAMENTI_per%20pubblicazione/FLUSSI%20MEF%20DA%20GESINF%20DA%20GENNAIO%202025%20-%20IN%20USO_COMPLETO_DEFINITIVO.xlsx'#PIANO_ANNUALE_DEI_FLUSSI" table:style-name="ta2">
        <table:table-source xlink:href="https://aifagovit-my.sharepoint.com/Users/SbardellaLorenzo/Documents/DATI%20SUI%20PAGAMENTI_per%20pubblicazione/FLUSSI%20MEF%20DA%20GESINF%20DA%20GENNAIO%202025%20-%20IN%20USO_COMPLETO_DEFINITIVO.xlsx" table:table-name="PIANO_ANNUALE_DEI_FLUSSI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aifagovit-my.sharepoint.com/Users/SbardellaLorenzo/Documents/DATI%20SUI%20PAGAMENTI_per%20pubblicazione/FLUSSI%20MEF%20DA%20GESINF%20DA%20GENNAIO%202025%20-%20IN%20USO_COMPLETO_DEFINITIVO.xlsx'#DATI_PAG_4bis_c_2d_lgs_33-2013_" table:style-name="ta2">
        <table:table-source xlink:href="https://aifagovit-my.sharepoint.com/Users/SbardellaLorenzo/Documents/DATI%20SUI%20PAGAMENTI_per%20pubblicazione/FLUSSI%20MEF%20DA%20GESINF%20DA%20GENNAIO%202025%20-%20IN%20USO_COMPLETO_DEFINITIVO.xlsx" table:table-name="DATI_PAG_4bis_c_2d_lgs_33-2013_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aifagovit-my.sharepoint.com/Users/SbardellaLorenzo/Documents/DATI%20SUI%20PAGAMENTI_per%20pubblicazione/FLUSSI%20MEF%20DA%20GESINF%20DA%20GENNAIO%202025%20-%20IN%20USO_COMPLETO_DEFINITIVO.xlsx'#tabella_controllo" table:style-name="ta2">
        <table:table-source xlink:href="https://aifagovit-my.sharepoint.com/Users/SbardellaLorenzo/Documents/DATI%20SUI%20PAGAMENTI_per%20pubblicazione/FLUSSI%20MEF%20DA%20GESINF%20DA%20GENNAIO%202025%20-%20IN%20USO_COMPLETO_DEFINITIVO.xlsx" table:table-name="tabella_controllo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aifagovit-my.sharepoint.com/Users/SbardellaLorenzo/Documents/DATI%20SUI%20PAGAMENTI_per%20pubblicazione/FLUSSI%20MEF%20DA%20GESINF%20DA%20GENNAIO%202025%20-%20IN%20USO_COMPLETO_DEFINITIVO.xlsx'#TABELLA_CODICI" table:style-name="ta2">
        <table:table-source xlink:href="https://aifagovit-my.sharepoint.com/Users/SbardellaLorenzo/Documents/DATI%20SUI%20PAGAMENTI_per%20pubblicazione/FLUSSI%20MEF%20DA%20GESINF%20DA%20GENNAIO%202025%20-%20IN%20USO_COMPLETO_DEFINITIVO.xlsx" table:table-name="TABELLA_CODICI" table:mode="copy-results-only"/>
        <table:table-column/>
        <table:table-row>
          <table:table-cell office:value-type="string" office:string-value="codice flusso"/>
          <table:table-cell office:value-type="string" office:string-value="flusso"/>
          <table:table-cell office:value-type="string" office:string-value="codifica aifa"/>
          <table:table-cell office:value-type="string" office:string-value="codifica mef"/>
          <table:table-cell office:value-type="string" office:string-value="Modello annuale dei flussi di cassa"/>
          <table:table-cell office:value-type="string" office:string-value="Codifica Categoria di spesa 4bis c.2d.lgs.33-2013"/>
          <table:table-cell office:value-type="string" office:string-value="Codifica Tipologia di spesa 4bis c.2d.lgs.33-2013"/>
          <table:table-cell office:value-type="string" office:string-value="sottocodifica mef"/>
          <table:table-cell office:value-type="string" office:string-value="codifica consuntivo di cassa"/>
          <table:table-cell office:value-type="string" office:string-value="."/>
          <table:table-cell table:number-columns-repeated="16374"/>
        </table:table-row>
        <table:table-row>
          <table:table-cell office:value-type="string" office:string-value="entrataescludi"/>
          <table:table-cell office:value-type="string" office:string-value="entrata"/>
          <table:table-cell office:value-type="string" office:string-value="escludi"/>
          <table:table-cell office:value-type="string" office:string-value="ESCLUDI"/>
          <table:table-cell office:value-type="string" office:string-value="ESCLUDI "/>
          <table:table-cell office:value-type="string" office:string-value="ESCLUDI"/>
          <table:table-cell office:value-type="string" office:string-value="ESCLUDI"/>
          <table:table-cell office:value-type="string" office:string-value="escludi"/>
          <table:table-cell office:value-type="string" office:string-value="escludi"/>
          <table:table-cell table:number-columns-repeated="16375"/>
        </table:table-row>
        <table:table-row>
          <table:table-cell office:value-type="string" office:string-value="uscitaescludi"/>
          <table:table-cell office:value-type="string" office:string-value="uscita"/>
          <table:table-cell office:value-type="string" office:string-value="escludi"/>
          <table:table-cell office:value-type="string" office:string-value="ESCLUDI"/>
          <table:table-cell office:value-type="string" office:string-value="ESCLUDI"/>
          <table:table-cell office:value-type="string" office:string-value="ESCLUDI"/>
          <table:table-cell office:value-type="string" office:string-value="ESCLUDI"/>
          <table:table-cell office:value-type="string" office:string-value="escludi"/>
          <table:table-cell office:value-type="string" office:string-value="escludi"/>
          <table:table-cell table:number-columns-repeated="16375"/>
        </table:table-row>
        <table:table-row>
          <table:table-cell office:value-type="string" office:string-value="uscitacredito"/>
          <table:table-cell office:value-type="string" office:string-value="uscita"/>
          <table:table-cell office:value-type="string" office:string-value="credito"/>
          <table:table-cell office:value-type="string" office:string-value="ALTRI PAGAMENTI CORRENTI"/>
          <table:table-cell office:value-type="string" office:string-value="(Altri pagamenti)"/>
          <table:table-cell office:value-type="string" office:string-value="Uscite correnti"/>
          <table:table-cell office:value-type="string" office:string-value="Altre spese correnti"/>
          <table:table-cell office:value-type="string" office:string-value=" "/>
          <table:table-cell office:value-type="string" office:string-value="Altre spese correnti n.a.c."/>
          <table:table-cell table:number-columns-repeated="16375"/>
        </table:table-row>
        <table:table-row>
          <table:table-cell office:value-type="string" office:string-value="entratasanzioni amm.ve"/>
          <table:table-cell office:value-type="string" office:string-value="entrata"/>
          <table:table-cell office:value-type="string" office:string-value="sanzioni amm.ve"/>
          <table:table-cell office:value-type="string" office:string-value="ALTRI INCASSI CORRENTI"/>
          <table:table-cell office:value-type="string" office:string-value="Altri incassi"/>
          <table:table-cell office:value-type="string" office:string-value="ESCLUDI"/>
          <table:table-cell office:value-type="string" office:string-value="ESCLUDI"/>
          <table:table-cell office:value-type="string" office:string-value=" "/>
          <table:table-cell office:value-type="string" office:string-value="Imposte, tasse e proventi assimilati a carico dell'ente"/>
          <table:table-cell table:number-columns-repeated="16375"/>
        </table:table-row>
        <table:table-row>
          <table:table-cell office:value-type="string" office:string-value="entratastorno mandato"/>
          <table:table-cell office:value-type="string" office:string-value="entrata"/>
          <table:table-cell office:value-type="string" office:string-value="storno mandato"/>
          <table:table-cell office:value-type="string" office:string-value="ALTRI INCASSI CORRENTI"/>
          <table:table-cell office:value-type="string" office:string-value="Altri incassi"/>
          <table:table-cell office:value-type="string" office:string-value="ESCLUDI"/>
          <table:table-cell office:value-type="string" office:string-value="ESCLUDI"/>
          <table:table-cell/>
          <table:table-cell office:value-type="string" office:string-value="Imposte, tasse e proventi assimilati"/>
          <table:table-cell table:number-columns-repeated="16375"/>
        </table:table-row>
        <table:table-row>
          <table:table-cell office:value-type="string" office:string-value="entrataannullamento mandato"/>
          <table:table-cell office:value-type="string" office:string-value="entrata"/>
          <table:table-cell office:value-type="string" office:string-value="annullamento mandato"/>
          <table:table-cell office:value-type="string" office:string-value="ALTRI INCASSI CORRENTI"/>
          <table:table-cell office:value-type="string" office:string-value="Altri incassi"/>
          <table:table-cell office:value-type="string" office:string-value="ESCLUDI"/>
          <table:table-cell office:value-type="string" office:string-value="ESCLUDI"/>
          <table:table-cell office:value-type="string" office:string-value=" "/>
          <table:table-cell office:value-type="string" office:string-value="Altre entrate correnti n.a.c."/>
          <table:table-cell table:number-columns-repeated="16375"/>
        </table:table-row>
        <table:table-row>
          <table:table-cell office:value-type="string" office:string-value="entrataincassi in sospeso"/>
          <table:table-cell office:value-type="string" office:string-value="entrata"/>
          <table:table-cell office:value-type="string" office:string-value="incassi in sospeso"/>
          <table:table-cell office:value-type="string" office:string-value="ALTRI INCASSI CORRENTI"/>
          <table:table-cell office:value-type="string" office:string-value="Altri incassi"/>
          <table:table-cell office:value-type="string" office:string-value="ESCLUDI"/>
          <table:table-cell office:value-type="string" office:string-value="ESCLUDI"/>
          <table:table-cell office:value-type="string" office:string-value=" "/>
          <table:table-cell office:value-type="string" office:string-value="Altre spese correnti n.a.c."/>
          <table:table-cell table:number-columns-repeated="16375"/>
        </table:table-row>
        <table:table-row>
          <table:table-cell office:value-type="string" office:string-value="entratastorno incassi in sospeso"/>
          <table:table-cell office:value-type="string" office:string-value="entrata"/>
          <table:table-cell office:value-type="string" office:string-value="storno incassi in sospeso"/>
          <table:table-cell office:value-type="string" office:string-value="ALTRI INCASSI CORRENTI"/>
          <table:table-cell office:value-type="string" office:string-value="Altri incassi"/>
          <table:table-cell office:value-type="string" office:string-value="ESCLUDI"/>
          <table:table-cell office:value-type="string" office:string-value="ESCLUDI"/>
          <table:table-cell office:value-type="string" office:string-value=" "/>
          <table:table-cell office:value-type="string" office:string-value="Imposte, tasse e proventi assimilati"/>
          <table:table-cell table:number-columns-repeated="16375"/>
        </table:table-row>
        <table:table-row>
          <table:table-cell office:value-type="string" office:string-value="entratacauzioni da fornitori"/>
          <table:table-cell office:value-type="string" office:string-value="entrata"/>
          <table:table-cell office:value-type="string" office:string-value="cauzioni da fornitori"/>
          <table:table-cell office:value-type="string" office:string-value="ALTRI INCASSI CORRENTI"/>
          <table:table-cell office:value-type="string" office:string-value="Altri incassi"/>
          <table:table-cell office:value-type="string" office:string-value="ESCLUDI"/>
          <table:table-cell office:value-type="string" office:string-value="ESCLUDI"/>
          <table:table-cell office:value-type="string" office:string-value=" "/>
          <table:table-cell office:value-type="string" office:string-value="Altre entrate correnti n.a.c."/>
          <table:table-cell table:number-columns-repeated="16375"/>
        </table:table-row>
        <table:table-row>
          <table:table-cell office:value-type="string" office:string-value="entrataattività commerciale"/>
          <table:table-cell office:value-type="string" office:string-value="entrata"/>
          <table:table-cell office:value-type="string" office:string-value="attività commerciale"/>
          <table:table-cell office:value-type="string" office:string-value="VENDITA DI BENI DI SERVIZI "/>
          <table:table-cell office:value-type="string" office:string-value="Ricavi delle vendite e prestazioni e proventi da servizi pubblici"/>
          <table:table-cell office:value-type="string" office:string-value="ESCLUDI"/>
          <table:table-cell office:value-type="string" office:string-value="ESCLUDI"/>
          <table:table-cell/>
          <table:table-cell office:value-type="string" office:string-value="Vendita di servizi"/>
          <table:table-cell table:number-columns-repeated="16375"/>
        </table:table-row>
        <table:table-row>
          <table:table-cell office:value-type="string" office:string-value="uscitarest. cauzioni da fornitori"/>
          <table:table-cell office:value-type="string" office:string-value="uscita"/>
          <table:table-cell office:value-type="string" office:string-value="rest. cauzioni da fornitori"/>
          <table:table-cell office:value-type="string" office:string-value="ALTRI PAGAMENTI CORRENTI"/>
          <table:table-cell office:value-type="string" office:string-value="(Altri pagamenti)"/>
          <table:table-cell office:value-type="string" office:string-value="Uscite correnti"/>
          <table:table-cell office:value-type="string" office:string-value="Altre spese correnti"/>
          <table:table-cell office:value-type="string" office:string-value=" "/>
          <table:table-cell office:value-type="string" office:string-value="Altre spese correnti n.a.c."/>
          <table:table-cell table:number-columns-repeated="16375"/>
        </table:table-row>
        <table:table-row>
          <table:table-cell office:value-type="string" office:string-value="uscitaabbonamento ATAC"/>
          <table:table-cell office:value-type="string" office:string-value="uscita"/>
          <table:table-cell office:value-type="string" office:string-value="abbonamento ATAC"/>
          <table:table-cell office:value-type="string" office:string-value="ALTRI PAGAMENTI CORRENTI"/>
          <table:table-cell office:value-type="string" office:string-value="(Altri pagamenti)"/>
          <table:table-cell office:value-type="string" office:string-value="Uscite correnti"/>
          <table:table-cell office:value-type="string" office:string-value="Altre spese correnti"/>
          <table:table-cell office:value-type="string" office:string-value="PARTITE DI GIRO"/>
          <table:table-cell office:value-type="string" office:string-value="Altre spese correnti n.a.c."/>
          <table:table-cell table:number-columns-repeated="16375"/>
        </table:table-row>
        <table:table-row>
          <table:table-cell office:value-type="string" office:string-value="uscitaritenuta acconto interessi"/>
          <table:table-cell office:value-type="string" office:string-value="uscita"/>
          <table:table-cell office:value-type="string" office:string-value="ritenuta acconto interessi"/>
          <table:table-cell office:value-type="string" office:string-value="ALTRI PAGAMENTI CORRENTI"/>
          <table:table-cell office:value-type="string" office:string-value="(Altri pagamenti)"/>
          <table:table-cell office:value-type="string" office:string-value="Uscite correnti"/>
          <table:table-cell office:value-type="string" office:string-value="Altre spese correnti"/>
          <table:table-cell office:value-type="string" office:string-value=" "/>
          <table:table-cell office:value-type="string" office:string-value="Imposte, tasse e proventi assimilati a carico dell'ente"/>
          <table:table-cell table:number-columns-repeated="16375"/>
        </table:table-row>
        <table:table-row>
          <table:table-cell office:value-type="string" office:string-value="entrataaccesso atti"/>
          <table:table-cell office:value-type="string" office:string-value="entrata"/>
          <table:table-cell office:value-type="string" office:string-value="accesso atti"/>
          <table:table-cell office:value-type="string" office:string-value="ALTRI INCASSI CORRENTI"/>
          <table:table-cell office:value-type="string" office:string-value="Altri incassi"/>
          <table:table-cell office:value-type="string" office:string-value="ESCLUDI"/>
          <table:table-cell office:value-type="string" office:string-value="ESCLUDI"/>
          <table:table-cell office:value-type="string" office:string-value=" "/>
          <table:table-cell office:value-type="string" office:string-value="Altre entrate correnti n.a.c."/>
          <table:table-cell table:number-columns-repeated="16375"/>
        </table:table-row>
        <table:table-row>
          <table:table-cell office:value-type="string" office:string-value="entrataspese legali"/>
          <table:table-cell office:value-type="string" office:string-value="entrata"/>
          <table:table-cell office:value-type="string" office:string-value="spese legali"/>
          <table:table-cell office:value-type="string" office:string-value="ALTRI INCASSI CORRENTI"/>
          <table:table-cell office:value-type="string" office:string-value="Altri incassi"/>
          <table:table-cell office:value-type="string" office:string-value="ESCLUDI"/>
          <table:table-cell office:value-type="string" office:string-value="ESCLUDI"/>
          <table:table-cell/>
          <table:table-cell office:value-type="string" office:string-value="Altre spese correnti n.a.c."/>
          <table:table-cell table:number-columns-repeated="16375"/>
        </table:table-row>
        <table:table-row>
          <table:table-cell office:value-type="string" office:string-value="entratag/c"/>
          <table:table-cell office:value-type="string" office:string-value="entrata"/>
          <table:table-cell office:value-type="string" office:string-value="g/c"/>
          <table:table-cell office:value-type="string" office:string-value="ESCLUDI"/>
          <table:table-cell office:value-type="string" office:string-value="ESCLUDI"/>
          <table:table-cell office:value-type="string" office:string-value="ESCLUDI"/>
          <table:table-cell office:value-type="string" office:string-value="ESCLUDI"/>
          <table:table-cell office:value-type="string" office:string-value=" "/>
          <table:table-cell office:value-type="string" office:string-value="Altre spese correnti n.a.c."/>
          <table:table-cell table:number-columns-repeated="16375"/>
        </table:table-row>
        <table:table-row>
          <table:table-cell office:value-type="string" office:string-value="entratacomandi"/>
          <table:table-cell office:value-type="string" office:string-value="entrata"/>
          <table:table-cell office:value-type="string" office:string-value="comandi"/>
          <table:table-cell office:value-type="string" office:string-value="ALTRI INCASSI CORRENTI"/>
          <table:table-cell office:value-type="string" office:string-value="Altri incassi"/>
          <table:table-cell office:value-type="string" office:string-value="ESCLUDI"/>
          <table:table-cell office:value-type="string" office:string-value="ESCLUDI"/>
          <table:table-cell office:value-type="string" office:string-value=" "/>
          <table:table-cell office:value-type="string" office:string-value="Rimborsi per spese di personale (comando, distacco, fuori ruolo, convenzioni, ecc…)"/>
          <table:table-cell table:number-columns-repeated="16375"/>
        </table:table-row>
        <table:table-row>
          <table:table-cell office:value-type="string" office:string-value="entrata5% contr."/>
          <table:table-cell office:value-type="string" office:string-value="entrata"/>
          <table:table-cell office:value-type="string" office:string-value="5% contr."/>
          <table:table-cell office:value-type="string" office:string-value="ALTRI TRASFERIMENTI CORRENTI"/>
          <table:table-cell office:value-type="string" office:string-value="Altri incassi"/>
          <table:table-cell office:value-type="string" office:string-value="ESCLUDI"/>
          <table:table-cell office:value-type="string" office:string-value="ESCLUDI"/>
          <table:table-cell office:value-type="string" office:string-value=" "/>
          <table:table-cell office:value-type="string" office:string-value="Trasferimenti correnti da Imprese"/>
          <table:table-cell table:number-columns-repeated="16375"/>
        </table:table-row>
        <table:table-row>
          <table:table-cell office:value-type="string" office:string-value="entrataincarichi aggiuntivi"/>
          <table:table-cell office:value-type="string" office:string-value="entrata"/>
          <table:table-cell office:value-type="string" office:string-value="incarichi aggiuntivi"/>
          <table:table-cell office:value-type="string" office:string-value="ALTRI INCASSI CORRENTI"/>
          <table:table-cell office:value-type="string" office:string-value="Altri incassi"/>
          <table:table-cell office:value-type="string" office:string-value="ESCLUDI"/>
          <table:table-cell office:value-type="string" office:string-value="ESCLUDI"/>
          <table:table-cell office:value-type="string" office:string-value=" "/>
          <table:table-cell office:value-type="string" office:string-value="Altre spese correnti n.a.c."/>
          <table:table-cell table:number-columns-repeated="16375"/>
        </table:table-row>
        <table:table-row>
          <table:table-cell office:value-type="string" office:string-value="entratarimborsi"/>
          <table:table-cell office:value-type="string" office:string-value="entrata"/>
          <table:table-cell office:value-type="string" office:string-value="rimborsi"/>
          <table:table-cell office:value-type="string" office:string-value="ALTRI INCASSI CORRENTI"/>
          <table:table-cell office:value-type="string" office:string-value="Altri incassi"/>
          <table:table-cell office:value-type="string" office:string-value="ESCLUDI"/>
          <table:table-cell office:value-type="string" office:string-value="ESCLUDI"/>
          <table:table-cell office:value-type="string" office:string-value=" "/>
          <table:table-cell office:value-type="string" office:string-value="Altre spese correnti n.a.c."/>
          <table:table-cell table:number-columns-repeated="16375"/>
        </table:table-row>
        <table:table-row>
          <table:table-cell office:value-type="string" office:string-value="entratarimborso spese mediche"/>
          <table:table-cell office:value-type="string" office:string-value="entrata"/>
          <table:table-cell office:value-type="string" office:string-value="rimborso spese mediche"/>
          <table:table-cell office:value-type="string" office:string-value="ALTRI INCASSI CORRENTI"/>
          <table:table-cell office:value-type="string" office:string-value="Altri incassi"/>
          <table:table-cell office:value-type="string" office:string-value="ESCLUDI"/>
          <table:table-cell office:value-type="string" office:string-value="ESCLUDI"/>
          <table:table-cell/>
          <table:table-cell office:value-type="string" office:string-value="Imposte, tasse e proventi assimilati a carico dell'ente"/>
          <table:table-cell table:number-columns-repeated="16375"/>
        </table:table-row>
        <table:table-row>
          <table:table-cell office:value-type="string" office:string-value="uscitarimborsi POL"/>
          <table:table-cell office:value-type="string" office:string-value="uscita"/>
          <table:table-cell office:value-type="string" office:string-value="rimborsi POL"/>
          <table:table-cell office:value-type="string" office:string-value="ALTRI PAGAMENTI CORRENTI"/>
          <table:table-cell office:value-type="string" office:string-value="(Altri pagamenti)"/>
          <table:table-cell office:value-type="string" office:string-value="Uscite correnti"/>
          <table:table-cell office:value-type="string" office:string-value="Altre spese correnti"/>
          <table:table-cell office:value-type="string" office:string-value=" "/>
          <table:table-cell office:value-type="string" office:string-value="Altre spese correnti n.a.c."/>
          <table:table-cell table:number-columns-repeated="16375"/>
        </table:table-row>
        <table:table-row>
          <table:table-cell office:value-type="string" office:string-value="uscitag/c POL MIN SALUTE"/>
          <table:table-cell office:value-type="string" office:string-value="uscita"/>
          <table:table-cell office:value-type="string" office:string-value="g/c POL MIN SALUTE"/>
          <table:table-cell office:value-type="string" office:string-value="ALTRI PAGAMENTI CORRENTI"/>
          <table:table-cell office:value-type="string" office:string-value="(Trasferimenti)"/>
          <table:table-cell office:value-type="string" office:string-value="ESCLUDI"/>
          <table:table-cell office:value-type="string" office:string-value="ESCLUDI"/>
          <table:table-cell/>
          <table:table-cell office:value-type="string" office:string-value="Altri Rimborsi di parte corrente di somme non dovute o incassate in eccesso"/>
          <table:table-cell table:number-columns-repeated="16375"/>
        </table:table-row>
        <table:table-row>
          <table:table-cell office:value-type="string" office:string-value="uscitaG/C ISS"/>
          <table:table-cell office:value-type="string" office:string-value="uscita"/>
          <table:table-cell office:value-type="string" office:string-value="G/C ISS"/>
          <table:table-cell office:value-type="string" office:string-value="ALTRI PAGAMENTI CORRENTI"/>
          <table:table-cell office:value-type="string" office:string-value="(Trasferimenti)"/>
          <table:table-cell office:value-type="string" office:string-value="ESCLUDI"/>
          <table:table-cell office:value-type="string" office:string-value="ESCLUDI"/>
          <table:table-cell/>
          <table:table-cell office:value-type="string" office:string-value="Altre spese correnti n.a.c."/>
          <table:table-cell table:number-columns-repeated="16375"/>
        </table:table-row>
        <table:table-row>
          <table:table-cell office:value-type="string" office:string-value="entratarimborso inail"/>
          <table:table-cell office:value-type="string" office:string-value="entrata"/>
          <table:table-cell office:value-type="string" office:string-value="rimborso inail"/>
          <table:table-cell office:value-type="string" office:string-value="ALTRI INCASSI CORRENTI"/>
          <table:table-cell office:value-type="string" office:string-value="Altri incassi"/>
          <table:table-cell office:value-type="string" office:string-value="ESCLUDI"/>
          <table:table-cell office:value-type="string" office:string-value="ESCLUDI"/>
          <table:table-cell office:value-type="string" office:string-value=" "/>
          <table:table-cell office:value-type="string" office:string-value="Imposte, tasse e proventi assimilati a carico dell'ente"/>
          <table:table-cell table:number-columns-repeated="16375"/>
        </table:table-row>
        <table:table-row>
          <table:table-cell office:value-type="string" office:string-value="uscitainail"/>
          <table:table-cell office:value-type="string" office:string-value="uscita"/>
          <table:table-cell office:value-type="string" office:string-value="inail"/>
          <table:table-cell office:value-type="string" office:string-value="PERSONALE IN SERVIZIO "/>
          <table:table-cell office:value-type="string" office:string-value="(Personale)"/>
          <table:table-cell office:value-type="string" office:string-value="ESCLUDI"/>
          <table:table-cell office:value-type="string" office:string-value="ESCLUDI"/>
          <table:table-cell office:value-type="string" office:string-value="ONERI SOCIALI"/>
          <table:table-cell office:value-type="string" office:string-value="Trasferimenti correnti dall'Unione Europea e dal Resto del Mondo"/>
          <table:table-cell table:number-columns-repeated="16375"/>
        </table:table-row>
        <table:table-row>
          <table:table-cell office:value-type="string" office:string-value="entrataispezioni"/>
          <table:table-cell office:value-type="string" office:string-value="entrata"/>
          <table:table-cell office:value-type="string" office:string-value="ispezioni"/>
          <table:table-cell office:value-type="string" office:string-value="ALTRI INCASSI CORRENTI"/>
          <table:table-cell office:value-type="string" office:string-value="Altri incassi"/>
          <table:table-cell office:value-type="string" office:string-value="ESCLUDI"/>
          <table:table-cell office:value-type="string" office:string-value="ESCLUDI"/>
          <table:table-cell office:value-type="string" office:string-value=" "/>
          <table:table-cell office:value-type="string" office:string-value="Altre spese correnti n.a.c."/>
          <table:table-cell table:number-columns-repeated="16375"/>
        </table:table-row>
        <table:table-row>
          <table:table-cell office:value-type="string" office:string-value="uscitaispezioni"/>
          <table:table-cell office:value-type="string" office:string-value="uscita"/>
          <table:table-cell office:value-type="string" office:string-value="ispezioni"/>
          <table:table-cell office:value-type="string" office:string-value="ALTRI PAGAMENTI CORRENTI"/>
          <table:table-cell office:value-type="string" office:string-value="(Altri pagamenti)"/>
          <table:table-cell office:value-type="string" office:string-value="Uscite correnti"/>
          <table:table-cell office:value-type="string" office:string-value="Altre spese correnti"/>
          <table:table-cell office:value-type="string" office:string-value=" "/>
          <table:table-cell office:value-type="string" office:string-value="Altre spese correnti n.a.c."/>
          <table:table-cell table:number-columns-repeated="16375"/>
        </table:table-row>
        <table:table-row>
          <table:table-cell office:value-type="string" office:string-value="entrataema"/>
          <table:table-cell office:value-type="string" office:string-value="entrata"/>
          <table:table-cell office:value-type="string" office:string-value="ema"/>
          <table:table-cell office:value-type="string" office:string-value="ALTRI INCASSI CORRENTI"/>
          <table:table-cell office:value-type="string" office:string-value="Altri incassi"/>
          <table:table-cell office:value-type="string" office:string-value="ESCLUDI"/>
          <table:table-cell office:value-type="string" office:string-value="ESCLUDI"/>
          <table:table-cell/>
          <table:table-cell office:value-type="string" office:string-value="Trasferimenti correnti dall'Unione Europea e dal Resto del Mondo"/>
          <table:table-cell table:number-columns-repeated="16375"/>
        </table:table-row>
        <table:table-row>
          <table:table-cell office:value-type="string" office:string-value="entratarestituzione"/>
          <table:table-cell office:value-type="string" office:string-value="entrata"/>
          <table:table-cell office:value-type="string" office:string-value="restituzione"/>
          <table:table-cell office:value-type="string" office:string-value="ALTRI INCASSI CORRENTI"/>
          <table:table-cell office:value-type="string" office:string-value="Altri incassi"/>
          <table:table-cell office:value-type="string" office:string-value="ESCLUDI"/>
          <table:table-cell office:value-type="string" office:string-value="ESCLUDI"/>
          <table:table-cell/>
          <table:table-cell office:value-type="string" office:string-value="Altre spese correnti n.a.c."/>
          <table:table-cell table:number-columns-repeated="16375"/>
        </table:table-row>
        <table:table-row>
          <table:table-cell office:value-type="string" office:string-value="uscitaREST. ERRATO VERSAMENTO"/>
          <table:table-cell office:value-type="string" office:string-value="uscita"/>
          <table:table-cell office:value-type="string" office:string-value="REST. ERRATO VERSAMENTO"/>
          <table:table-cell office:value-type="string" office:string-value="ALTRI PAGAMENTI CORRENTI"/>
          <table:table-cell office:value-type="string" office:string-value="(Altri pagamenti)"/>
          <table:table-cell office:value-type="string" office:string-value="Uscite correnti"/>
          <table:table-cell office:value-type="string" office:string-value="Altre spese correnti"/>
          <table:table-cell/>
          <table:table-cell office:value-type="string" office:string-value="Altre spese correnti n.a.c."/>
          <table:table-cell table:number-columns-repeated="16375"/>
        </table:table-row>
        <table:table-row>
          <table:table-cell office:value-type="string" office:string-value="entrataINC. ERRATO VERSAMENTO"/>
          <table:table-cell office:value-type="string" office:string-value="entrata"/>
          <table:table-cell office:value-type="string" office:string-value="INC. ERRATO VERSAMENTO"/>
          <table:table-cell office:value-type="string" office:string-value="ALTRI INCASSI CORRENTI"/>
          <table:table-cell office:value-type="string" office:string-value="Altri incassi"/>
          <table:table-cell office:value-type="string" office:string-value="ESCLUDI"/>
          <table:table-cell office:value-type="string" office:string-value="ESCLUDI"/>
          <table:table-cell/>
          <table:table-cell office:value-type="string" office:string-value="Altre entrate correnti n.a.c."/>
          <table:table-cell table:number-columns-repeated="16375"/>
        </table:table-row>
        <table:table-row>
          <table:table-cell office:value-type="string" office:string-value="uscitacomp. Study session"/>
          <table:table-cell office:value-type="string" office:string-value="uscita"/>
          <table:table-cell office:value-type="string" office:string-value="comp. Study session"/>
          <table:table-cell office:value-type="string" office:string-value="ALTRI PAGAMENTI CORRENTI"/>
          <table:table-cell office:value-type="string" office:string-value="(Altri pagamenti)"/>
          <table:table-cell office:value-type="string" office:string-value="Uscite correnti"/>
          <table:table-cell office:value-type="string" office:string-value="Altre spese correnti"/>
          <table:table-cell/>
          <table:table-cell office:value-type="string" office:string-value="Altre spese correnti n.a.c."/>
          <table:table-cell table:number-columns-repeated="16375"/>
        </table:table-row>
        <table:table-row>
          <table:table-cell office:value-type="string" office:string-value="entratatrasferimenti da stato"/>
          <table:table-cell office:value-type="string" office:string-value="entrata"/>
          <table:table-cell office:value-type="string" office:string-value="trasferimenti da stato"/>
          <table:table-cell office:value-type="string" office:string-value="TRASFERIMENTI CORRENTI DA AMMINISTRAZIONI CENTRALI - DA STATO"/>
          <table:table-cell office:value-type="string" office:string-value="Trasferimenti in conto esercizio"/>
          <table:table-cell office:value-type="string" office:string-value="ESCLUDI"/>
          <table:table-cell office:value-type="string" office:string-value="ESCLUDI"/>
          <table:table-cell office:value-type="string" office:string-value=" "/>
          <table:table-cell office:value-type="string" office:string-value="Imposte, tasse e proventi assimilati"/>
          <table:table-cell table:number-columns-repeated="16375"/>
        </table:table-row>
        <table:table-row>
          <table:table-cell office:value-type="string" office:string-value="entratarimborso comandi da altre pa"/>
          <table:table-cell office:value-type="string" office:string-value="entrata"/>
          <table:table-cell office:value-type="string" office:string-value="rimborso comandi da altre pa"/>
          <table:table-cell office:value-type="string" office:string-value="ALTRI TRASFERIMENTI CORRENTI"/>
          <table:table-cell office:value-type="string" office:string-value="Altri incassi"/>
          <table:table-cell office:value-type="string" office:string-value="ESCLUDI"/>
          <table:table-cell office:value-type="string" office:string-value="ESCLUDI"/>
          <table:table-cell office:value-type="string" office:string-value=" "/>
          <table:table-cell office:value-type="string" office:string-value="Rimborsi in entrata"/>
          <table:table-cell table:number-columns-repeated="16375"/>
        </table:table-row>
        <table:table-row>
          <table:table-cell office:value-type="string" office:string-value="entrataprogetti da altre amm."/>
          <table:table-cell office:value-type="string" office:string-value="entrata"/>
          <table:table-cell office:value-type="string" office:string-value="progetti da altre amm."/>
          <table:table-cell office:value-type="string" office:string-value="ALTRI TRASFERIMENTI CORRENTI"/>
          <table:table-cell office:value-type="string" office:string-value="Altri incassi"/>
          <table:table-cell office:value-type="string" office:string-value="ESCLUDI"/>
          <table:table-cell office:value-type="string" office:string-value="ESCLUDI"/>
          <table:table-cell/>
          <table:table-cell office:value-type="string" office:string-value="Altre spese correnti n.a.c."/>
          <table:table-cell table:number-columns-repeated="16375"/>
        </table:table-row>
        <table:table-row>
          <table:table-cell office:value-type="string" office:string-value="entratatsf"/>
          <table:table-cell office:value-type="string" office:string-value="entrata"/>
          <table:table-cell office:value-type="string" office:string-value="tsf"/>
          <table:table-cell office:value-type="string" office:string-value="ALTRI INCASSI CORRENTI"/>
          <table:table-cell office:value-type="string" office:string-value="Ricavi delle vendite e prestazioni e proventi da servizi pubblici"/>
          <table:table-cell office:value-type="string" office:string-value="ESCLUDI"/>
          <table:table-cell office:value-type="string" office:string-value="ESCLUDI"/>
          <table:table-cell office:value-type="string" office:string-value=" "/>
          <table:table-cell office:value-type="string" office:string-value="Altre entrate correnti n.a.c."/>
          <table:table-cell table:number-columns-repeated="16375"/>
        </table:table-row>
        <table:table-row>
          <table:table-cell office:value-type="string" office:string-value="entratainteressi attivi da depositi"/>
          <table:table-cell office:value-type="string" office:string-value="entrata"/>
          <table:table-cell office:value-type="string" office:string-value="interessi attivi da depositi"/>
          <table:table-cell office:value-type="string" office:string-value="INTERESSI ATTIVI DA ALTRI ENTI "/>
          <table:table-cell office:value-type="string" office:string-value="Altri incassi"/>
          <table:table-cell office:value-type="string" office:string-value="ESCLUDI"/>
          <table:table-cell office:value-type="string" office:string-value="ESCLUDI"/>
          <table:table-cell office:value-type="string" office:string-value=" "/>
          <table:table-cell office:value-type="string" office:string-value="Altre spese correnti n.a.c."/>
          <table:table-cell table:number-columns-repeated="16375"/>
        </table:table-row>
        <table:table-row>
          <table:table-cell office:value-type="string" office:string-value="entratacommissioni bancarie"/>
          <table:table-cell office:value-type="string" office:string-value="entrata"/>
          <table:table-cell office:value-type="string" office:string-value="commissioni bancarie"/>
          <table:table-cell office:value-type="string" office:string-value="ALTRI INCASSI CORRENTI"/>
          <table:table-cell office:value-type="string" office:string-value="Altri incassi"/>
          <table:table-cell office:value-type="string" office:string-value="ESCLUDI"/>
          <table:table-cell office:value-type="string" office:string-value="ESCLUDI"/>
          <table:table-cell office:value-type="string" office:string-value=" "/>
          <table:table-cell office:value-type="string" office:string-value="Altre entrate correnti n.a.c."/>
          <table:table-cell table:number-columns-repeated="16375"/>
        </table:table-row>
        <table:table-row>
          <table:table-cell office:value-type="string" office:string-value="uscitarest. errato pagamento"/>
          <table:table-cell office:value-type="string" office:string-value="uscita"/>
          <table:table-cell office:value-type="string" office:string-value="rest. errato pagamento"/>
          <table:table-cell office:value-type="string" office:string-value="ALTRI PAGAMENTI CORRENTI"/>
          <table:table-cell office:value-type="string" office:string-value="(Altri pagamenti)"/>
          <table:table-cell office:value-type="string" office:string-value="Uscite correnti"/>
          <table:table-cell office:value-type="string" office:string-value="Altre spese correnti"/>
          <table:table-cell office:value-type="string" office:string-value=" "/>
          <table:table-cell office:value-type="string" office:string-value="Altre spese correnti n.a.c."/>
          <table:table-cell table:number-columns-repeated="16375"/>
        </table:table-row>
        <table:table-row>
          <table:table-cell office:value-type="string" office:string-value="uscitarimborsi"/>
          <table:table-cell office:value-type="string" office:string-value="uscita"/>
          <table:table-cell office:value-type="string" office:string-value="rimborsi"/>
          <table:table-cell office:value-type="string" office:string-value="ACQUISTO BENI E SERVIZI"/>
          <table:table-cell office:value-type="string" office:string-value="(Beni e servizi)"/>
          <table:table-cell office:value-type="string" office:string-value="Uscite correnti"/>
          <table:table-cell office:value-type="string" office:string-value="Acquisto di beni e di servizi"/>
          <table:table-cell office:value-type="string" office:string-value=" "/>
          <table:table-cell office:value-type="string" office:string-value="Altre spese correnti n.a.c."/>
          <table:table-cell table:number-columns-repeated="16375"/>
        </table:table-row>
        <table:table-row>
          <table:table-cell office:value-type="string" office:string-value="uscitarimborso nas"/>
          <table:table-cell office:value-type="string" office:string-value="uscita"/>
          <table:table-cell office:value-type="string" office:string-value="rimborso nas"/>
          <table:table-cell office:value-type="string" office:string-value="ACQUISTO BENI E SERVIZI"/>
          <table:table-cell office:value-type="string" office:string-value="(Beni e servizi)"/>
          <table:table-cell office:value-type="string" office:string-value="Uscite correnti"/>
          <table:table-cell office:value-type="string" office:string-value="Acquisto di beni e di servizi"/>
          <table:table-cell/>
          <table:table-cell office:value-type="string" office:string-value="Imposte, tasse e proventi assimilati a carico dell'ente"/>
          <table:table-cell table:number-columns-repeated="16375"/>
        </table:table-row>
        <table:table-row>
          <table:table-cell office:value-type="string" office:string-value="uscitabandi R&amp;S"/>
          <table:table-cell office:value-type="string" office:string-value="uscita"/>
          <table:table-cell office:value-type="string" office:string-value="bandi R&amp;S"/>
          <table:table-cell office:value-type="string" office:string-value="ACQUISTO BENI E SERVIZI"/>
          <table:table-cell office:value-type="string" office:string-value="(Beni e servizi)"/>
          <table:table-cell office:value-type="string" office:string-value="Uscite correnti"/>
          <table:table-cell office:value-type="string" office:string-value="Acquisto di beni e di servizi"/>
          <table:table-cell office:value-type="string" office:string-value=" "/>
          <table:table-cell office:value-type="string" office:string-value="Acquisto di servizi sanitari e socio assistenziali"/>
          <table:table-cell table:number-columns-repeated="16375"/>
        </table:table-row>
        <table:table-row>
          <table:table-cell office:value-type="string" office:string-value="uscitaacquisto beni e servizi"/>
          <table:table-cell office:value-type="string" office:string-value="uscita"/>
          <table:table-cell office:value-type="string" office:string-value="acquisto beni e servizi"/>
          <table:table-cell office:value-type="string" office:string-value="ACQUISTO BENI E SERVIZI"/>
          <table:table-cell office:value-type="string" office:string-value="(Beni e servizi)"/>
          <table:table-cell office:value-type="string" office:string-value="Uscite correnti"/>
          <table:table-cell office:value-type="string" office:string-value="Acquisto di beni e di servizi"/>
          <table:table-cell office:value-type="string" office:string-value=" "/>
          <table:table-cell office:value-type="string" office:string-value="Acquisto di servizi non sanitari"/>
          <table:table-cell table:number-columns-repeated="16375"/>
        </table:table-row>
        <table:table-row>
          <table:table-cell office:value-type="string" office:string-value="uscitarest. tsf"/>
          <table:table-cell office:value-type="string" office:string-value="uscita"/>
          <table:table-cell office:value-type="string" office:string-value="rest. tsf"/>
          <table:table-cell office:value-type="string" office:string-value="ALTRI PAGAMENTI CORRENTI"/>
          <table:table-cell office:value-type="string" office:string-value="(Altri pagamenti)"/>
          <table:table-cell office:value-type="string" office:string-value="Uscite correnti"/>
          <table:table-cell office:value-type="string" office:string-value="Altre spese correnti"/>
          <table:table-cell office:value-type="string" office:string-value=" "/>
          <table:table-cell office:value-type="string" office:string-value="Altre spese correnti n.a.c."/>
          <table:table-cell table:number-columns-repeated="16375"/>
        </table:table-row>
        <table:table-row>
          <table:table-cell office:value-type="string" office:string-value="uscitapagamenti in sospeso"/>
          <table:table-cell office:value-type="string" office:string-value="uscita"/>
          <table:table-cell office:value-type="string" office:string-value="pagamenti in sospeso"/>
          <table:table-cell office:value-type="string" office:string-value="ALTRI PAGAMENTI CORRENTI"/>
          <table:table-cell office:value-type="string" office:string-value="(Altri pagamenti)"/>
          <table:table-cell office:value-type="string" office:string-value="Uscite correnti"/>
          <table:table-cell office:value-type="string" office:string-value="Altre spese correnti"/>
          <table:table-cell office:value-type="string" office:string-value=" "/>
          <table:table-cell office:value-type="string" office:string-value="Altre spese correnti n.a.c."/>
          <table:table-cell table:number-columns-repeated="16375"/>
        </table:table-row>
        <table:table-row>
          <table:table-cell office:value-type="string" office:string-value="uscitara su interessi attivi"/>
          <table:table-cell office:value-type="string" office:string-value="uscita"/>
          <table:table-cell office:value-type="string" office:string-value="ra su interessi attivi"/>
          <table:table-cell office:value-type="string" office:string-value="ALTRI PAGAMENTI CORRENTI"/>
          <table:table-cell office:value-type="string" office:string-value="(Altri pagamenti)"/>
          <table:table-cell office:value-type="string" office:string-value="Uscite correnti"/>
          <table:table-cell office:value-type="string" office:string-value="Altre spese correnti"/>
          <table:table-cell office:value-type="string" office:string-value=" "/>
          <table:table-cell office:value-type="string" office:string-value="Altre spese correnti n.a.c."/>
          <table:table-cell table:number-columns-repeated="16375"/>
        </table:table-row>
        <table:table-row>
          <table:table-cell office:value-type="string" office:string-value="uscitaspese legali"/>
          <table:table-cell office:value-type="string" office:string-value="uscita"/>
          <table:table-cell office:value-type="string" office:string-value="spese legali"/>
          <table:table-cell office:value-type="string" office:string-value="ALTRI PAGAMENTI CORRENTI"/>
          <table:table-cell office:value-type="string" office:string-value="(Altri pagamenti)"/>
          <table:table-cell office:value-type="string" office:string-value="Uscite correnti"/>
          <table:table-cell office:value-type="string" office:string-value="Altre spese correnti"/>
          <table:table-cell office:value-type="string" office:string-value=" "/>
          <table:table-cell office:value-type="string" office:string-value="Altre spese correnti n.a.c."/>
          <table:table-cell table:number-columns-repeated="16375"/>
        </table:table-row>
        <table:table-row>
          <table:table-cell office:value-type="string" office:string-value="uscitafv regioni"/>
          <table:table-cell office:value-type="string" office:string-value="uscita"/>
          <table:table-cell office:value-type="string" office:string-value="fv regioni"/>
          <table:table-cell office:value-type="string" office:string-value="TRASFERIMENTI CORRENTI AL"/>
          <table:table-cell office:value-type="string" office:string-value="(Trasferimenti)"/>
          <table:table-cell office:value-type="string" office:string-value="ESCLUDI"/>
          <table:table-cell office:value-type="string" office:string-value="ESCLUDI"/>
          <table:table-cell office:value-type="string" office:string-value=" "/>
          <table:table-cell office:value-type="string" office:string-value="Altre spese correnti n.a.c."/>
          <table:table-cell table:number-columns-repeated="16375"/>
        </table:table-row>
        <table:table-row>
          <table:table-cell office:value-type="string" office:string-value="uscitafarmaci orfani"/>
          <table:table-cell office:value-type="string" office:string-value="uscita"/>
          <table:table-cell office:value-type="string" office:string-value="farmaci orfani"/>
          <table:table-cell office:value-type="string" office:string-value="ACQUISTO BENI E SERVIZI"/>
          <table:table-cell office:value-type="string" office:string-value="(Beni e servizi)"/>
          <table:table-cell office:value-type="string" office:string-value="Uscite correnti"/>
          <table:table-cell office:value-type="string" office:string-value="Acquisto di beni e di servizi"/>
          <table:table-cell office:value-type="string" office:string-value=" "/>
          <table:table-cell office:value-type="string" office:string-value="Altre spese correnti n.a.c."/>
          <table:table-cell table:number-columns-repeated="16375"/>
        </table:table-row>
        <table:table-row>
          <table:table-cell office:value-type="string" office:string-value="uscitaimposta di bollo"/>
          <table:table-cell office:value-type="string" office:string-value="uscita"/>
          <table:table-cell office:value-type="string" office:string-value="imposta di bollo"/>
          <table:table-cell office:value-type="string" office:string-value="ALTRI PAGAMENTI CORRENTI"/>
          <table:table-cell office:value-type="string" office:string-value="(Altri pagamenti)"/>
          <table:table-cell office:value-type="string" office:string-value="Uscite correnti"/>
          <table:table-cell office:value-type="string" office:string-value="Altre spese correnti"/>
          <table:table-cell office:value-type="string" office:string-value=" "/>
          <table:table-cell office:value-type="string" office:string-value="Trasferimenti correnti dall'Unione Europea e dal Resto del Mondo"/>
          <table:table-cell table:number-columns-repeated="16375"/>
        </table:table-row>
        <table:table-row>
          <table:table-cell office:value-type="string" office:string-value="uscitaaltre imposte e tasse"/>
          <table:table-cell office:value-type="string" office:string-value="uscita"/>
          <table:table-cell office:value-type="string" office:string-value="altre imposte e tasse"/>
          <table:table-cell office:value-type="string" office:string-value="ALTRI PAGAMENTI CORRENTI"/>
          <table:table-cell office:value-type="string" office:string-value="(Altri pagamenti)"/>
          <table:table-cell office:value-type="string" office:string-value="Uscite correnti"/>
          <table:table-cell office:value-type="string" office:string-value="Altre spese correnti"/>
          <table:table-cell office:value-type="string" office:string-value=" "/>
          <table:table-cell office:value-type="string" office:string-value="Altre spese correnti n.a.c."/>
          <table:table-cell table:number-columns-repeated="16375"/>
        </table:table-row>
        <table:table-row>
          <table:table-cell office:value-type="string" office:string-value="uscitamulte e penalità"/>
          <table:table-cell office:value-type="string" office:string-value="uscita"/>
          <table:table-cell office:value-type="string" office:string-value="multe e penalità"/>
          <table:table-cell office:value-type="string" office:string-value="ALTRI PAGAMENTI CORRENTI"/>
          <table:table-cell office:value-type="string" office:string-value="(Altri pagamenti)"/>
          <table:table-cell office:value-type="string" office:string-value="Uscite correnti"/>
          <table:table-cell office:value-type="string" office:string-value="Altre spese correnti"/>
          <table:table-cell office:value-type="string" office:string-value=" "/>
          <table:table-cell office:value-type="string" office:string-value="Altre spese correnti n.a.c."/>
          <table:table-cell table:number-columns-repeated="16375"/>
        </table:table-row>
        <table:table-row>
          <table:table-cell office:value-type="string" office:string-value="uscitaacquisto b/s"/>
          <table:table-cell office:value-type="string" office:string-value="uscita"/>
          <table:table-cell office:value-type="string" office:string-value="acquisto b/s"/>
          <table:table-cell office:value-type="string" office:string-value="ACQUISTO BENI E SERVIZI"/>
          <table:table-cell office:value-type="string" office:string-value="(Beni e servizi)"/>
          <table:table-cell office:value-type="string" office:string-value="Uscite correnti"/>
          <table:table-cell office:value-type="string" office:string-value="Acquisto di beni e di servizi"/>
          <table:table-cell office:value-type="string" office:string-value=" "/>
          <table:table-cell office:value-type="string" office:string-value="Acquisto di servizi non sanitari"/>
          <table:table-cell table:number-columns-repeated="16375"/>
        </table:table-row>
        <table:table-row>
          <table:table-cell office:value-type="string" office:string-value="uscitarate fin. dip"/>
          <table:table-cell office:value-type="string" office:string-value="uscita"/>
          <table:table-cell office:value-type="string" office:string-value="rate fin. dip"/>
          <table:table-cell office:value-type="string" office:string-value="PERSONALE IN SERVIZIO "/>
          <table:table-cell office:value-type="string" office:string-value="(Personale)"/>
          <table:table-cell office:value-type="string" office:string-value="ESCLUDI"/>
          <table:table-cell office:value-type="string" office:string-value="ESCLUDI"/>
          <table:table-cell office:value-type="string" office:string-value="PARTITE DI GIRO"/>
          <table:table-cell office:value-type="string" office:string-value="Altre spese correnti n.a.c."/>
          <table:table-cell table:number-columns-repeated="16375"/>
        </table:table-row>
        <table:table-row>
          <table:table-cell office:value-type="string" office:string-value="uscitaaltre ritenute"/>
          <table:table-cell office:value-type="string" office:string-value="uscita"/>
          <table:table-cell office:value-type="string" office:string-value="altre ritenute"/>
          <table:table-cell office:value-type="string" office:string-value="PERSONALE IN SERVIZIO "/>
          <table:table-cell office:value-type="string" office:string-value="(Personale)"/>
          <table:table-cell office:value-type="string" office:string-value="ESCLUDI"/>
          <table:table-cell office:value-type="string" office:string-value="ESCLUDI"/>
          <table:table-cell office:value-type="string" office:string-value="PARTITE DI GIRO"/>
          <table:table-cell table:formula="of:=#N/A"/>
          <table:table-cell table:number-columns-repeated="16375"/>
        </table:table-row>
        <table:table-row>
          <table:table-cell office:value-type="string" office:string-value="uscitatrattenute prev. dip."/>
          <table:table-cell office:value-type="string" office:string-value="uscita"/>
          <table:table-cell office:value-type="string" office:string-value="trattenute prev. dip."/>
          <table:table-cell office:value-type="string" office:string-value="PERSONALE IN SERVIZIO "/>
          <table:table-cell office:value-type="string" office:string-value="(Personale)"/>
          <table:table-cell office:value-type="string" office:string-value="ESCLUDI"/>
          <table:table-cell office:value-type="string" office:string-value="ESCLUDI"/>
          <table:table-cell office:value-type="string" office:string-value="PARTITE DI GIRO"/>
          <table:table-cell office:value-type="string" office:string-value="Altre entrate correnti n.a.c."/>
          <table:table-cell table:number-columns-repeated="16375"/>
        </table:table-row>
        <table:table-row>
          <table:table-cell office:value-type="string" office:string-value="uscitarec. obbligatori dip."/>
          <table:table-cell office:value-type="string" office:string-value="uscita"/>
          <table:table-cell office:value-type="string" office:string-value="rec. obbligatori dip."/>
          <table:table-cell office:value-type="string" office:string-value="PERSONALE IN SERVIZIO "/>
          <table:table-cell office:value-type="string" office:string-value="(Personale)"/>
          <table:table-cell office:value-type="string" office:string-value="ESCLUDI"/>
          <table:table-cell office:value-type="string" office:string-value="ESCLUDI"/>
          <table:table-cell office:value-type="string" office:string-value="PARTITE DI GIRO"/>
          <table:table-cell office:value-type="string" office:string-value="Altre spese correnti n.a.c."/>
          <table:table-cell table:number-columns-repeated="16375"/>
        </table:table-row>
        <table:table-row>
          <table:table-cell office:value-type="string" office:string-value="uscitaquote sindacali dip."/>
          <table:table-cell office:value-type="string" office:string-value="uscita"/>
          <table:table-cell office:value-type="string" office:string-value="quote sindacali dip."/>
          <table:table-cell office:value-type="string" office:string-value="PERSONALE IN SERVIZIO "/>
          <table:table-cell office:value-type="string" office:string-value="(Personale)"/>
          <table:table-cell office:value-type="string" office:string-value="ESCLUDI"/>
          <table:table-cell office:value-type="string" office:string-value="ESCLUDI"/>
          <table:table-cell office:value-type="string" office:string-value="PARTITE DI GIRO"/>
          <table:table-cell office:value-type="string" office:string-value="Altre spese correnti n.a.c."/>
          <table:table-cell table:number-columns-repeated="16375"/>
        </table:table-row>
        <table:table-row>
          <table:table-cell office:value-type="string" office:string-value="uscitaaltre trattenute"/>
          <table:table-cell office:value-type="string" office:string-value="uscita"/>
          <table:table-cell office:value-type="string" office:string-value="altre trattenute"/>
          <table:table-cell office:value-type="string" office:string-value="PERSONALE IN SERVIZIO "/>
          <table:table-cell office:value-type="string" office:string-value="(Personale)"/>
          <table:table-cell office:value-type="string" office:string-value="ESCLUDI"/>
          <table:table-cell office:value-type="string" office:string-value="ESCLUDI"/>
          <table:table-cell office:value-type="string" office:string-value="PARTITE DI GIRO"/>
          <table:table-cell table:formula="of:=#N/A"/>
          <table:table-cell table:number-columns-repeated="16375"/>
        </table:table-row>
        <table:table-row>
          <table:table-cell office:value-type="string" office:string-value="uscitag/c"/>
          <table:table-cell office:value-type="string" office:string-value="uscita"/>
          <table:table-cell office:value-type="string" office:string-value="g/c"/>
          <table:table-cell office:value-type="string" office:string-value="ESCLUDI"/>
          <table:table-cell office:value-type="string" office:string-value="ESCLUDI"/>
          <table:table-cell office:value-type="string" office:string-value="ESCLUDI"/>
          <table:table-cell office:value-type="string" office:string-value="ESCLUDI"/>
          <table:table-cell office:value-type="string" office:string-value=" "/>
          <table:table-cell office:value-type="string" office:string-value="Altre spese correnti n.a.c."/>
          <table:table-cell table:number-columns-repeated="16375"/>
        </table:table-row>
        <table:table-row>
          <table:table-cell office:value-type="string" office:string-value="uscitaimposta registro"/>
          <table:table-cell office:value-type="string" office:string-value="uscita"/>
          <table:table-cell office:value-type="string" office:string-value="imposta registro"/>
          <table:table-cell office:value-type="string" office:string-value="ALTRI PAGAMENTI CORRENTI"/>
          <table:table-cell office:value-type="string" office:string-value="(Altri pagamenti)"/>
          <table:table-cell office:value-type="string" office:string-value="Uscite correnti"/>
          <table:table-cell office:value-type="string" office:string-value="Altre spese correnti"/>
          <table:table-cell office:value-type="string" office:string-value=" "/>
          <table:table-cell office:value-type="string" office:string-value="Trasferimenti correnti dall'Unione Europea e dal Resto del Mondo"/>
          <table:table-cell table:number-columns-repeated="16375"/>
        </table:table-row>
        <table:table-row>
          <table:table-cell office:value-type="string" office:string-value="uscitacartasi"/>
          <table:table-cell office:value-type="string" office:string-value="uscita"/>
          <table:table-cell office:value-type="string" office:string-value="cartasi"/>
          <table:table-cell office:value-type="string" office:string-value="ACQUISTO BENI E SERVIZI"/>
          <table:table-cell office:value-type="string" office:string-value="(Beni e servizi)"/>
          <table:table-cell office:value-type="string" office:string-value="Uscite correnti"/>
          <table:table-cell office:value-type="string" office:string-value="Acquisto di beni e di servizi"/>
          <table:table-cell office:value-type="string" office:string-value=" "/>
          <table:table-cell office:value-type="string" office:string-value="Acquisto di servizi non sanitari"/>
          <table:table-cell table:number-columns-repeated="16375"/>
        </table:table-row>
        <table:table-row>
          <table:table-cell office:value-type="string" office:string-value="uscitacomp.dipendenti"/>
          <table:table-cell office:value-type="string" office:string-value="uscita"/>
          <table:table-cell office:value-type="string" office:string-value="comp.dipendenti"/>
          <table:table-cell office:value-type="string" office:string-value="PERSONALE IN SERVIZIO "/>
          <table:table-cell office:value-type="string" office:string-value="(Personale)"/>
          <table:table-cell office:value-type="string" office:string-value="ESCLUDI"/>
          <table:table-cell office:value-type="string" office:string-value="ESCLUDI"/>
          <table:table-cell office:value-type="string" office:string-value=" "/>
          <table:table-cell office:value-type="string" office:string-value="Retribuzioni lorde"/>
          <table:table-cell table:number-columns-repeated="16375"/>
        </table:table-row>
        <table:table-row>
          <table:table-cell office:value-type="string" office:string-value="uscitacompensi organi"/>
          <table:table-cell office:value-type="string" office:string-value="uscita"/>
          <table:table-cell office:value-type="string" office:string-value="compensi organi"/>
          <table:table-cell office:value-type="string" office:string-value="ACQUISTO BENI E SERVIZI"/>
          <table:table-cell office:value-type="string" office:string-value="(Beni e servizi)"/>
          <table:table-cell office:value-type="string" office:string-value="Uscite correnti"/>
          <table:table-cell office:value-type="string" office:string-value="Acquisto di beni e di servizi"/>
          <table:table-cell/>
          <table:table-cell office:value-type="string" office:string-value="Acquisto di servizi non sanitari"/>
          <table:table-cell table:number-columns-repeated="16375"/>
        </table:table-row>
        <table:table-row>
          <table:table-cell office:value-type="string" office:string-value="uscitacompensi commissioni"/>
          <table:table-cell office:value-type="string" office:string-value="uscita"/>
          <table:table-cell office:value-type="string" office:string-value="compensi commissioni"/>
          <table:table-cell office:value-type="string" office:string-value="ACQUISTO BENI E SERVIZI"/>
          <table:table-cell office:value-type="string" office:string-value="(Beni e servizi)"/>
          <table:table-cell office:value-type="string" office:string-value="Uscite correnti"/>
          <table:table-cell office:value-type="string" office:string-value="Acquisto di beni e di servizi"/>
          <table:table-cell/>
          <table:table-cell office:value-type="string" office:string-value="Acquisto di servizi non sanitari"/>
          <table:table-cell table:number-columns-repeated="16375"/>
        </table:table-row>
        <table:table-row>
          <table:table-cell office:value-type="string" office:string-value="uscitacommissioni bancarie"/>
          <table:table-cell office:value-type="string" office:string-value="uscita"/>
          <table:table-cell office:value-type="string" office:string-value="commissioni bancarie"/>
          <table:table-cell office:value-type="string" office:string-value="ACQUISTO BENI E SERVIZI"/>
          <table:table-cell office:value-type="string" office:string-value="(Beni e servizi)"/>
          <table:table-cell office:value-type="string" office:string-value="Uscite correnti"/>
          <table:table-cell office:value-type="string" office:string-value="Acquisto di beni e di servizi"/>
          <table:table-cell office:value-type="string" office:string-value=" "/>
          <table:table-cell office:value-type="string" office:string-value="Altre spese correnti n.a.c."/>
          <table:table-cell table:number-columns-repeated="16375"/>
        </table:table-row>
        <table:table-row>
          <table:table-cell office:value-type="string" office:string-value="uscitaNOI PA"/>
          <table:table-cell office:value-type="string" office:string-value="uscita"/>
          <table:table-cell office:value-type="string" office:string-value="NOI PA"/>
          <table:table-cell office:value-type="string" office:string-value="ACQUISTO BENI E SERVIZI"/>
          <table:table-cell office:value-type="string" office:string-value="(Beni e servizi)"/>
          <table:table-cell office:value-type="string" office:string-value="Uscite correnti"/>
          <table:table-cell office:value-type="string" office:string-value="Acquisto di beni e di servizi"/>
          <table:table-cell/>
          <table:table-cell office:value-type="string" office:string-value="Altre spese correnti n.a.c."/>
          <table:table-cell table:number-columns-repeated="16375"/>
        </table:table-row>
        <table:table-row>
          <table:table-cell office:value-type="string" office:string-value="uscitacespiti"/>
          <table:table-cell office:value-type="string" office:string-value="uscita"/>
          <table:table-cell office:value-type="string" office:string-value="cespiti"/>
          <table:table-cell office:value-type="string" office:string-value="INVESTIMENTI FISSI LORDI"/>
          <table:table-cell office:value-type="string" office:string-value="(Investimenti)"/>
          <table:table-cell office:value-type="string" office:string-value="ESCLUDI"/>
          <table:table-cell office:value-type="string" office:string-value="ESCLUDI"/>
          <table:table-cell/>
          <table:table-cell office:value-type="string" office:string-value="Acquisto di beni non sanitari"/>
          <table:table-cell table:number-columns-repeated="16375"/>
        </table:table-row>
        <table:table-row>
          <table:table-cell office:value-type="string" office:string-value="uscitacespiti materiali"/>
          <table:table-cell office:value-type="string" office:string-value="uscita"/>
          <table:table-cell office:value-type="string" office:string-value="cespiti materiali"/>
          <table:table-cell office:value-type="string" office:string-value="INVESTIMENTI FISSI LORDI"/>
          <table:table-cell office:value-type="string" office:string-value="(Investimenti materiali)"/>
          <table:table-cell office:value-type="string" office:string-value="Uscite in conto capitale"/>
          <table:table-cell office:value-type="string" office:string-value="Investimenti in beni materiali"/>
          <table:table-cell office:value-type="string" office:string-value=" "/>
          <table:table-cell office:value-type="string" office:string-value="Acquisto di beni non sanitari"/>
          <table:table-cell table:number-columns-repeated="16375"/>
        </table:table-row>
        <table:table-row>
          <table:table-cell office:value-type="string" office:string-value="uscitacespiti immateriali"/>
          <table:table-cell office:value-type="string" office:string-value="uscita"/>
          <table:table-cell office:value-type="string" office:string-value="cespiti immateriali"/>
          <table:table-cell office:value-type="string" office:string-value="INVESTIMENTI FISSI LORDI"/>
          <table:table-cell office:value-type="string" office:string-value="(Investimenti immateriali)"/>
          <table:table-cell office:value-type="string" office:string-value="Uscite in conto capitale"/>
          <table:table-cell office:value-type="string" office:string-value="Investimenti in beni immateriali"/>
          <table:table-cell/>
          <table:table-cell office:value-type="string" office:string-value="Acquisto di beni non sanitari"/>
          <table:table-cell table:number-columns-repeated="16375"/>
        </table:table-row>
        <table:table-row>
          <table:table-cell office:value-type="string" office:string-value="uscitaaddle comunale irpef"/>
          <table:table-cell office:value-type="string" office:string-value="uscita"/>
          <table:table-cell office:value-type="string" office:string-value="addle comunale irpef"/>
          <table:table-cell office:value-type="string" office:string-value="PERSONALE IN SERVIZIO "/>
          <table:table-cell office:value-type="string" office:string-value="(Personale)"/>
          <table:table-cell office:value-type="string" office:string-value="ESCLUDI"/>
          <table:table-cell office:value-type="string" office:string-value="ESCLUDI"/>
          <table:table-cell office:value-type="string" office:string-value="PARTITE DI GIRO"/>
          <table:table-cell table:formula="of:=#N/A"/>
          <table:table-cell table:number-columns-repeated="16375"/>
        </table:table-row>
        <table:table-row>
          <table:table-cell office:value-type="string" office:string-value="uscitaaddle regionale irpef"/>
          <table:table-cell office:value-type="string" office:string-value="uscita"/>
          <table:table-cell office:value-type="string" office:string-value="addle regionale irpef"/>
          <table:table-cell office:value-type="string" office:string-value="PERSONALE IN SERVIZIO "/>
          <table:table-cell office:value-type="string" office:string-value="(Personale)"/>
          <table:table-cell office:value-type="string" office:string-value="ESCLUDI"/>
          <table:table-cell office:value-type="string" office:string-value="ESCLUDI"/>
          <table:table-cell office:value-type="string" office:string-value="PARTITE DI GIRO"/>
          <table:table-cell table:formula="of:=#N/A"/>
          <table:table-cell table:number-columns-repeated="16375"/>
        </table:table-row>
        <table:table-row>
          <table:table-cell office:value-type="string" office:string-value="uscitairpef "/>
          <table:table-cell office:value-type="string" office:string-value="uscita"/>
          <table:table-cell office:value-type="string" office:string-value="irpef "/>
          <table:table-cell office:value-type="string" office:string-value="PERSONALE IN SERVIZIO "/>
          <table:table-cell office:value-type="string" office:string-value="(Personale)"/>
          <table:table-cell office:value-type="string" office:string-value="ESCLUDI"/>
          <table:table-cell office:value-type="string" office:string-value="ESCLUDI"/>
          <table:table-cell office:value-type="string" office:string-value="PARTITE DI GIRO"/>
          <table:table-cell office:value-type="string" office:string-value="Altre spese correnti n.a.c."/>
          <table:table-cell table:number-columns-repeated="16375"/>
        </table:table-row>
        <table:table-row>
          <table:table-cell office:value-type="string" office:string-value="uscitainps gs"/>
          <table:table-cell office:value-type="string" office:string-value="uscita"/>
          <table:table-cell office:value-type="string" office:string-value="inps gs"/>
          <table:table-cell office:value-type="string" office:string-value="PERSONALE IN SERVIZIO "/>
          <table:table-cell office:value-type="string" office:string-value="(Personale)"/>
          <table:table-cell office:value-type="string" office:string-value="ESCLUDI"/>
          <table:table-cell office:value-type="string" office:string-value="ESCLUDI"/>
          <table:table-cell office:value-type="string" office:string-value="ONERI SOCIALI"/>
          <table:table-cell office:value-type="string" office:string-value="Altre spese correnti n.a.c."/>
          <table:table-cell table:number-columns-repeated="16375"/>
        </table:table-row>
        <table:table-row>
          <table:table-cell office:value-type="string" office:string-value="uscitairap dip e ass"/>
          <table:table-cell office:value-type="string" office:string-value="uscita"/>
          <table:table-cell office:value-type="string" office:string-value="irap dip e ass"/>
          <table:table-cell office:value-type="string" office:string-value="ALTRI PAGAMENTI CORRENTI"/>
          <table:table-cell office:value-type="string" office:string-value="(Altri pagamenti)"/>
          <table:table-cell office:value-type="string" office:string-value="Uscite correnti"/>
          <table:table-cell office:value-type="string" office:string-value="Altre spese correnti"/>
          <table:table-cell/>
          <table:table-cell office:value-type="string" office:string-value="Altre spese correnti n.a.c."/>
          <table:table-cell table:number-columns-repeated="16375"/>
        </table:table-row>
        <table:table-row>
          <table:table-cell office:value-type="string" office:string-value="uscitainpgi"/>
          <table:table-cell office:value-type="string" office:string-value="uscita"/>
          <table:table-cell office:value-type="string" office:string-value="inpgi"/>
          <table:table-cell office:value-type="string" office:string-value="PERSONALE IN SERVIZIO "/>
          <table:table-cell office:value-type="string" office:string-value="(Personale)"/>
          <table:table-cell office:value-type="string" office:string-value="ESCLUDI"/>
          <table:table-cell office:value-type="string" office:string-value="ESCLUDI"/>
          <table:table-cell office:value-type="string" office:string-value="ONERI SOCIALI"/>
          <table:table-cell office:value-type="string" office:string-value="Altre spese correnti n.a.c."/>
          <table:table-cell table:number-columns-repeated="16375"/>
        </table:table-row>
        <table:table-row>
          <table:table-cell office:value-type="string" office:string-value="uscitainpdap"/>
          <table:table-cell office:value-type="string" office:string-value="uscita"/>
          <table:table-cell office:value-type="string" office:string-value="inpdap"/>
          <table:table-cell office:value-type="string" office:string-value="PERSONALE IN SERVIZIO "/>
          <table:table-cell office:value-type="string" office:string-value="(Personale)"/>
          <table:table-cell office:value-type="string" office:string-value="ESCLUDI"/>
          <table:table-cell office:value-type="string" office:string-value="ESCLUDI"/>
          <table:table-cell office:value-type="string" office:string-value="ONERI SOCIALI"/>
          <table:table-cell office:value-type="string" office:string-value="Altre spese correnti n.a.c."/>
          <table:table-cell table:number-columns-repeated="16375"/>
        </table:table-row>
        <table:table-row>
          <table:table-cell office:value-type="string" office:string-value="uscitaaltri oneri previdenziali"/>
          <table:table-cell office:value-type="string" office:string-value="uscita"/>
          <table:table-cell office:value-type="string" office:string-value="altri oneri previdenziali"/>
          <table:table-cell office:value-type="string" office:string-value="PERSONALE IN SERVIZIO "/>
          <table:table-cell office:value-type="string" office:string-value="(Personale)"/>
          <table:table-cell office:value-type="string" office:string-value="ESCLUDI"/>
          <table:table-cell office:value-type="string" office:string-value="ESCLUDI"/>
          <table:table-cell office:value-type="string" office:string-value="ONERI SOCIALI"/>
          <table:table-cell table:formula="of:=#N/A"/>
          <table:table-cell table:number-columns-repeated="16375"/>
        </table:table-row>
        <table:table-row>
          <table:table-cell office:value-type="string" office:string-value="uscitairpef autonomi"/>
          <table:table-cell office:value-type="string" office:string-value="uscita"/>
          <table:table-cell office:value-type="string" office:string-value="irpef autonomi"/>
          <table:table-cell office:value-type="string" office:string-value="ACQUISTO BENI E SERVIZI"/>
          <table:table-cell office:value-type="string" office:string-value="(Beni e servizi)"/>
          <table:table-cell office:value-type="string" office:string-value="Uscite correnti"/>
          <table:table-cell office:value-type="string" office:string-value="Acquisto di beni e di servizi"/>
          <table:table-cell office:value-type="string" office:string-value="PARTITE DI GIRO"/>
          <table:table-cell office:value-type="string" office:string-value="Altre spese correnti n.a.c."/>
          <table:table-cell table:number-columns-repeated="16375"/>
        </table:table-row>
        <table:table-row>
          <table:table-cell office:value-type="string" office:string-value="uscitairap autonomi"/>
          <table:table-cell office:value-type="string" office:string-value="uscita"/>
          <table:table-cell office:value-type="string" office:string-value="irap autonomi"/>
          <table:table-cell office:value-type="string" office:string-value="ACQUISTO BENI E SERVIZI"/>
          <table:table-cell office:value-type="string" office:string-value="(Beni e servizi)"/>
          <table:table-cell office:value-type="string" office:string-value="Uscite correnti"/>
          <table:table-cell office:value-type="string" office:string-value="Acquisto di beni e di servizi"/>
          <table:table-cell office:value-type="string" office:string-value=" "/>
          <table:table-cell office:value-type="string" office:string-value="Altre spese correnti n.a.c."/>
          <table:table-cell table:number-columns-repeated="16375"/>
        </table:table-row>
        <table:table-row>
          <table:table-cell office:value-type="string" office:string-value="uscitairap lavoro autonomo"/>
          <table:table-cell office:value-type="string" office:string-value="uscita"/>
          <table:table-cell office:value-type="string" office:string-value="irap lavoro autonomo"/>
          <table:table-cell office:value-type="string" office:string-value="ACQUISTO BENI E SERVIZI"/>
          <table:table-cell office:value-type="string" office:string-value="(Beni e servizi)"/>
          <table:table-cell office:value-type="string" office:string-value="Uscite correnti"/>
          <table:table-cell office:value-type="string" office:string-value="Acquisto di beni e di servizi"/>
          <table:table-cell office:value-type="string" office:string-value=" "/>
          <table:table-cell office:value-type="string" office:string-value="Altre spese correnti n.a.c."/>
          <table:table-cell table:number-columns-repeated="16375"/>
        </table:table-row>
        <table:table-row>
          <table:table-cell office:value-type="string" office:string-value="uscitairap interinale"/>
          <table:table-cell office:value-type="string" office:string-value="uscita"/>
          <table:table-cell office:value-type="string" office:string-value="irap interinale"/>
          <table:table-cell office:value-type="string" office:string-value="ACQUISTO BENI E SERVIZI"/>
          <table:table-cell office:value-type="string" office:string-value="(Beni e servizi)"/>
          <table:table-cell office:value-type="string" office:string-value="Uscite correnti"/>
          <table:table-cell office:value-type="string" office:string-value="Acquisto di beni e di servizi"/>
          <table:table-cell office:value-type="string" office:string-value=" "/>
          <table:table-cell office:value-type="string" office:string-value="Altre spese correnti n.a.c."/>
          <table:table-cell table:number-columns-repeated="16375"/>
        </table:table-row>
        <table:table-row>
          <table:table-cell office:value-type="string" office:string-value="uscitacomandi"/>
          <table:table-cell office:value-type="string" office:string-value="uscita"/>
          <table:table-cell office:value-type="string" office:string-value="comandi"/>
          <table:table-cell office:value-type="string" office:string-value="ALTRI PAGAMENTI CORRENTI"/>
          <table:table-cell office:value-type="string" office:string-value="(Altri pagamenti)"/>
          <table:table-cell office:value-type="string" office:string-value="Uscite correnti"/>
          <table:table-cell office:value-type="string" office:string-value="Altre spese correnti"/>
          <table:table-cell/>
          <table:table-cell office:value-type="string" office:string-value="Rimborsi per spese di personale (comando, distacco, fuori ruolo, convenzioni, ecc…)"/>
          <table:table-cell table:number-columns-repeated="16375"/>
        </table:table-row>
        <table:table-row>
          <table:table-cell office:value-type="string" office:string-value="uscitairap pa "/>
          <table:table-cell office:value-type="string" office:string-value="uscita"/>
          <table:table-cell office:value-type="string" office:string-value="irap pa "/>
          <table:table-cell office:value-type="string" office:string-value="ALTRI PAGAMENTI CORRENTI"/>
          <table:table-cell office:value-type="string" office:string-value="(Altri pagamenti)"/>
          <table:table-cell office:value-type="string" office:string-value="Uscite correnti"/>
          <table:table-cell office:value-type="string" office:string-value="Altre spese correnti"/>
          <table:table-cell/>
          <table:table-cell office:value-type="string" office:string-value="Altre spese correnti n.a.c."/>
          <table:table-cell table:number-columns-repeated="16375"/>
        </table:table-row>
        <table:table-row>
          <table:table-cell office:value-type="string" office:string-value="uscitaiva commerciale"/>
          <table:table-cell office:value-type="string" office:string-value="uscita"/>
          <table:table-cell office:value-type="string" office:string-value="iva commerciale"/>
          <table:table-cell office:value-type="string" office:string-value="ALTRI PAGAMENTI CORRENTI"/>
          <table:table-cell office:value-type="string" office:string-value="(Altri pagamenti)"/>
          <table:table-cell office:value-type="string" office:string-value="Uscite correnti"/>
          <table:table-cell office:value-type="string" office:string-value="Altre spese correnti"/>
          <table:table-cell office:value-type="string" office:string-value="PARTITE DI GIRO"/>
          <table:table-cell office:value-type="string" office:string-value="Altre spese correnti n.a.c."/>
          <table:table-cell table:number-columns-repeated="16375"/>
        </table:table-row>
        <table:table-row>
          <table:table-cell office:value-type="string" office:string-value="uscitaiva split"/>
          <table:table-cell office:value-type="string" office:string-value="uscita"/>
          <table:table-cell office:value-type="string" office:string-value="iva split"/>
          <table:table-cell office:value-type="string" office:string-value="ACQUISTO BENI E SERVIZI"/>
          <table:table-cell office:value-type="string" office:string-value="(Beni e servizi)"/>
          <table:table-cell office:value-type="string" office:string-value="Uscite correnti"/>
          <table:table-cell office:value-type="string" office:string-value="Acquisto di beni e di servizi"/>
          <table:table-cell office:value-type="string" office:string-value=" "/>
          <table:table-cell office:value-type="string" office:string-value="Altre spese correnti n.a.c."/>
          <table:table-cell table:number-columns-repeated="16375"/>
        </table:table-row>
        <table:table-row>
          <table:table-cell office:value-type="string" office:string-value="uscitaiva split materiali"/>
          <table:table-cell office:value-type="string" office:string-value="uscita"/>
          <table:table-cell office:value-type="string" office:string-value="iva split materiali"/>
          <table:table-cell office:value-type="string" office:string-value="INVESTIMENTI FISSI LORDI"/>
          <table:table-cell office:value-type="string" office:string-value="(Investimenti materiali)"/>
          <table:table-cell office:value-type="string" office:string-value="Uscite in conto capitale"/>
          <table:table-cell office:value-type="string" office:string-value="Investimenti in beni materiali"/>
          <table:table-cell table:number-columns-repeated="16377"/>
        </table:table-row>
        <table:table-row>
          <table:table-cell office:value-type="string" office:string-value="uscitaiva split immateriali"/>
          <table:table-cell office:value-type="string" office:string-value="uscita"/>
          <table:table-cell office:value-type="string" office:string-value="iva split immateriali"/>
          <table:table-cell office:value-type="string" office:string-value="INVESTIMENTI FISSI LORDI"/>
          <table:table-cell office:value-type="string" office:string-value="(Investimenti immateriali)"/>
          <table:table-cell office:value-type="string" office:string-value="Uscite in conto capitale"/>
          <table:table-cell office:value-type="string" office:string-value="Investimenti in beni immateriali"/>
          <table:table-cell table:number-columns-repeated="16377"/>
        </table:table-row>
        <table:table-row>
          <table:table-cell office:value-type="string" office:string-value="uscitaiva intra servizi/autofattura"/>
          <table:table-cell office:value-type="string" office:string-value="uscita"/>
          <table:table-cell office:value-type="string" office:string-value="iva intra servizi/autofattura"/>
          <table:table-cell office:value-type="string" office:string-value="ACQUISTO BENI E SERVIZI"/>
          <table:table-cell office:value-type="string" office:string-value="(Beni e servizi)"/>
          <table:table-cell office:value-type="string" office:string-value="Uscite correnti"/>
          <table:table-cell office:value-type="string" office:string-value="Acquisto di beni e di servizi"/>
          <table:table-cell office:value-type="string" office:string-value=" "/>
          <table:table-cell office:value-type="string" office:string-value="Altre spese correnti n.a.c."/>
          <table:table-cell table:number-columns-repeated="16375"/>
        </table:table-row>
        <table:table-row>
          <table:table-cell office:value-type="string" office:string-value="uscitaires"/>
          <table:table-cell office:value-type="string" office:string-value="uscita"/>
          <table:table-cell office:value-type="string" office:string-value="ires"/>
          <table:table-cell office:value-type="string" office:string-value="ALTRI PAGAMENTI CORRENTI"/>
          <table:table-cell office:value-type="string" office:string-value="(Altri pagamenti)"/>
          <table:table-cell office:value-type="string" office:string-value="Uscite correnti"/>
          <table:table-cell office:value-type="string" office:string-value="Altre spese correnti"/>
          <table:table-cell office:value-type="string" office:string-value=" "/>
          <table:table-cell office:value-type="string" office:string-value="Altre spese correnti n.a.c."/>
          <table:table-cell table:number-columns-repeated="16375"/>
        </table:table-row>
        <table:table-row>
          <table:table-cell office:value-type="string" office:string-value="uscitarisparmi di spesa"/>
          <table:table-cell office:value-type="string" office:string-value="uscita"/>
          <table:table-cell office:value-type="string" office:string-value="risparmi di spesa"/>
          <table:table-cell office:value-type="string" office:string-value="TRASFERIMENTI CORRENTI STATO"/>
          <table:table-cell office:value-type="string" office:string-value="(Trasferimenti)"/>
          <table:table-cell office:value-type="string" office:string-value="ESCLUDI"/>
          <table:table-cell office:value-type="string" office:string-value="ESCLUDI"/>
          <table:table-cell/>
          <table:table-cell office:value-type="string" office:string-value="Imposte, tasse e proventi assimilati a carico dell'ente"/>
          <table:table-cell table:number-columns-repeated="16375"/>
        </table:table-row>
        <table:table-row>
          <table:table-cell office:value-type="string" office:string-value="uscitasomme erroneamente accr"/>
          <table:table-cell office:value-type="string" office:string-value="uscita"/>
          <table:table-cell office:value-type="string" office:string-value="somme erroneamente accr"/>
          <table:table-cell office:value-type="string" office:string-value="ALTRI PAGAMENTI CORRENTI"/>
          <table:table-cell office:value-type="string" office:string-value="(Altri pagamenti)"/>
          <table:table-cell office:value-type="string" office:string-value="Uscite correnti"/>
          <table:table-cell office:value-type="string" office:string-value="Altre spese correnti"/>
          <table:table-cell/>
          <table:table-cell office:value-type="string" office:string-value="Imposte, tasse e proventi assimilati a carico dell'ente"/>
          <table:table-cell table:number-columns-repeated="16375"/>
        </table:table-row>
        <table:table-row>
          <table:table-cell office:value-type="string" office:string-value="uscitarimborsi UE/org. Int.li"/>
          <table:table-cell office:value-type="string" office:string-value="uscita"/>
          <table:table-cell office:value-type="string" office:string-value="rimborsi UE/org. Int.li"/>
          <table:table-cell office:value-type="string" office:string-value="TRASFERIMENTI CORRENTI A ORGANISMI PUBBLICI ESTERI E INTERNAZIONALI "/>
          <table:table-cell office:value-type="string" office:string-value="(Trasferimenti)"/>
          <table:table-cell office:value-type="string" office:string-value="ESCLUDI"/>
          <table:table-cell office:value-type="string" office:string-value="ESCLUDI"/>
          <table:table-cell/>
          <table:table-cell office:value-type="string" office:string-value="Altre spese correnti n.a.c."/>
          <table:table-cell table:number-columns-repeated="16375"/>
        </table:table-row>
        <table:table-row>
          <table:table-cell office:value-type="string" office:string-value="entratadiritti annuali"/>
          <table:table-cell office:value-type="string" office:string-value="entrata"/>
          <table:table-cell office:value-type="string" office:string-value="diritti annuali"/>
          <table:table-cell office:value-type="string" office:string-value="ALTRI INCASSI CORRENTI"/>
          <table:table-cell office:value-type="string" office:string-value="Proventi da tributi"/>
          <table:table-cell office:value-type="string" office:string-value="ESCLUDI"/>
          <table:table-cell office:value-type="string" office:string-value="ESCLUDI"/>
          <table:table-cell/>
          <table:table-cell office:value-type="string" office:string-value="Imposte, tasse e proventi assimilati"/>
          <table:table-cell table:number-columns-repeated="16375"/>
        </table:table-row>
        <table:table-row>
          <table:table-cell office:value-type="string" office:string-value="uscitaTrasferimenti UE/Progetti"/>
          <table:table-cell office:value-type="string" office:string-value="uscita"/>
          <table:table-cell office:value-type="string" office:string-value="Trasferimenti UE/Progetti"/>
          <table:table-cell office:value-type="string" office:string-value="ALTRI TRASFERIMENTI CORRENTI"/>
          <table:table-cell office:value-type="string" office:string-value="(Trasferimenti)"/>
          <table:table-cell office:value-type="string" office:string-value="ESCLUDI"/>
          <table:table-cell office:value-type="string" office:string-value="ESCLUDI"/>
          <table:table-cell/>
          <table:table-cell office:value-type="string" office:string-value="Trasferimenti correnti a Amministrazioni Pubbliche"/>
          <table:table-cell table:number-columns-repeated="16375"/>
        </table:table-row>
        <table:table-row>
          <table:table-cell office:value-type="string" office:string-value="entrataAccordoTransattivoPA"/>
          <table:table-cell office:value-type="string" office:string-value="entrata"/>
          <table:table-cell office:value-type="string" office:string-value="AccordoTransattivo"/>
          <table:table-cell office:value-type="string" office:string-value="ALTRE PARTITE FINANZIARIE"/>
          <table:table-cell office:value-type="string" office:string-value="Altri incassi"/>
          <table:table-cell office:value-type="string" office:string-value="ESCLUDI"/>
          <table:table-cell office:value-type="string" office:string-value="ESCLUDI"/>
          <table:table-cell/>
          <table:table-cell office:value-type="string" office:string-value="Spese dovute a sanzioni, risarcimenti e indennizzi"/>
          <table:table-cell table:number-columns-repeated="16375"/>
        </table:table-row>
        <table:table-row>
          <table:table-cell office:value-type="string" office:string-value="uscitaG/C CE"/>
          <table:table-cell office:value-type="string" office:string-value="uscita"/>
          <table:table-cell office:value-type="string" office:string-value="G/C CE"/>
          <table:table-cell office:value-type="string" office:string-value="ALTRI PAGAMENTI CORRENTI"/>
          <table:table-cell office:value-type="string" office:string-value="(Trasferimenti)"/>
          <table:table-cell office:value-type="string" office:string-value="ESCLUDI"/>
          <table:table-cell office:value-type="string" office:string-value="ESCLUDI"/>
          <table:table-cell/>
          <table:table-cell office:value-type="string" office:string-value="Altre spese correnti n.a.c."/>
          <table:table-cell table:number-columns-repeated="16375"/>
        </table:table-row>
        <table:table-row>
          <table:table-cell office:value-type="string" office:string-value="entrataincassi in sospeso"/>
          <table:table-cell office:value-type="string" office:string-value="entrata"/>
          <table:table-cell office:value-type="string" office:string-value="incassi in sospeso"/>
          <table:table-cell office:value-type="string" office:string-value="ALTRI INCASSI CORRENTI"/>
          <table:table-cell office:value-type="string" office:string-value="Altri incassi"/>
          <table:table-cell office:value-type="string" office:string-value="ESCLUDI"/>
          <table:table-cell office:value-type="string" office:string-value="ESCLUDI"/>
          <table:table-cell/>
          <table:table-cell office:value-type="string" office:string-value="Altre spese correnti n.a.c."/>
          <table:table-cell table:number-columns-repeated="16375"/>
        </table:table-row>
        <table:table-row table:number-rows-repeated="1048476">
          <table:table-cell table:number-columns-repeated="16375"/>
        </table:table-row>
      </table:table>
      <table:table table:name="'https://aifagovit-my.sharepoint.com/Users/SbardellaLorenzo/Documents/DATI%20SUI%20PAGAMENTI_per%20pubblicazione/FLUSSI%20MEF%20DA%20GESINF%20DA%20GENNAIO%202025%20-%20IN%20USO_COMPLETO_DEFINITIVO.xlsx'#USCITE_STORICO_" table:style-name="ta2">
        <table:table-source xlink:href="https://aifagovit-my.sharepoint.com/Users/SbardellaLorenzo/Documents/DATI%20SUI%20PAGAMENTI_per%20pubblicazione/FLUSSI%20MEF%20DA%20GESINF%20DA%20GENNAIO%202025%20-%20IN%20USO_COMPLETO_DEFINITIVO.xlsx" table:table-name="USCITE_STORICO_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aifagovit-my.sharepoint.com/Users/SbardellaLorenzo/Documents/DATI%20SUI%20PAGAMENTI_per%20pubblicazione/FLUSSI%20MEF%20DA%20GESINF%20DA%20GENNAIO%202025%20-%20IN%20USO_COMPLETO_DEFINITIVO.xlsx'#ENTRATE_STORICO" table:style-name="ta2">
        <table:table-source xlink:href="https://aifagovit-my.sharepoint.com/Users/SbardellaLorenzo/Documents/DATI%20SUI%20PAGAMENTI_per%20pubblicazione/FLUSSI%20MEF%20DA%20GESINF%20DA%20GENNAIO%202025%20-%20IN%20USO_COMPLETO_DEFINITIVO.xlsx" table:table-name="ENTRATE_STORICO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aifagovit-my.sharepoint.com/Users/SbardellaLorenzo/Documents/DATI%20SUI%20PAGAMENTI_per%20pubblicazione/FLUSSI%20MEF%20DA%20GESINF%20DA%20GENNAIO%202025%20-%20IN%20USO_COMPLETO_DEFINITIVO.xlsx'#TABELLA_MEF" table:style-name="ta2">
        <table:table-source xlink:href="https://aifagovit-my.sharepoint.com/Users/SbardellaLorenzo/Documents/DATI%20SUI%20PAGAMENTI_per%20pubblicazione/FLUSSI%20MEF%20DA%20GESINF%20DA%20GENNAIO%202025%20-%20IN%20USO_COMPLETO_DEFINITIVO.xlsx" table:table-name="TABELLA_MEF" table:mode="copy-results-only"/>
        <table:table-column/>
        <table:table-row table:number-rows-repeated="1048576">
          <table:table-cell table:number-columns-repeated="16384"/>
        </table:table-row>
      </table:table>
      <table:named-expressions>
        <table:named-expression table:name="BANCOPOSTA" table:expression="of:=[.#REF!]" table:base-cell-address="DATI_PAG_4bis_c_2d_lgs_33-2.$A$1"/>
        <table:named-expression table:name="LEGENDA_CONTI" table:expression="of:=#NAME?" table:base-cell-address="DATI_PAG_4bis_c_2d_lgs_33-2.$A$1"/>
        <table:named-range table:name="TABELLA_CODICI" table:cell-range-address="'https://aifagovit-my.sharepoint.com/Users/SbardellaLorenzo/Documents/DATI%20SUI%20PAGAMENTI_per%20pubblicazione/FLUSSI%20MEF%20DA%20GESINF%20DA%20GENNAIO%202025%20-%20IN%20USO_COMPLETO_DEFINITIVO.xlsx'#TABELLA_CODICI.$A$1:TABELLA_CODICI.$J$101" table:base-cell-address="DATI_PAG_4bis_c_2d_lgs_33-2.$A$1"/>
        <table:named-expression table:name="TABELLA_F24" table:expression="of:=[.#REF!]" table:base-cell-address="DATI_PAG_4bis_c_2d_lgs_33-2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number:number-style style:name="N4">
      <number:number number:decimal-places="2" number:min-integer-digits="1" number:grouping="true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text-style style:name="N30">
      <number:text-content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e_32_2" style:display-name="Normale 2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</office:styles>
  <office:automatic-styles>
    <style:page-layout style:name="pm1">
      <style:page-layout-properties fo:margin-top="0.31496062992126in" fo:margin-bottom="0.31496062992126in" fo:margin-left="0.708661417322835in" fo:margin-right="0.708661417322835in" style:print-orientation="landscape" style:print-page-order="ttb" style:first-page-number="continue" style:scale-to="94%" style:table-centering="horizontal" style:print="objects charts drawings"/>
      <style:header-style>
        <style:header-footer-properties fo:min-height="0.62992125984252in" fo:margin-left="0.708661417322835in" fo:margin-right="0.708661417322835in" fo:margin-bottom="0in"/>
      </style:header-style>
      <style:footer-style>
        <style:header-footer-properties fo:min-height="0.433070866141732in" fo:margin-left="0.708661417322835in" fo:margin-right="0.708661417322835in" fo:margin-top="0in"/>
      </style:footer-style>
    </style:page-layout>
    <style:style style:name="T1" style:family="text"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 style:font-family-generic="swiss"/>
    </style:style>
    <style:style style:name="T2" style:family="text">
      <style:text-properties fo:color="#000000" style:font-name="Calibri" style:font-name-asian="Calibri" style:font-name-complex="Calibri" fo:font-size="11pt" style:font-size-asian="11pt" style:font-size-complex="11pt" fo:font-style="italic" style:font-style-asian="italic" style:font-style-complex="italic" style:font-family-generic="swiss"/>
    </style:style>
    <style:style style:name="T3" style:family="text"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</office:automatic-styles>
  <office:master-styles>
    <style:master-page style:name="mp1" style:page-layout-name="pm1">
      <style:header>
        <style:region-center>
          <text:p><text:span text:style-name="T1">Amministrazione</text:span><text:span text:style-name="T1"> </text:span><text:span text:style-name="T1">Trasparente</text:span></text:p>
          <text:p><text:span text:style-name="T1">DATI</text:span><text:span text:style-name="T1"> </text:span><text:span text:style-name="T1">SUI</text:span><text:span text:style-name="T1"> </text:span><text:span text:style-name="T1">PAGAMENTI</text:span></text:p>
          <text:p><text:span text:style-name="T2">(Trasparenza</text:span><text:span text:style-name="T2"> </text:span><text:span text:style-name="T2">nell'utilizzo</text:span><text:span text:style-name="T2"> </text:span><text:span text:style-name="T2">delle</text:span><text:span text:style-name="T2"> </text:span><text:span text:style-name="T2">risorse</text:span><text:span text:style-name="T2"> </text:span><text:span text:style-name="T2">pubbliche,</text:span><text:span text:style-name="T2"> </text:span><text:span text:style-name="T2">art.</text:span><text:span text:style-name="T2"> </text:span><text:span text:style-name="T2">4</text:span><text:span text:style-name="T2"> </text:span><text:span text:style-name="T2">bis</text:span><text:span text:style-name="T2"> </text:span><text:span text:style-name="T2">d.lgs.</text:span><text:span text:style-name="T2"> </text:span><text:span text:style-name="T2">33/2013,</text:span><text:span text:style-name="T2"> </text:span><text:span text:style-name="T2">introdotto</text:span><text:span text:style-name="T2"> </text:span><text:span text:style-name="T2">dall'art.</text:span><text:span text:style-name="T2"> </text:span><text:span text:style-name="T2">5</text:span><text:span text:style-name="T2"> </text:span><text:span text:style-name="T2">d.lgs.</text:span><text:span text:style-name="T2"> </text:span><text:span text:style-name="T2">97/2016)</text:span></text:p>
        </style:region-center>
        <style:region-right>
          <text:p/>
        </style:region-right>
      </style:header>
      <style:header-left style:display="false"/>
      <style:footer>
        <text:p><text:span text:style-name="T3">Pagina</text:span><text:span text:style-name="T3"> </text:span><text:span text:style-name="T3"><text:page-number>1</text:page-number></text:span><text:span text:style-name="T3"><text:s/></text:span><text:span text:style-name="T3">di</text:span><text:span text:style-name="T3"><text:s/></text:span><text:span text:style-name="T3"><text:page-count>99</text:page-count></text:span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9127</meta:generator>
    <meta:initial-creator>AIFA</meta:initial-creator>
    <dc:creator>De Pace Nicola</dc:creator>
    <meta:creation-date>2025-11-10T12:48:09Z</meta:creation-date>
    <dc:date>2026-07-29T13:59:44Z</dc:date>
    <meta:print-date>2026-07-29T13:59:17Z</meta:print-date>
    <meta:user-defined meta:name="ContentTypeId">0x010100C37BC9B0C60C5D4FA1F88B008EE997D3</meta:user-defined>
  </office:meta>
</office:document-meta>
</file>