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MS Sans Serif" svg:font-family="&quot;MS Sans Serif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_52_0_37__32_-_32_Colore_32_1" style:data-style-name="N39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FFFFFF" fo:font-size="10pt" style:font-size-asian="10pt" style:font-size-complex="10pt"/>
    </style:style>
    <style:style style:name="ce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top" fo:wrap-option="wrap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CC99" style:repeat-content="false"/>
      <style:paragraph-properties fo:text-align="center"/>
      <style:text-properties fo:color="#000000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CC99" style:repeat-content="false"/>
      <style:paragraph-properties fo:text-align="center"/>
      <style:text-properties fo:color="#000000" fo:font-size="10pt" style:font-size-asian="10pt" style:font-size-complex="10pt"/>
    </style:style>
    <style:style style:name="ce12" style:family="table-cell" style:parent-style-name="_52_0_37__32_-_32_Colore_32_1" style:data-style-name="N3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_52_0_37__32_-_32_Colore_32_1" style:data-style-name="N3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4" style:family="table-cell" style:parent-style-name="_52_0_37__32_-_32_Colore_32_1" style:data-style-name="N39">
      <style:table-cell-properties fo:border="thin solid #000000" style:vertical-align="middle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ackground-color="transparent"/>
    </style:style>
    <style:style style:name="ce16" style:family="table-cell" style:parent-style-name="Default" style:data-style-name="N0">
      <style:table-cell-properties fo:background-color="#FFC000"/>
    </style:style>
    <style:style style:name="ce17" style:family="table-cell" style:parent-style-name="Default" style:data-style-name="N0">
      <style:table-cell-properties fo:background-color="#FABF8F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top" fo:wrap-option="wrap" fo:background-color="#FFC000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3.62479166666667cm"/>
    </style:style>
    <style:style style:name="co2" style:family="table-column">
      <style:table-column-properties fo:break-before="auto" style:column-width="3.730625cm"/>
    </style:style>
    <style:style style:name="co3" style:family="table-column">
      <style:table-column-properties fo:break-before="auto" style:column-width="4.31270833333333cm"/>
    </style:style>
    <style:style style:name="co4" style:family="table-column">
      <style:table-column-properties fo:break-before="auto" style:column-width="3.49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4625cm" style:use-optimal-column-width="true"/>
    </style:style>
    <style:style style:name="ro1" style:family="table-row">
      <style:table-row-properties style:row-height="136.5pt" style:use-optimal-row-height="fals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55.5pt" style:use-optimal-row-height="false" fo:break-before="auto"/>
    </style:style>
    <style:style style:name="ro4" style:family="table-row">
      <style:table-row-properties style:row-height="28.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51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false"/>
      <table:table table:name="RETR__2026_DIR__II_FASCIA" table:style-name="ta1" table:print-ranges="RETR__2026_DIR__II_FASCIA.A1:RETR__2026_DIR__II_FASCIA.K49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8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number-columns-repeated="16370" table:default-cell-style-name="ce1"/>
        <table:table-row table:style-name="ro1">
          <table:table-cell table:number-columns-repeated="3" table:style-name="ce1"/>
          <table:table-cell table:style-name="ce1">
            <draw:frame draw:z-index="1" draw:id="id0" draw:style-name="a0" draw:name="Immagine 1" svg:x="0in" svg:y="0.39062in" svg:width="3.26823in" svg:height="1.21094in" style:rel-width="scale" style:rel-height="scale">
              <draw:image xlink:href="media/image1.jpeg" xlink:type="simple" xlink:show="embed" xlink:actuate="onLoad"/>
              <svg:title/>
              <svg:desc/>
            </draw:frame>
            <draw:frame draw:z-index="2" draw:id="id1" draw:style-name="a1" draw:name="Immagine 2" svg:x="0in" svg:y="0.39062in" svg:width="3.26823in" svg:height="1.21094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80" table:style-name="ce1"/>
        </table:table-row>
        <table:table-row table:style-name="ro2">
          <table:table-cell office:value-type="string" table:number-columns-spanned="11" table:number-rows-spanned="1" table:style-name="ce22">
            <text:p>Retribuzione lorda dei dirigenti con incarico dirigenziale di livello non generale</text:p>
          </table:table-cell>
          <table:covered-table-cell table:number-columns-repeated="10"/>
          <table:table-cell table:number-columns-repeated="16373" table:style-name="ce1"/>
        </table:table-row>
        <table:table-row table:style-name="ro3">
          <table:table-cell office:value-type="string" table:style-name="ce2">
            <text:p>COGNOME</text:p>
          </table:table-cell>
          <table:table-cell office:value-type="string" table:style-name="ce2">
            <text:p>NOME</text:p>
          </table:table-cell>
          <table:table-cell office:value-type="string" table:style-name="ce9">
            <text:p>FASCIA</text:p>
          </table:table-cell>
          <table:table-cell office:value-type="string" table:style-name="ce3">
            <text:p>STIPENDIO TABELLARE ANNUO</text:p>
          </table:table-cell>
          <table:table-cell office:value-type="string" table:style-name="ce3">
            <text:p>RETRIBUZIONE POSIZIONE FISSA ANNUA</text:p>
          </table:table-cell>
          <table:table-cell office:value-type="string" table:style-name="ce3">
            <text:p>RETRIBUZIONE POSIZIONE VARIABILE ANNUA</text:p>
          </table:table-cell>
          <table:table-cell office:value-type="string" table:style-name="ce3">
            <text:p>INDENNITA' DI ESCLUSIVITA'</text:p>
          </table:table-cell>
          <table:table-cell office:value-type="string" table:style-name="ce3">
            <text:p>INDENNITA' DI STRUTTURA COMPLESSA</text:p>
          </table:table-cell>
          <table:table-cell office:value-type="string" table:style-name="ce3">
            <text:p><text:s/>RISULTATO (*)</text:p>
          </table:table-cell>
          <table:table-cell office:value-type="string" table:style-name="ce3">
            <text:p>ALTRO (**)</text:p>
          </table:table-cell>
          <table:table-cell office:value-type="string" table:style-name="ce3">
            <text:p>TOTALE LORDO ANNUO</text:p>
          </table:table-cell>
          <table:table-cell table:number-columns-repeated="16373" table:style-name="ce1"/>
        </table:table-row>
        <table:table-row table:style-name="ro4">
          <table:table-cell office:value-type="string" table:style-name="ce7">
            <text:p>AMMASSARI</text:p>
          </table:table-cell>
          <table:table-cell office:value-type="string" table:style-name="ce7">
            <text:p>ADRIAN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1952.282293345012" table:style-name="ce13">
            <text:p>€ 31.952,28</text:p>
          </table:table-cell>
          <table:table-cell office:value-type="currency" office:value="9162.2199999999993" table:style-name="ce13">
            <text:p>€ 9.162,22</text:p>
          </table:table-cell>
          <table:table-cell office:value-type="currency" office:value="163954.17229334504" table:formula="msoxl:=SUM(D4:J4)" table:style-name="ce14">
            <text:p>€ 163.954,1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BERGHELLA</text:p>
          </table:table-cell>
          <table:table-cell office:value-type="string" table:style-name="ce6">
            <text:p>CINZI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5186.971614875212" table:style-name="ce13">
            <text:p>€ 35.186,97</text:p>
          </table:table-cell>
          <table:table-cell office:value-type="currency" office:value="1368.3000000000002" table:style-name="ce13">
            <text:p>€ 1.368,30</text:p>
          </table:table-cell>
          <table:table-cell office:value-type="currency" office:value="159394.94161487522" table:formula="msoxl:=SUM(D5:J5)" table:style-name="ce14">
            <text:p>€ 159.394,94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BERNARDINI</text:p>
          </table:table-cell>
          <table:table-cell office:value-type="string" table:style-name="ce6">
            <text:p>CLAUDI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14268.515180433058" table:style-name="ce13">
            <text:p>€ 14.268,52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37708.18518043307" table:formula="msoxl:=SUM(D6:J6)" table:style-name="ce14">
            <text:p>€ 137.708,19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BRAGHIROLI</text:p>
          </table:table-cell>
          <table:table-cell office:value-type="string" table:style-name="ce6">
            <text:p>LAUR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14642.8" table:style-name="ce13">
            <text:p>€ 14.642,80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38082.47" table:formula="msoxl:=SUM(D7:J7)" table:style-name="ce14">
            <text:p>€ 138.082,4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CANTELMO</text:p>
          </table:table-cell>
          <table:table-cell office:value-type="string" table:style-name="ce6">
            <text:p>CARL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35513.857866776809" table:style-name="ce13">
            <text:p>€ 35.513,86</text:p>
          </table:table-cell>
          <table:table-cell office:value-type="currency" office:value="18783.922758970159" table:style-name="ce13">
            <text:p>€ 18.783,92</text:p>
          </table:table-cell>
          <table:table-cell office:value-type="currency" office:value="147905.16062574697" table:formula="msoxl:=SUM(D8:J8)" table:style-name="ce14">
            <text:p>€ 147.905,16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CERVIGNI</text:p>
          </table:table-cell>
          <table:table-cell office:value-type="string" table:style-name="ce6">
            <text:p>DANIELA</text:p>
          </table:table-cell>
          <table:table-cell office:value-type="string" table:style-name="ce11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93607.38" table:formula="msoxl:=SUM(D9:J9)" table:style-name="ce14">
            <text:p>€ 93.607,38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COSTA</text:p>
          </table:table-cell>
          <table:table-cell office:value-type="string" table:style-name="ce6">
            <text:p>ENRICO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8748.547188307013" table:style-name="ce13">
            <text:p>€ 38.748,55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62188.21718830703" table:formula="msoxl:=SUM(D10:J10)" table:style-name="ce14">
            <text:p>€ 162.188,22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CUCCAGNA</text:p>
          </table:table-cell>
          <table:table-cell office:value-type="string" table:style-name="ce6">
            <text:p>STEFANI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35377.640329753558" table:style-name="ce13">
            <text:p>€ 35.377,64</text:p>
          </table:table-cell>
          <table:table-cell office:value-type="currency" office:value="18711.874836059043" table:style-name="ce13">
            <text:p>€ 18.711,87</text:p>
          </table:table-cell>
          <table:table-cell office:value-type="currency" office:value="147696.8951658126" table:formula="msoxl:=SUM(D11:J11)" table:style-name="ce14">
            <text:p>€ 147.696,90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CUGINI</text:p>
          </table:table-cell>
          <table:table-cell office:value-type="string" table:style-name="ce6">
            <text:p>RAFFAELL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31952.282293345012" table:style-name="ce13">
            <text:p>€ 31.952,28</text:p>
          </table:table-cell>
          <table:table-cell office:value-type="currency" office:value="16511.121731543069" table:style-name="ce13">
            <text:p>€ 16.511,12</text:p>
          </table:table-cell>
          <table:table-cell office:value-type="currency" office:value="142070.78402488807" table:formula="msoxl:=SUM(D12:J12)" table:style-name="ce14">
            <text:p>€ 142.070,78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D'APRILE</text:p>
          </table:table-cell>
          <table:table-cell office:value-type="string" table:style-name="ce6">
            <text:p>STEFANO</text:p>
          </table:table-cell>
          <table:table-cell office:value-type="string" table:style-name="ce10">
            <text:p>C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4096.23" table:style-name="ce12">
            <text:p>€ 24.096,23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88617.11" table:formula="msoxl:=SUM(D13:J13)" table:style-name="ce14">
            <text:p>€ 88.617,11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DEL VECCHIO</text:p>
          </table:table-cell>
          <table:table-cell office:value-type="string" table:style-name="ce6">
            <text:p>ANGEL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8729.139052377832" table:style-name="ce13">
            <text:p>€ 38.729,14</text:p>
          </table:table-cell>
          <table:table-cell office:value-type="currency" office:value="1368.3000000000002" table:style-name="ce13">
            <text:p>€ 1.368,30</text:p>
          </table:table-cell>
          <table:table-cell office:value-type="currency" office:value="162937.10905237784" table:formula="msoxl:=SUM(D14:J14)" table:style-name="ce14">
            <text:p>€ 162.937,11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DIANA</text:p>
          </table:table-cell>
          <table:table-cell office:value-type="string" table:style-name="ce6">
            <text:p>GIOVANNI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28046.74212780338" table:style-name="ce13">
            <text:p>€ 28.046,74</text:p>
          </table:table-cell>
          <table:table-cell office:value-type="currency" office:value="9162.2199999999993" table:style-name="ce13">
            <text:p>€ 9.162,22</text:p>
          </table:table-cell>
          <table:table-cell office:value-type="currency" office:value="160048.6321278034" table:formula="msoxl:=SUM(D15:J15)" table:style-name="ce14">
            <text:p>€ 160.048,63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DI GIORGIO</text:p>
          </table:table-cell>
          <table:table-cell office:value-type="string" table:style-name="ce6">
            <text:p>DOMENICO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41666.297995964014" table:style-name="ce13">
            <text:p>€ 41.666,30</text:p>
          </table:table-cell>
          <table:table-cell office:value-type="currency" office:value="1368.3000000000002" table:style-name="ce13">
            <text:p>€ 1.368,30</text:p>
          </table:table-cell>
          <table:table-cell office:value-type="currency" office:value="165874.26799596401" table:formula="msoxl:=SUM(D16:J16)" table:style-name="ce14">
            <text:p>€ 165.874,2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DI BALSAMO</text:p>
          </table:table-cell>
          <table:table-cell office:value-type="string" table:style-name="ce6">
            <text:p>GUGLIELMO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2713.7554824484796" table:style-name="ce13">
            <text:p>€ 2.713,76</text:p>
          </table:table-cell>
          <table:table-cell office:value-type="currency" office:value="7219.7049661357441" table:style-name="ce13">
            <text:p>€ 7.219,70</text:p>
          </table:table-cell>
          <table:table-cell office:value-type="currency" office:value="103540.84044858423" table:formula="msoxl:=SUM(D17:J17)" table:style-name="ce14">
            <text:p>€ 103.540,84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EVANDRI</text:p>
          </table:table-cell>
          <table:table-cell office:value-type="string" table:style-name="ce6">
            <text:p>MARIA GRAZI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23439.67000000001" table:formula="msoxl:=SUM(D18:J18)" table:style-name="ce14">
            <text:p>€ 123.439,6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FOGGI</text:p>
          </table:table-cell>
          <table:table-cell office:value-type="string" table:style-name="ce6">
            <text:p>PAOLO</text:p>
          </table:table-cell>
          <table:table-cell office:value-type="string" table:style-name="ce10">
            <text:p>A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33192.699999999997" table:style-name="ce12">
            <text:p>€ 33.192,7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5513.857866776809" table:style-name="ce13">
            <text:p>€ 35.513,86</text:p>
          </table:table-cell>
          <table:table-cell office:value-type="currency" office:value="9162.2199999999993" table:style-name="ce13">
            <text:p>€ 9.162,22</text:p>
          </table:table-cell>
          <table:table-cell office:value-type="currency" office:value="171621.94786677681" table:formula="msoxl:=SUM(D19:J19)" table:style-name="ce14">
            <text:p>€ 171.621,95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FRACASSA</text:p>
          </table:table-cell>
          <table:table-cell office:value-type="string" table:style-name="ce6">
            <text:p>LAUR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39613.859031160362" table:style-name="ce13">
            <text:p>€ 39.613,86</text:p>
          </table:table-cell>
          <table:table-cell office:value-type="currency" office:value="18783.922758970159" table:style-name="ce13">
            <text:p>€ 18.783,92</text:p>
          </table:table-cell>
          <table:table-cell office:value-type="currency" office:value="152005.16179013051" table:formula="msoxl:=SUM(D20:J20)" table:style-name="ce14">
            <text:p>€ 152.005,16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FRANCESCHIN</text:p>
          </table:table-cell>
          <table:table-cell office:value-type="string" table:style-name="ce6">
            <text:p>MARCO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24887.864821656891" table:style-name="ce13">
            <text:p>€ 24.887,86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48327.53482165691" table:formula="msoxl:=SUM(D21:J21)" table:style-name="ce14">
            <text:p>€ 148.327,53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GALLICCIA</text:p>
          </table:table-cell>
          <table:table-cell office:value-type="string" table:style-name="ce6">
            <text:p>FABRIZIO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28001.596844047617" table:style-name="ce13">
            <text:p>€ 28.001,60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51441.26684404764" table:formula="msoxl:=SUM(D22:J22)" table:style-name="ce14">
            <text:p>€ 151.441,2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GALLUCCIO</text:p>
          </table:table-cell>
          <table:table-cell office:value-type="string" table:style-name="ce6">
            <text:p>ANTONIO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8735.608431020897" table:style-name="ce13">
            <text:p>€ 38.735,61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62175.27843102091" table:formula="msoxl:=SUM(D23:J23)" table:style-name="ce14">
            <text:p>€ 162.175,28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GIOVANI</text:p>
          </table:table-cell>
          <table:table-cell office:value-type="string" table:style-name="ce6">
            <text:p>ELENA</text:p>
          </table:table-cell>
          <table:table-cell office:value-type="string" table:style-name="ce10">
            <text:p>C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4096.23" table:style-name="ce12">
            <text:p>€ 24.096,23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5167.563478946031" table:style-name="ce13">
            <text:p>€ 35.167,56</text:p>
          </table:table-cell>
          <table:table-cell office:value-type="currency" office:value="1368.3000000000002" table:style-name="ce13">
            <text:p>€ 1.368,30</text:p>
          </table:table-cell>
          <table:table-cell office:value-type="currency" office:value="154385.263478946" table:formula="msoxl:=SUM(D24:J24)" table:style-name="ce14">
            <text:p>€ 154.385,26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GUGLIELMINO</text:p>
          </table:table-cell>
          <table:table-cell office:value-type="string" table:style-name="ce6">
            <text:p>GIUSEPPA</text:p>
          </table:table-cell>
          <table:table-cell office:value-type="string" table:style-name="ce11">
            <text:p>C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4096.23" table:style-name="ce12">
            <text:p>€ 24.096,23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88617.11" table:formula="msoxl:=SUM(D25:J25)" table:style-name="ce14">
            <text:p>€ 88.617,11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LONGO</text:p>
          </table:table-cell>
          <table:table-cell office:value-type="string" table:style-name="ce6">
            <text:p>OLIMPI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0697.001364496147" table:style-name="ce13">
            <text:p>€ 30.697,00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54136.67136449617" table:formula="msoxl:=SUM(D26:J26)" table:style-name="ce14">
            <text:p>€ 154.136,6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MAGRELLI</text:p>
          </table:table-cell>
          <table:table-cell office:value-type="string" table:style-name="ce6">
            <text:p>ARMANDO</text:p>
          </table:table-cell>
          <table:table-cell office:value-type="string" table:style-name="ce10">
            <text:p>C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4096.23" table:style-name="ce12">
            <text:p>€ 24.096,23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88617.11" table:formula="msoxl:=SUM(D27:J27)" table:style-name="ce14">
            <text:p>€ 88.617,11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7">
            <text:p>MARANGI</text:p>
          </table:table-cell>
          <table:table-cell office:value-type="string" table:style-name="ce7">
            <text:p>MICHELE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8729.139052377832" table:style-name="ce13">
            <text:p>€ 38.729,14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62168.80905237785" table:formula="msoxl:=SUM(D28:J28)" table:style-name="ce14">
            <text:p>€ 162.168,81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7">
            <text:p>MARCONI</text:p>
          </table:table-cell>
          <table:table-cell office:value-type="string" table:style-name="ce7">
            <text:p>PATRIZIA</text:p>
          </table:table-cell>
          <table:table-cell office:value-type="string" table:style-name="ce10">
            <text:p>C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4096.23" table:style-name="ce12">
            <text:p>€ 24.096,23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22360.553312851462" table:style-name="ce13">
            <text:p>€ 22.360,55</text:p>
          </table:table-cell>
          <table:table-cell office:value-type="currency" office:value="9162.2199999999993" table:style-name="ce13">
            <text:p>€ 9.162,22</text:p>
          </table:table-cell>
          <table:table-cell office:value-type="currency" office:value="149372.17331285146" table:formula="msoxl:=SUM(D29:J29)" table:style-name="ce14">
            <text:p>€ 149.372,1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7">
            <text:p>MARINI</text:p>
          </table:table-cell>
          <table:table-cell office:value-type="string" table:style-name="ce7">
            <text:p>ROBERTO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25474.285335242188" table:style-name="ce13">
            <text:p>€ 25.474,29</text:p>
          </table:table-cell>
          <table:table-cell office:value-type="currency" office:value="13163.661435285023" table:style-name="ce13">
            <text:p>€ 13.163,66</text:p>
          </table:table-cell>
          <table:table-cell office:value-type="currency" office:value="132245.32677052723" table:formula="msoxl:=SUM(D30:J30)" table:style-name="ce14">
            <text:p>€ 132.245,33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MARRA</text:p>
          </table:table-cell>
          <table:table-cell office:value-type="string" table:style-name="ce6">
            <text:p>ANNA ROSA</text:p>
          </table:table-cell>
          <table:table-cell office:value-type="string" table:style-name="ce10">
            <text:p>A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33192.699999999997" table:style-name="ce12">
            <text:p>€ 33.192,7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52188.006172512243" table:style-name="ce13">
            <text:p>€ 52.188,01</text:p>
          </table:table-cell>
          <table:table-cell office:value-type="currency" office:value="8082.2800000000007" table:style-name="ce13">
            <text:p>€ 8.082,28</text:p>
          </table:table-cell>
          <table:table-cell office:value-type="currency" office:value="187216.15617251224" table:formula="msoxl:=SUM(D31:J31)" table:style-name="ce14">
            <text:p>€ 187.216,16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MARTA</text:p>
          </table:table-cell>
          <table:table-cell office:value-type="string" table:style-name="ce6">
            <text:p>ISABELLA</text:p>
          </table:table-cell>
          <table:table-cell office:value-type="string" table:style-name="ce10">
            <text:p>A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33192.699999999997" table:style-name="ce12">
            <text:p>€ 33.192,7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41679.23675325013" table:style-name="ce13">
            <text:p>€ 41.679,24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69225.10675325012" table:formula="msoxl:=SUM(D32:J32)" table:style-name="ce14">
            <text:p>€ 169.225,11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MARTUSCIELLO</text:p>
          </table:table-cell>
          <table:table-cell office:value-type="string" table:style-name="ce6">
            <text:p>PAOLO</text:p>
          </table:table-cell>
          <table:table-cell office:value-type="string" table:style-name="ce10">
            <text:p>C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4096.23" table:style-name="ce12">
            <text:p>€ 24.096,23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28046.74212780338" table:style-name="ce13">
            <text:p>€ 28.046,74</text:p>
          </table:table-cell>
          <table:table-cell office:value-type="currency" office:value="13914.009757130527" table:style-name="ce13">
            <text:p>€ 13.914,01</text:p>
          </table:table-cell>
          <table:table-cell office:value-type="currency" office:value="130577.8618849339" table:formula="msoxl:=SUM(D33:J33)" table:style-name="ce14">
            <text:p>€ 130.577,86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MILONIS</text:p>
          </table:table-cell>
          <table:table-cell office:value-type="string" table:style-name="ce6">
            <text:p>ALESSANDRO</text:p>
          </table:table-cell>
          <table:table-cell office:value-type="string" table:style-name="ce10">
            <text:p>A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33192.699999999997" table:style-name="ce12">
            <text:p>€ 33.192,7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17695.024571312191" table:style-name="ce13">
            <text:p>€ 17.695,02</text:p>
          </table:table-cell>
          <table:table-cell office:value-type="currency" office:value="9606.4344600875174" table:style-name="ce13">
            <text:p>€ 9.606,43</text:p>
          </table:table-cell>
          <table:table-cell office:value-type="currency" office:value="125015.03903139969" table:formula="msoxl:=SUM(D34:J34)" table:style-name="ce14">
            <text:p>€ 125.015,04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MONTILLA</text:p>
          </table:table-cell>
          <table:table-cell office:value-type="string" table:style-name="ce6">
            <text:p>SIMON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23439.67000000001" table:formula="msoxl:=SUM(D35:J35)" table:style-name="ce14">
            <text:p>€ 123.439,6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OLIMPIERI</text:p>
          </table:table-cell>
          <table:table-cell office:value-type="string" table:style-name="ce6">
            <text:p>PIER PAOLO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23439.67000000001" table:formula="msoxl:=SUM(D36:J36)" table:style-name="ce14">
            <text:p>€ 123.439,6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PACELLO</text:p>
          </table:table-cell>
          <table:table-cell office:value-type="string" table:style-name="ce6">
            <text:p>RIT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23439.67000000001" table:formula="msoxl:=SUM(D37:J37)" table:style-name="ce14">
            <text:p>€ 123.439,6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PETRAGLIA</text:p>
          </table:table-cell>
          <table:table-cell office:value-type="string" table:style-name="ce6">
            <text:p>SANDR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38444.547431719933" table:style-name="ce13">
            <text:p>€ 38.444,55</text:p>
          </table:table-cell>
          <table:table-cell office:value-type="currency" office:value="9930.5199999999986" table:style-name="ce13">
            <text:p>€ 9.930,52</text:p>
          </table:table-cell>
          <table:table-cell office:value-type="currency" office:value="171214.73743171993" table:formula="msoxl:=SUM(D38:J38)" table:style-name="ce14">
            <text:p>€ 171.214,74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PIRONE</text:p>
          </table:table-cell>
          <table:table-cell office:value-type="string" table:style-name="ce6">
            <text:p>STEFANO</text:p>
          </table:table-cell>
          <table:table-cell office:value-type="string" table:style-name="ce11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93607.38" table:formula="msoxl:=SUM(D39:J39)" table:style-name="ce14">
            <text:p>€ 93.607,38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REALACCI</text:p>
          </table:table-cell>
          <table:table-cell office:value-type="string" table:style-name="ce6">
            <text:p>ALESSANDRA</text:p>
          </table:table-cell>
          <table:table-cell office:value-type="string" table:style-name="ce11">
            <text:p>C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4096.23" table:style-name="ce12">
            <text:p>€ 24.096,23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88617.11" table:formula="msoxl:=SUM(D40:J40)" table:style-name="ce14">
            <text:p>€ 88.617,11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REMIGI</text:p>
          </table:table-cell>
          <table:table-cell office:value-type="string" table:style-name="ce6">
            <text:p>GIOVANN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35513.857866776809" table:style-name="ce13">
            <text:p>€ 35.513,86</text:p>
          </table:table-cell>
          <table:table-cell office:value-type="currency" office:value="18783.922758970159" table:style-name="ce13">
            <text:p>€ 18.783,92</text:p>
          </table:table-cell>
          <table:table-cell office:value-type="currency" office:value="147905.16062574697" table:formula="msoxl:=SUM(D41:J41)" table:style-name="ce14">
            <text:p>€ 147.905,16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SACCO</text:p>
          </table:table-cell>
          <table:table-cell office:value-type="string" table:style-name="ce6">
            <text:p>FABRIZIO</text:p>
          </table:table-cell>
          <table:table-cell office:value-type="string" table:style-name="ce11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23439.67000000001" table:formula="msoxl:=SUM(D42:J42)" table:style-name="ce14">
            <text:p>€ 123.439,6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SOTTOSANTI</text:p>
          </table:table-cell>
          <table:table-cell office:value-type="string" table:style-name="ce6">
            <text:p>LAUR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24887.864821656891" table:style-name="ce13">
            <text:p>€ 24.887,86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48327.53482165691" table:formula="msoxl:=SUM(D43:J43)" table:style-name="ce14">
            <text:p>€ 148.327,53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STOPPA</text:p>
          </table:table-cell>
          <table:table-cell office:value-type="string" table:style-name="ce6">
            <text:p>LUIS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9086.5" table:style-name="ce12">
            <text:p>€ 29.086,50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600" table:style-name="ce13">
            <text:p>€ 600,00</text:p>
          </table:table-cell>
          <table:table-cell office:value-type="currency" office:value="123439.67000000001" table:formula="msoxl:=SUM(D44:J44)" table:style-name="ce14">
            <text:p>€ 123.439,67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TRAPANESE</text:p>
          </table:table-cell>
          <table:table-cell office:value-type="string" table:style-name="ce6">
            <text:p>MAURIZIO</text:p>
          </table:table-cell>
          <table:table-cell office:value-type="string" table:style-name="ce10">
            <text:p>A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33192.699999999997" table:style-name="ce12">
            <text:p>€ 33.192,7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45722.528902477236" table:style-name="ce13">
            <text:p>€ 45.722,53</text:p>
          </table:table-cell>
          <table:table-cell office:value-type="currency" office:value="30418.522758970161" table:style-name="ce13">
            <text:p>€ 30.418,52</text:p>
          </table:table-cell>
          <table:table-cell office:value-type="currency" office:value="173854.63166144738" table:formula="msoxl:=SUM(D45:J45)" table:style-name="ce14">
            <text:p>€ 173.854,63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TROTTA</text:p>
          </table:table-cell>
          <table:table-cell office:value-type="string" table:style-name="ce6">
            <text:p>MARIA PAOLA</text:p>
          </table:table-cell>
          <table:table-cell office:value-type="string" table:style-name="ce10">
            <text:p>C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5056.11" table:style-name="ce12">
            <text:p>€ 15.056,11</text:p>
          </table:table-cell>
          <table:table-cell office:value-type="currency" office:value="24096.23" table:style-name="ce12">
            <text:p>€ 24.096,23</text:p>
          </table:table-cell>
          <table:table-cell office:value-type="currency" office:value="18473.29" table:style-name="ce12">
            <text:p>€ 18.473,29</text:p>
          </table:table-cell>
          <table:table-cell office:value-type="currency" office:value="10218" table:style-name="ce12">
            <text:p>€ 10.218,00</text:p>
          </table:table-cell>
          <table:table-cell office:value-type="currency" office:value="25474.285335242188" table:style-name="ce13">
            <text:p>€ 25.474,29</text:p>
          </table:table-cell>
          <table:table-cell office:value-type="currency" office:value="9162.2199999999993" table:style-name="ce13">
            <text:p>€ 9.162,22</text:p>
          </table:table-cell>
          <table:table-cell office:value-type="currency" office:value="152485.90533524219" table:formula="msoxl:=SUM(D46:J46)" table:style-name="ce14">
            <text:p>€ 152.485,91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TRUNFIO</text:p>
          </table:table-cell>
          <table:table-cell office:value-type="string" table:style-name="ce6">
            <text:p>PATRIZIA</text:p>
          </table:table-cell>
          <table:table-cell office:value-type="string" table:style-name="ce10">
            <text:p>A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33192.699999999997" table:style-name="ce12">
            <text:p>€ 33.192,7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97713.579999999987" table:formula="msoxl:=SUM(D47:J47)" table:style-name="ce14">
            <text:p>€ 97.713,58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4">
          <table:table-cell office:value-type="string" table:style-name="ce6">
            <text:p>VARASANO</text:p>
          </table:table-cell>
          <table:table-cell office:value-type="string" table:style-name="ce6">
            <text:p>MARIA CARMELA</text:p>
          </table:table-cell>
          <table:table-cell office:value-type="string" table:style-name="ce10">
            <text:p>B</text:p>
          </table:table-cell>
          <table:table-cell office:value-type="currency" office:value="50005.77" table:style-name="ce12">
            <text:p>€ 50.005,77</text:p>
          </table:table-cell>
          <table:table-cell office:value-type="currency" office:value="14515.11" table:style-name="ce12">
            <text:p>€ 14.515,11</text:p>
          </table:table-cell>
          <table:table-cell office:value-type="currency" office:value="29086.5" table:style-name="ce12">
            <text:p>€ 29.086,50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currency" office:value="0" table:style-name="ce13">
            <text:p>€ 0,00</text:p>
          </table:table-cell>
          <table:table-cell office:value-type="currency" office:value="0" table:style-name="ce13">
            <text:p>€ 0,00</text:p>
          </table:table-cell>
          <table:table-cell office:value-type="currency" office:value="93607.38" table:formula="msoxl:=SUM(D48:J48)" table:style-name="ce14">
            <text:p>€ 93.607,38</text:p>
          </table:table-cell>
          <table:table-cell table:style-name="ce1"/>
          <table:table-cell table:number-columns-repeated="2" table:style-name="ce15"/>
          <table:table-cell table:number-columns-repeated="16370"/>
        </table:table-row>
        <table:table-row table:style-name="ro5">
          <table:table-cell table:number-columns-repeated="2" table:style-name="ce8"/>
          <table:table-cell table:style-name="ce1"/>
          <table:table-cell table:number-columns-repeated="8" table:style-name="ce8"/>
          <table:table-cell table:number-columns-repeated="16373"/>
        </table:table-row>
        <table:table-row table:style-name="ro5">
          <table:table-cell table:number-columns-repeated="2" table:style-name="ce4"/>
          <table:table-cell table:number-columns-repeated="16382" table:style-name="ce1"/>
        </table:table-row>
        <table:table-row table:style-name="ro5">
          <table:table-cell office:value-type="string" table:style-name="ce16">
            <text:p>(*) La retribuzione di risultato è quella corrisposta per l'anno 2023 (ultima corrisposta, riferita alle Funzioni ricoperte nell'anno 2023)</text:p>
          </table:table-cell>
          <table:table-cell table:number-columns-repeated="4" table:style-name="ce16"/>
          <table:table-cell office:value-type="string" table:style-name="ce16">
            <text:p>Tabella_dirigenti_2_fascia_25.05.2026</text:p>
          </table:table-cell>
          <table:table-cell table:style-name="ce17"/>
          <table:table-cell table:number-columns-repeated="16377" table:style-name="ce1"/>
        </table:table-row>
        <table:table-row table:style-name="ro6">
          <table:table-cell office:value-type="string" table:number-columns-spanned="9" table:number-rows-spanned="1" table:style-name="ce21">
            <text:p>(**) L' importo comprende, ove spettanti, <text:s/>indennità di specificità medica, <text:s/>indennità di specificità sanitaria, gli assegni pers. non riassorb. ex art.6 comma 3 e 6 CCNL 23.12.2004, compensi per interim, la r.i.a., l'art. 7 anno 2023 (ultimo corrisposto, riferito alle Funzioni ricoperte nell'anno 2023) e <text:s text:c="2"/>l'indennità agg. art. 19, c. 6, d.lgs. n. 165 del 2001.</text:p>
          </table:table-cell>
          <table:covered-table-cell table:number-columns-repeated="8"/>
          <table:table-cell table:number-columns-repeated="2" table:style-name="ce8"/>
          <table:table-cell table:number-columns-repeated="16373"/>
        </table:table-row>
        <table:table-row table:number-rows-repeated="7" table:style-name="ro5">
          <table:table-cell table:number-columns-repeated="2" table:style-name="ce4"/>
          <table:table-cell table:number-columns-repeated="16382" table:style-name="ce1"/>
        </table:table-row>
        <table:table-row table:style-name="ro5">
          <table:table-cell table:number-columns-repeated="2" table:style-name="ce5"/>
          <table:table-cell table:number-columns-repeated="16382" table:style-name="ce1"/>
        </table:table-row>
        <table:table-row table:style-name="ro5">
          <table:table-cell table:number-columns-repeated="3" table:style-name="ce4"/>
          <table:table-cell table:number-columns-repeated="16381" table:style-name="ce1"/>
        </table:table-row>
        <table:table-row table:number-rows-repeated="104851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  <style:font-face style:name="MS Sans Serif" svg:font-family="&quot;MS Sans Serif&quot;"/>
    <style:font-face style:name="Cambria" svg:font-family="Cambria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number-style style:name="N36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6P2">
      <number:text> - </number:text>
    </number:text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-</number:text>
      <number:number number:decimal-places="2" number:min-integer-digits="1" number:grouping="true"/>
      <number:text> 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8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8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">
      <number:currency-symbol>€</number:currency-symbol>
      <number:text> </number:text>
      <number:number number:decimal-places="2" number:min-integer-digits="1" number:grouping="true"/>
    </number:currency-style>
    <number:currency-style style:name="N40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40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40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_50_0_37__32_-_32_Accent1" style:display-name="20% - Accent1" style:family="table-cell" style:data-style-name="N0">
      <style:table-cell-properties fo:background-color="#CCCCFF"/>
      <style:text-properties fo:color="#000000"/>
    </style:style>
    <style:style style:name="_50_0_37__32_-_32_Accent2" style:display-name="20% - Accent2" style:family="table-cell" style:data-style-name="N0">
      <style:table-cell-properties fo:background-color="#FF99CC"/>
      <style:text-properties fo:color="#000000"/>
    </style:style>
    <style:style style:name="_50_0_37__32_-_32_Accent3" style:display-name="20% - Accent3" style:family="table-cell" style:data-style-name="N0">
      <style:table-cell-properties fo:background-color="#CCFFCC"/>
      <style:text-properties fo:color="#000000"/>
    </style:style>
    <style:style style:name="_50_0_37__32_-_32_Accent4" style:display-name="20% - Accent4" style:family="table-cell" style:data-style-name="N0">
      <style:table-cell-properties fo:background-color="#CC99FF"/>
      <style:text-properties fo:color="#000000"/>
    </style:style>
    <style:style style:name="_50_0_37__32_-_32_Accent5" style:display-name="20% - Accent5" style:family="table-cell" style:data-style-name="N0">
      <style:table-cell-properties fo:background-color="#CCFFFF"/>
      <style:text-properties fo:color="#000000"/>
    </style:style>
    <style:style style:name="_50_0_37__32_-_32_Accent6" style:display-name="20% - Accent6" style:family="table-cell" style:data-style-name="N0">
      <style:table-cell-properties fo:background-color="#FFCC99"/>
      <style:text-properties fo:color="#000000"/>
    </style:style>
    <style:style style:name="_50_0_37__32_-_32_Colore_32_1_32_2" style:display-name="20% - Colore 1 2" style:family="table-cell" style:data-style-name="N0">
      <style:table-cell-properties fo:background-color="#CCCCFF"/>
      <style:text-properties fo:color="#000000"/>
    </style:style>
    <style:style style:name="_50_0_37__32_-_32_Colore_32_2_32_2" style:display-name="20% - Colore 2 2" style:family="table-cell" style:data-style-name="N0">
      <style:table-cell-properties fo:background-color="#FF99CC"/>
      <style:text-properties fo:color="#000000"/>
    </style:style>
    <style:style style:name="_50_0_37__32_-_32_Colore_32_3_32_2" style:display-name="20% - Colore 3 2" style:family="table-cell" style:data-style-name="N0">
      <style:table-cell-properties fo:background-color="#CCFFCC"/>
      <style:text-properties fo:color="#000000"/>
    </style:style>
    <style:style style:name="_50_0_37__32_-_32_Colore_32_4_32_2" style:display-name="20% - Colore 4 2" style:family="table-cell" style:data-style-name="N0">
      <style:table-cell-properties fo:background-color="#CC99FF"/>
      <style:text-properties fo:color="#000000"/>
    </style:style>
    <style:style style:name="_50_0_37__32_-_32_Colore_32_5_32_2" style:display-name="20% - Colore 5 2" style:family="table-cell" style:data-style-name="N0">
      <style:table-cell-properties fo:background-color="#CCFFFF"/>
      <style:text-properties fo:color="#000000"/>
    </style:style>
    <style:style style:name="_50_0_37__32_-_32_Colore_32_6_32_2" style:display-name="20% - Colore 6 2" style:family="table-cell" style:data-style-name="N0">
      <style:table-cell-properties fo:background-color="#FFCC99"/>
      <style:text-properties fo:color="#000000"/>
    </style:style>
    <style:style style:name="_52_0_37__32_-_32_Accent1" style:display-name="40% - Accent1" style:family="table-cell" style:data-style-name="N0">
      <style:table-cell-properties fo:background-color="#99CCFF"/>
      <style:text-properties fo:color="#000000"/>
    </style:style>
    <style:style style:name="_52_0_37__32_-_32_Accent2" style:display-name="40% - Accent2" style:family="table-cell" style:data-style-name="N0">
      <style:table-cell-properties fo:background-color="#FF8080"/>
      <style:text-properties fo:color="#000000"/>
    </style:style>
    <style:style style:name="_52_0_37__32_-_32_Accent3" style:display-name="40% - Accent3" style:family="table-cell" style:data-style-name="N0">
      <style:table-cell-properties fo:background-color="#00FF00"/>
      <style:text-properties fo:color="#000000"/>
    </style:style>
    <style:style style:name="_52_0_37__32_-_32_Accent4" style:display-name="40% - Accent4" style:family="table-cell" style:data-style-name="N0">
      <style:table-cell-properties fo:background-color="#CC99FF"/>
      <style:text-properties fo:color="#000000"/>
    </style:style>
    <style:style style:name="_52_0_37__32_-_32_Accent5" style:display-name="40% - Accent5" style:family="table-cell" style:data-style-name="N0">
      <style:table-cell-properties fo:background-color="#99CCFF"/>
      <style:text-properties fo:color="#000000"/>
    </style:style>
    <style:style style:name="_52_0_37__32_-_32_Accent6" style:display-name="40% - Accent6" style:family="table-cell" style:data-style-name="N0">
      <style:table-cell-properties fo:background-color="#FFCC00"/>
      <style:text-properties fo:color="#000000"/>
    </style:style>
    <style:style style:name="_52_0_37__32_-_32_Colore_32_1" style:display-name="40% - Colore 1" style:family="table-cell" style:data-style-name="N0">
      <style:table-cell-properties fo:background-color="#B8CCE4"/>
    </style:style>
    <style:style style:name="_52_0_37__32_-_32_Colore_32_1_32_2" style:display-name="40% - Colore 1 2" style:family="table-cell" style:data-style-name="N0">
      <style:table-cell-properties fo:background-color="#99CCFF"/>
      <style:text-properties fo:color="#000000"/>
    </style:style>
    <style:style style:name="_52_0_37__32_-_32_Colore_32_2_32_2" style:display-name="40% - Colore 2 2" style:family="table-cell" style:data-style-name="N0">
      <style:table-cell-properties fo:background-color="#FF8080"/>
      <style:text-properties fo:color="#000000"/>
    </style:style>
    <style:style style:name="_52_0_37__32_-_32_Colore_32_3_32_2" style:display-name="40% - Colore 3 2" style:family="table-cell" style:data-style-name="N0">
      <style:table-cell-properties fo:background-color="#00FF00"/>
      <style:text-properties fo:color="#000000"/>
    </style:style>
    <style:style style:name="_52_0_37__32_-_32_Colore_32_4_32_2" style:display-name="40% - Colore 4 2" style:family="table-cell" style:data-style-name="N0">
      <style:table-cell-properties fo:background-color="#CC99FF"/>
      <style:text-properties fo:color="#000000"/>
    </style:style>
    <style:style style:name="_52_0_37__32_-_32_Colore_32_5_32_2" style:display-name="40% - Colore 5 2" style:family="table-cell" style:data-style-name="N0">
      <style:table-cell-properties fo:background-color="#99CCFF"/>
      <style:text-properties fo:color="#000000"/>
    </style:style>
    <style:style style:name="_52_0_37__32_-_32_Colore_32_6_32_2" style:display-name="40% - Colore 6 2" style:family="table-cell" style:data-style-name="N0">
      <style:table-cell-properties fo:background-color="#FFCC00"/>
      <style:text-properties fo:color="#000000"/>
    </style:style>
    <style:style style:name="_54_0_37__32_-_32_Accent1" style:display-name="60% - Accent1" style:family="table-cell" style:data-style-name="N0">
      <style:table-cell-properties fo:background-color="#0066CC"/>
      <style:text-properties fo:color="#FFFFFF"/>
    </style:style>
    <style:style style:name="_54_0_37__32_-_32_Accent2" style:display-name="60% - Accent2" style:family="table-cell" style:data-style-name="N0">
      <style:table-cell-properties fo:background-color="#FF8080"/>
      <style:text-properties fo:color="#FFFFFF"/>
    </style:style>
    <style:style style:name="_54_0_37__32_-_32_Accent3" style:display-name="60% - Accent3" style:family="table-cell" style:data-style-name="N0">
      <style:table-cell-properties fo:background-color="#00FF00"/>
      <style:text-properties fo:color="#FFFFFF"/>
    </style:style>
    <style:style style:name="_54_0_37__32_-_32_Accent4" style:display-name="60% - Accent4" style:family="table-cell" style:data-style-name="N0">
      <style:table-cell-properties fo:background-color="#800080"/>
      <style:text-properties fo:color="#FFFFFF"/>
    </style:style>
    <style:style style:name="_54_0_37__32_-_32_Accent5" style:display-name="60% - Accent5" style:family="table-cell" style:data-style-name="N0">
      <style:table-cell-properties fo:background-color="#33CCCC"/>
      <style:text-properties fo:color="#FFFFFF"/>
    </style:style>
    <style:style style:name="_54_0_37__32_-_32_Accent6" style:display-name="60% - Accent6" style:family="table-cell" style:data-style-name="N0">
      <style:table-cell-properties fo:background-color="#FF9900"/>
      <style:text-properties fo:color="#FFFFFF"/>
    </style:style>
    <style:style style:name="_54_0_37__32_-_32_Colore_32_1_32_2" style:display-name="60% - Colore 1 2" style:family="table-cell" style:data-style-name="N0">
      <style:table-cell-properties fo:background-color="#0066CC"/>
      <style:text-properties fo:color="#FFFFFF"/>
    </style:style>
    <style:style style:name="_54_0_37__32_-_32_Colore_32_2_32_2" style:display-name="60% - Colore 2 2" style:family="table-cell" style:data-style-name="N0">
      <style:table-cell-properties fo:background-color="#FF8080"/>
      <style:text-properties fo:color="#FFFFFF"/>
    </style:style>
    <style:style style:name="_54_0_37__32_-_32_Colore_32_3_32_2" style:display-name="60% - Colore 3 2" style:family="table-cell" style:data-style-name="N0">
      <style:table-cell-properties fo:background-color="#00FF00"/>
      <style:text-properties fo:color="#FFFFFF"/>
    </style:style>
    <style:style style:name="_54_0_37__32_-_32_Colore_32_4_32_2" style:display-name="60% - Colore 4 2" style:family="table-cell" style:data-style-name="N0">
      <style:table-cell-properties fo:background-color="#800080"/>
      <style:text-properties fo:color="#FFFFFF"/>
    </style:style>
    <style:style style:name="_54_0_37__32_-_32_Colore_32_5_32_2" style:display-name="60% - Colore 5 2" style:family="table-cell" style:data-style-name="N0">
      <style:table-cell-properties fo:background-color="#33CCCC"/>
      <style:text-properties fo:color="#FFFFFF"/>
    </style:style>
    <style:style style:name="_54_0_37__32_-_32_Colore_32_6_32_2" style:display-name="60% - Colore 6 2" style:family="table-cell" style:data-style-name="N0">
      <style:table-cell-properties fo:background-color="#FF9900"/>
      <style:text-properties fo:color="#FFFFFF"/>
    </style:style>
    <style:style style:name="Accent1" style:family="table-cell" style:data-style-name="N0">
      <style:table-cell-properties fo:background-color="#333399"/>
      <style:text-properties fo:color="#FFFFFF"/>
    </style:style>
    <style:style style:name="Accent2" style:family="table-cell" style:data-style-name="N0">
      <style:table-cell-properties fo:background-color="#FF0000"/>
      <style:text-properties fo:color="#FFFFFF"/>
    </style:style>
    <style:style style:name="Accent3" style:family="table-cell" style:data-style-name="N0">
      <style:table-cell-properties fo:background-color="#339966"/>
      <style:text-properties fo:color="#FFFFFF"/>
    </style:style>
    <style:style style:name="Accent4" style:family="table-cell" style:data-style-name="N0">
      <style:table-cell-properties fo:background-color="#800080"/>
      <style:text-properties fo:color="#FFFFFF"/>
    </style:style>
    <style:style style:name="Accent5" style:family="table-cell" style:data-style-name="N0">
      <style:table-cell-properties fo:background-color="#33CCCC"/>
      <style:text-properties fo:color="#FFFFFF"/>
    </style:style>
    <style:style style:name="Accent6" style:family="table-cell" style:data-style-name="N0">
      <style:table-cell-properties fo:background-color="#FF6600"/>
      <style:text-properties fo:color="#FFFFFF"/>
    </style:style>
    <style:style style:name="Bad" style:family="table-cell" style:data-style-name="N0">
      <style:table-cell-properties fo:background-color="#FF99CC"/>
      <style:text-properties fo:color="#800080"/>
    </style:style>
    <style:style style:name="Calcolo_32_2" style:display-name="Calcolo 2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Calculation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Cella_32_collegata_32_2" style:display-name="Cella collegata 2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Cella_32_da_32_controllare_32_2" style:display-name="Cella da controllare 2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Collegamento_32_ipertestuale_32_2" style:display-name="Collegamento ipertestuale 2" style:family="table-cell" style:data-style-name="N0">
      <style:text-properties fo:color="#0000FF" style:font-name="Arial" style:font-name-asian="Arial" style:font-name-complex="Arial" fo:font-size="10pt" style:font-size-asian="10pt" style:font-size-complex="10pt" style:text-underline-style="solid" style:text-underline-type="single"/>
    </style:style>
    <style:style style:name="Colore_32_1_32_2" style:display-name="Colore 1 2" style:family="table-cell" style:data-style-name="N0">
      <style:table-cell-properties fo:background-color="#333399"/>
      <style:text-properties fo:color="#FFFFFF"/>
    </style:style>
    <style:style style:name="Colore_32_2_32_2" style:display-name="Colore 2 2" style:family="table-cell" style:data-style-name="N0">
      <style:table-cell-properties fo:background-color="#FF0000"/>
      <style:text-properties fo:color="#FFFFFF"/>
    </style:style>
    <style:style style:name="Colore_32_3_32_2" style:display-name="Colore 3 2" style:family="table-cell" style:data-style-name="N0">
      <style:table-cell-properties fo:background-color="#339966"/>
      <style:text-properties fo:color="#FFFFFF"/>
    </style:style>
    <style:style style:name="Colore_32_4_32_2" style:display-name="Colore 4 2" style:family="table-cell" style:data-style-name="N0">
      <style:table-cell-properties fo:background-color="#800080"/>
      <style:text-properties fo:color="#FFFFFF"/>
    </style:style>
    <style:style style:name="Colore_32_5_32_2" style:display-name="Colore 5 2" style:family="table-cell" style:data-style-name="N0">
      <style:table-cell-properties fo:background-color="#33CCCC"/>
      <style:text-properties fo:color="#FFFFFF"/>
    </style:style>
    <style:style style:name="Colore_32_6_32_2" style:display-name="Colore 6 2" style:family="table-cell" style:data-style-name="N0">
      <style:table-cell-properties fo:background-color="#FF6600"/>
      <style:text-properties fo:color="#FFFFFF"/>
    </style:style>
    <style:style style:name="Euro" style:family="table-cell" style:data-style-name="N40"/>
    <style:style style:name="Euro_32_2" style:display-name="Euro 2" style:family="table-cell" style:data-style-name="N40"/>
    <style:style style:name="Euro_32_2_32_2" style:display-name="Euro 2 2" style:family="table-cell" style:data-style-name="N40"/>
    <style:style style:name="Euro_32_3" style:display-name="Euro 3" style:family="table-cell" style:data-style-name="N40"/>
    <style:style style:name="Euro_32_4" style:display-name="Euro 4" style:family="table-cell" style:data-style-name="N40"/>
    <style:style style:name="Euro_AIFA" style:family="table-cell" style:data-style-name="N38"/>
    <style:style style:name="Explanatory_32_Text" style:display-name="Explanatory Text" style:family="table-cell" style:data-style-name="N0"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8000"/>
    </style:style>
    <style:style style:name="Heading_32_1" style:display-name="Heading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0066CC" fo:border-left="none" fo:border-right="none"/>
      <style:text-properties fo:color="#003366" fo:font-weight="bold" style:font-weight-asian="bold" style:font-weight-complex="bold"/>
    </style:style>
    <style:style style:name="Heading_32_4" style:display-name="Heading 4" style:family="table-cell" style:data-style-name="N0">
      <style:text-properties fo:color="#003366" fo:font-weight="bold" style:font-weight-asian="bold" style:font-weight-complex="bold"/>
    </style:style>
    <style:style style:name="Input_32_2" style:display-name="Input 2" style:family="table-cell" style:data-style-name="N0">
      <style:table-cell-properties fo:border="thin solid #808080" fo:background-color="#FFCC99"/>
      <style:text-properties fo:color="#333399"/>
    </style:style>
    <style:style style:name="Linked_32_Cell" style:display-name="Linked Cell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Migliaia_32__91_0_93__32_2" style:display-name="Migliaia [0] 2" style:family="table-cell" style:data-style-name="N36"/>
    <style:style style:name="Migliaia_32_10" style:display-name="Migliaia 10" style:family="table-cell" style:data-style-name="N37"/>
    <style:style style:name="Migliaia_32_11" style:display-name="Migliaia 11" style:family="table-cell" style:data-style-name="N37"/>
    <style:style style:name="Migliaia_32_12" style:display-name="Migliaia 12" style:family="table-cell" style:data-style-name="N37"/>
    <style:style style:name="Migliaia_32_13" style:display-name="Migliaia 13" style:family="table-cell" style:data-style-name="N37"/>
    <style:style style:name="Migliaia_32_14" style:display-name="Migliaia 14" style:family="table-cell" style:data-style-name="N37"/>
    <style:style style:name="Migliaia_32_2" style:display-name="Migliaia 2" style:family="table-cell" style:data-style-name="N37"/>
    <style:style style:name="Migliaia_32_3" style:display-name="Migliaia 3" style:family="table-cell" style:data-style-name="N37"/>
    <style:style style:name="Migliaia_32_4" style:display-name="Migliaia 4" style:family="table-cell" style:data-style-name="N37"/>
    <style:style style:name="Migliaia_32_5" style:display-name="Migliaia 5" style:family="table-cell" style:data-style-name="N37"/>
    <style:style style:name="Migliaia_32_6" style:display-name="Migliaia 6" style:family="table-cell" style:data-style-name="N37"/>
    <style:style style:name="Migliaia_32_7" style:display-name="Migliaia 7" style:family="table-cell" style:data-style-name="N37"/>
    <style:style style:name="Migliaia_32_8" style:display-name="Migliaia 8" style:family="table-cell" style:data-style-name="N37"/>
    <style:style style:name="Migliaia_32_9" style:display-name="Migliaia 9" style:family="table-cell" style:data-style-name="N37"/>
    <style:style style:name="Neutral" style:family="table-cell" style:data-style-name="N0">
      <style:table-cell-properties fo:background-color="#FFFF99"/>
      <style:text-properties fo:color="#993300"/>
    </style:style>
    <style:style style:name="Neutrale_32_2" style:display-name="Neutrale 2" style:family="table-cell" style:data-style-name="N0">
      <style:table-cell-properties fo:background-color="#FFFF99"/>
      <style:text-properties fo:color="#9933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2_32_2" style:display-name="Normale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4" style:display-name="Normale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4_32_2" style:display-name="Normale 4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ta_32_2" style:display-name="Nota 2" style:family="table-cell" style:data-style-name="N0">
      <style:table-cell-properties fo:border="thin solid #C0C0C0" fo:background-color="#FFFFCC"/>
    </style:style>
    <style:style style:name="Note" style:family="table-cell" style:data-style-name="N0">
      <style:table-cell-properties fo:border="thin solid #C0C0C0" fo:background-color="#FFFFCC"/>
    </style:style>
    <style:style style:name="Output_32_2" style:display-name="Output 2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Percentuale_32_2" style:display-name="Percentuale 2" style:family="table-cell" style:data-style-name="N13"/>
    <style:style style:name="Percentuale_32_2_32_2" style:display-name="Percentuale 2 2" style:family="table-cell" style:data-style-name="N13"/>
    <style:style style:name="Percentuale_32_3" style:display-name="Percentuale 3" style:family="table-cell" style:data-style-name="N13"/>
    <style:style style:name="Percentuale_32_3_32_2" style:display-name="Percentuale 3 2" style:family="table-cell" style:data-style-name="N13"/>
    <style:style style:name="Percentuale_32_4" style:display-name="Percentuale 4" style:family="table-cell" style:data-style-name="N13"/>
    <style:style style:name="Testo_32_avviso_32_2" style:display-name="Testo avviso 2" style:family="table-cell" style:data-style-name="N0">
      <style:text-properties fo:color="#FF0000"/>
    </style:style>
    <style:style style:name="Testo_32_descrittivo_32_2" style:display-name="Testo descrittivo 2" style:family="table-cell" style:data-style-name="N0">
      <style:text-properties fo:color="#808080" fo:font-style="italic" style:font-style-asian="italic" style:font-style-complex="italic"/>
    </style:style>
    <style:style style:name="Title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itolo_32_1_32_2" style:display-name="Titolo 1 2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Titolo_32_2_32_2" style:display-name="Titolo 2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Titolo_32_3_32_2" style:display-name="Titolo 3 2" style:family="table-cell" style:data-style-name="N0">
      <style:table-cell-properties fo:border-top="none" fo:border-bottom="2pt solid #0066CC" fo:border-left="none" fo:border-right="none"/>
      <style:text-properties fo:color="#003366" fo:font-weight="bold" style:font-weight-asian="bold" style:font-weight-complex="bold"/>
    </style:style>
    <style:style style:name="Titolo_32_4_32_2" style:display-name="Titolo 4 2" style:family="table-cell" style:data-style-name="N0">
      <style:text-properties fo:color="#003366" fo:font-weight="bold" style:font-weight-asian="bold" style:font-weight-complex="bold"/>
    </style:style>
    <style:style style:name="Titolo_32_5" style:display-name="Titolo 5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Totale_32_2" style:display-name="Totale 2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Valore_32_non_32_valido_32_2" style:display-name="Valore non valido 2" style:family="table-cell" style:data-style-name="N0">
      <style:table-cell-properties fo:background-color="#FF99CC"/>
      <style:text-properties fo:color="#800080"/>
    </style:style>
    <style:style style:name="Valore_32_valido_32_2" style:display-name="Valore valido 2" style:family="table-cell" style:data-style-name="N0">
      <style:table-cell-properties fo:background-color="#CCFFCC"/>
      <style:text-properties fo:color="#008000"/>
    </style:style>
    <style:style style:name="Valuta_32_2" style:display-name="Valuta 2" style:family="table-cell" style:data-style-name="N38"/>
    <style:style style:name="Warning_32_Text" style:display-name="Warning Text" style:family="table-cell" style:data-style-name="N0">
      <style:text-properties fo:color="#FF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8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IFA</meta:initial-creator>
    <dc:creator>De Pace Nicola</dc:creator>
    <meta:creation-date>2014-03-26T08:48:09Z</meta:creation-date>
    <dc:date>2026-07-01T11:08:41Z</dc:date>
    <meta:print-date>2015-08-06T13:37:56Z</meta:print-date>
    <meta:editing-duration>PT0S</meta:editing-duration>
  </office:meta>
</office:document-meta>
</file>