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MS Sans Serif" svg:font-family="&quot;MS Sans Serif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Normale_32_2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3" style:family="table-cell" style:parent-style-name="Normale_32_2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4" style:family="table-cell" style:parent-style-name="Normale_32_2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Calibri" style:font-name-asian="Calibri" style:font-name-complex="Calibri" fo:font-size="10pt" style:font-size-asian="10pt" style:font-size-complex="10pt"/>
    </style:style>
    <style:style style:name="ce5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6" style:family="table-cell" style:parent-style-name="_52_0_37__32_-_32_Colore_32_1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_52_0_37__32_-_32_Colore_32_1" style:data-style-name="N37">
      <style:table-cell-properties fo:border="thin solid #000000" style:vertical-align="automatic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11" style:family="table-cell" style:parent-style-name="Default" style:data-style-name="N39"/>
    <style:style style:name="ce12" style:family="table-cell" style:parent-style-name="Default" style:data-style-name="N37"/>
    <style:style style:name="ce13" style:family="table-cell" style:parent-style-name="_52_0_37__32_-_32_Colore_32_1" style:data-style-name="N37">
      <style:table-cell-properties fo:border="thin solid #000000" style:vertical-align="automatic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16" style:family="table-cell" style:parent-style-name="_52_0_37__32_-_32_Colore_32_1" style:data-style-name="N37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_52_0_37__32_-_32_Colore_32_1" style:data-style-name="N37">
      <style:table-cell-properties fo:border="thin solid #000000" style:vertical-align="automatic" fo:background-color="transparent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o1" style:family="table-column">
      <style:table-column-properties fo:break-before="auto" style:column-width="3.10444444444444cm"/>
    </style:style>
    <style:style style:name="co2" style:family="table-column">
      <style:table-column-properties fo:break-before="auto" style:column-width="2.92805555555556cm" style:use-optimal-column-width="true"/>
    </style:style>
    <style:style style:name="co3" style:family="table-column">
      <style:table-column-properties fo:break-before="auto" style:column-width="1.76388888888889cm"/>
    </style:style>
    <style:style style:name="co4" style:family="table-column">
      <style:table-column-properties fo:break-before="auto" style:column-width="2.32833333333333cm" style:use-optimal-column-width="true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2.61055555555556cm"/>
    </style:style>
    <style:style style:name="co7" style:family="table-column">
      <style:table-column-properties fo:break-before="auto" style:column-width="3.28083333333333cm"/>
    </style:style>
    <style:style style:name="ro1" style:family="table-row">
      <style:table-row-properties style:row-height="115.5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72.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TRIBUZIONI_SAN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5" table:default-cell-style-name="ce1"/>
        <table:table-column table:style-name="co3" table:number-columns-repeated="16373" table:default-cell-style-name="ce1"/>
        <table:table-row table:style-name="ro1">
          <table:table-cell table:number-columns-spanned="11" table:number-rows-spanned="1" table:style-name="ce20"/>
          <table:covered-table-cell table:number-columns-repeated="3"/>
          <table:covered-table-cell>
            <draw:frame draw:z-index="1" draw:id="id0" draw:style-name="a0" draw:name="Immagine 1" svg:x="0.55208in" svg:y="0.47917in" svg:width="2.91191in" svg:height="1.03326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6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8">
            <text:p><text:s text:c="16"/>Retribuzione lorda dei dirigenti sanitari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style-name="ce8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5">
            <text:p>FASCIA</text:p>
          </table:table-cell>
          <table:table-cell office:value-type="string" table:style-name="ce6">
            <text:p>STIPENDIO TABELLARE ANNUO</text:p>
          </table:table-cell>
          <table:table-cell office:value-type="string" table:style-name="ce6">
            <text:p>RETRIBUZIONE POSIZIONE FISSA ANNUA</text:p>
          </table:table-cell>
          <table:table-cell office:value-type="string" table:style-name="ce6">
            <text:p>RETRIBUZIONE POSIZIONE VARIABILE ANNUA</text:p>
          </table:table-cell>
          <table:table-cell office:value-type="string" table:style-name="ce6">
            <text:p>DIFFERENZIALE INDIVIDUALE</text:p>
            <text:p>DI RETRIBUZIONE DI POSIZIONE ANNUO</text:p>
          </table:table-cell>
          <table:table-cell office:value-type="string" table:style-name="ce6">
            <text:p><text:s/>RISULTATO (*)</text:p>
          </table:table-cell>
          <table:table-cell office:value-type="string" table:style-name="ce6">
            <text:p>INDENNITA' DI ESCLUSIVITA'</text:p>
          </table:table-cell>
          <table:table-cell office:value-type="string" table:style-name="ce6">
            <text:p>ALTRO (**)</text:p>
          </table:table-cell>
          <table:table-cell office:value-type="string" table:style-name="ce6">
            <text:p>TOTALE LORDO ANNUO</text:p>
          </table:table-cell>
          <table:table-cell table:number-columns-repeated="16373"/>
        </table:table-row>
        <table:table-row table:style-name="ro4">
          <table:table-cell office:value-type="string" table:style-name="ce2">
            <text:p>AGRICOLA</text:p>
          </table:table-cell>
          <table:table-cell office:value-type="string" table:style-name="ce2">
            <text:p>ELEONO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87685.595180433054" table:formula="of:=SUM([.D4:.J4])" table:style-name="ce9">
            <text:p>€ 87.685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ITA</text:p>
          </table:table-cell>
          <table:table-cell office:value-type="string" table:style-name="ce2">
            <text:p>PAOL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206.715779171001" table:style-name="ce9">
            <text:p>€ 15.206,7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8829.805779171002" table:formula="of:=SUM([.D5:.J5])" table:style-name="ce9">
            <text:p>€ 98.829,8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LTENI</text:p>
          </table:table-cell>
          <table:table-cell office:value-type="string" table:style-name="ce2">
            <text:p>FRANCES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5891.605180433049" table:formula="of:=SUM([.D6:.J6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NNUNZIATA</text:p>
          </table:table-cell>
          <table:table-cell office:value-type="string" table:style-name="ce2">
            <text:p>ALFONS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82684.105259261691" table:formula="of:=SUM([.D7:.J7])" table:style-name="ce9">
            <text:p>€ 82.68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POLLONIO</text:p>
          </table:table-cell>
          <table:table-cell office:value-type="string" table:style-name="ce2">
            <text:p>PATRI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5891.605180433049" table:formula="of:=SUM([.D8:.J8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SSISI</text:p>
          </table:table-cell>
          <table:table-cell office:value-type="string" table:style-name="ce2">
            <text:p>ALESSANDR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5891.091611467986" table:formula="of:=SUM([.D9:.J9])" table:style-name="ce9">
            <text:p>€ 95.89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ATTENNI</text:p>
          </table:table-cell>
          <table:table-cell office:value-type="string" table:style-name="ce2">
            <text:p>BARBA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82686.100223423957" table:formula="of:=SUM([.D10:.J10])" table:style-name="ce9">
            <text:p>€ 82.686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ALDELLI</text:p>
          </table:table-cell>
          <table:table-cell office:value-type="string" table:style-name="ce2">
            <text:p>ILA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88214.625180433053" table:formula="of:=SUM([.D11:.J11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ARCHETTI</text:p>
          </table:table-cell>
          <table:table-cell office:value-type="string" table:style-name="ce2">
            <text:p>MARIA FEDER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5891.605180433049" table:formula="of:=SUM([.D12:.J12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ENCETTI</text:p>
          </table:table-cell>
          <table:table-cell office:value-type="string" table:style-name="ce2">
            <text:p>MARIA LUIS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83518043306" table:formula="of:=SUM([.D13:.J13])" table:style-name="ce9">
            <text:p>€ 98.151,84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BENCIVENGA</text:p>
          </table:table-cell>
          <table:table-cell office:value-type="string" table:style-name="ce7">
            <text:p>GA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76640.79518758622" table:formula="of:=SUM([.D14:.J14])" table:style-name="ce9">
            <text:p>€ 76.640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ERARDI</text:p>
          </table:table-cell>
          <table:table-cell office:value-type="string" table:style-name="ce2">
            <text:p>GIORG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0.9999638848731" table:style-name="ce9">
            <text:p>€ 9.271,00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4.729963884878" table:formula="of:=SUM([.D15:.J15])" table:style-name="ce9">
            <text:p>€ 89.464,7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IFOLCO</text:p>
          </table:table-cell>
          <table:table-cell office:value-type="string" table:style-name="ce2">
            <text:p>MAU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905.6579427681572" table:style-name="ce9">
            <text:p>€ 9.905,66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3322.737942768159" table:formula="of:=SUM([.D16:.J16])" table:style-name="ce9">
            <text:p>€ 83.322,7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ONAMASSA</text:p>
          </table:table-cell>
          <table:table-cell office:value-type="string" table:style-name="ce2">
            <text:p>BARBAR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6.835187586214" table:formula="of:=SUM([.D17:.J17])" table:style-name="ce9">
            <text:p>€ 67.156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ONIVENTO</text:p>
          </table:table-cell>
          <table:table-cell office:value-type="string" table:style-name="ce2">
            <text:p>DANIEL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6.100223423957" table:formula="of:=SUM([.D18:.J18])" table:style-name="ce9">
            <text:p>€ 82.686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ORIONI</text:p>
          </table:table-cell>
          <table:table-cell office:value-type="string" table:style-name="ce2">
            <text:p>SILV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9:.J19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RUNO</text:p>
          </table:table-cell>
          <table:table-cell office:value-type="string" table:style-name="ce2">
            <text:p>BIANCAMAR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6279.187698148926" table:style-name="ce9">
            <text:p>€ 16.279,1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9902.27769814893" table:formula="of:=SUM([.D20:.J20])" table:style-name="ce9">
            <text:p>€ 99.902,2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RUNO</text:p>
          </table:table-cell>
          <table:table-cell office:value-type="string" table:style-name="ce2">
            <text:p>FEDER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21:.J21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UONOCORE</text:p>
          </table:table-cell>
          <table:table-cell office:value-type="string" table:style-name="ce2">
            <text:p>CARM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0842720894" table:style-name="ce9">
            <text:p>€ 14.268,51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0842720887" table:formula="of:=SUM([.D22:.J22])" table:style-name="ce9">
            <text:p>€ 95.891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BUSIELLO</text:p>
          </table:table-cell>
          <table:table-cell office:value-type="string" table:style-name="ce2">
            <text:p>GUGLIELM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131.715699095226" table:style-name="ce9">
            <text:p>€ 14.131,7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077.825699095221" table:formula="of:=SUM([.D23:.J23])" table:style-name="ce9">
            <text:p>€ 88.077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LENO</text:p>
          </table:table-cell>
          <table:table-cell office:value-type="string" table:style-name="ce2">
            <text:p>MARIAPAO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499956731714" table:style-name="ce9">
            <text:p>€ 14.268,50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819956731706" table:formula="of:=SUM([.D24:.J24])" table:style-name="ce9">
            <text:p>€ 98.151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LZOLARI</text:p>
          </table:table-cell>
          <table:table-cell office:value-type="string" table:style-name="ce2">
            <text:p>ALESS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25:.J25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MMARATA</text:p>
          </table:table-cell>
          <table:table-cell office:value-type="string" table:style-name="ce2">
            <text:p>SILVIA MIRIAM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939.40375483485" table:style-name="ce9">
            <text:p>€ 14.939,40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16">
            <text:p>€ 600,00</text:p>
          </table:table-cell>
          <table:table-cell office:value-type="currency" office:value="90885.513754834858" table:formula="of:=SUM([.D26:.J26])" table:style-name="ce9">
            <text:p>€ 90.885,5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NALI</text:p>
          </table:table-cell>
          <table:table-cell office:value-type="string" table:style-name="ce2">
            <text:p>GIOVANNI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578042502922" table:formula="of:=SUM([.D27:.J27])" table:style-name="ce9">
            <text:p>€ 95.890,5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NDIDI</text:p>
          </table:table-cell>
          <table:table-cell office:value-type="string" table:style-name="ce2">
            <text:p>ELIS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353309371476" table:style-name="ce9">
            <text:p>€ 9.263,0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15330937144" table:formula="of:=SUM([.D28:.J28])" table:style-name="ce9">
            <text:p>€ 82.680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PASSO</text:p>
          </table:table-cell>
          <table:table-cell office:value-type="string" table:style-name="ce2">
            <text:p>FILIPP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8161.73" table:formula="of:=SUM([.D29:.J29])" table:style-name="ce9">
            <text:p>€ 68.161,7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PORICCI</text:p>
          </table:table-cell>
          <table:table-cell office:value-type="string" table:style-name="ce2">
            <text:p>MARIALESSANDR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5.0554742880777" table:style-name="ce9">
            <text:p>€ 9.255,06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2.135474288079" table:formula="of:=SUM([.D30:.J30])" table:style-name="ce9">
            <text:p>€ 82.672,1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PPUCCIO</text:p>
          </table:table-cell>
          <table:table-cell office:value-type="string" table:style-name="ce2">
            <text:p>IREN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744826985458" table:style-name="ce9">
            <text:p>€ 14.267,7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854826985451" table:formula="of:=SUM([.D31:.J31])" table:style-name="ce9">
            <text:p>€ 88.213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RTONI</text:p>
          </table:table-cell>
          <table:table-cell office:value-type="string" table:style-name="ce2">
            <text:p>CLAUD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131.038064192117" table:style-name="ce9">
            <text:p>€ 14.131,04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754.128064192118" table:formula="of:=SUM([.D32:.J32])" table:style-name="ce9">
            <text:p>€ 95.754,1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SAGRANDE</text:p>
          </table:table-cell>
          <table:table-cell office:value-type="string" table:style-name="ce2">
            <text:p>VALENT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33:.J33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SELLI</text:p>
          </table:table-cell>
          <table:table-cell office:value-type="string" table:style-name="ce2">
            <text:p>ANTONELL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0.9999638848731" table:style-name="ce9">
            <text:p>€ 9.271,00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4.729963884878" table:formula="of:=SUM([.D34:.J34])" table:style-name="ce9">
            <text:p>€ 89.464,7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SINI</text:p>
          </table:table-cell>
          <table:table-cell office:value-type="string" table:style-name="ce2">
            <text:p>MARIA LUIS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3797.996832241197" table:style-name="ce9">
            <text:p>€ 13.79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421.086832241199" table:formula="of:=SUM([.D35:.J35])" table:style-name="ce9">
            <text:p>€ 95.42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ATANIA</text:p>
          </table:table-cell>
          <table:table-cell office:value-type="string" table:style-name="ce2">
            <text:p>MARIA ANTONIET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45180433063" table:formula="of:=SUM([.D36:.J36])" table:style-name="ce9">
            <text:p>€ 94.462,2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ECCHETTO</text:p>
          </table:table-cell>
          <table:table-cell office:value-type="string" table:style-name="ce2">
            <text:p>LAU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4.105259261691" table:formula="of:=SUM([.D37:.J37])" table:style-name="ce9">
            <text:p>€ 82.684,11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CEFALU'</text:p>
          </table:table-cell>
          <table:table-cell office:value-type="string" table:style-name="ce7">
            <text:p>UMBERT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6.805259261688" table:formula="of:=SUM([.D38:.J38])" table:style-name="ce9">
            <text:p>€ 76.636,8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ELESTE</text:p>
          </table:table-cell>
          <table:table-cell office:value-type="string" table:style-name="ce2">
            <text:p>MARTI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277190864745" table:style-name="ce9">
            <text:p>€ 9.263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07719086474" table:formula="of:=SUM([.D39:.J39])" table:style-name="ce9">
            <text:p>€ 82.680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HELLI</text:p>
          </table:table-cell>
          <table:table-cell office:value-type="string" table:style-name="ce2">
            <text:p>BEATRICE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40:.J40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HIAPPINELLI</text:p>
          </table:table-cell>
          <table:table-cell office:value-type="string" table:style-name="ce2">
            <text:p>LORELLA</text:p>
          </table:table-cell>
          <table:table-cell office:value-type="string" table:style-name="ce14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1368.3" table:style-name="ce9">
            <text:p>€ 1.368,30</text:p>
          </table:table-cell>
          <table:table-cell office:value-type="currency" office:value="98659.905180433052" table:formula="of:=SUM([.D41:.J41])" table:style-name="ce9">
            <text:p>€ 98.659,91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CIARDIELLO</text:p>
          </table:table-cell>
          <table:table-cell office:value-type="string" table:style-name="ce7">
            <text:p>FRANCESCO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7730.7053088235489" table:style-name="ce9">
            <text:p>€ 7.730,7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5616.525308823548" table:formula="of:=SUM([.D42:.J42])" table:style-name="ce9">
            <text:p>€ 65.616,5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ICALESE</text:p>
          </table:table-cell>
          <table:table-cell office:value-type="string" table:style-name="ce2">
            <text:p>MARIA CONSUEL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6.974473537855" table:style-name="ce9">
            <text:p>€ 14.266,97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1368.3" table:style-name="ce9">
            <text:p>€ 1.368,30</text:p>
          </table:table-cell>
          <table:table-cell office:value-type="currency" office:value="96658.364473537862" table:formula="of:=SUM([.D43:.J43])" table:style-name="ce9">
            <text:p>€ 96.658,3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ICERONI</text:p>
          </table:table-cell>
          <table:table-cell office:value-type="string" table:style-name="ce2">
            <text:p>CIN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59.515273431069" table:style-name="ce9">
            <text:p>€ 14.259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05.625273431069" table:formula="of:=SUM([.D44:.J44])" table:style-name="ce9">
            <text:p>€ 88.205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IRILLI</text:p>
          </table:table-cell>
          <table:table-cell office:value-type="string" table:style-name="ce2">
            <text:p>ALESS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45:.J45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GLIANDRO</text:p>
          </table:table-cell>
          <table:table-cell office:value-type="string" table:style-name="ce2">
            <text:p>EUGEN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6279.187698148926" table:style-name="ce9">
            <text:p>€ 16.279,1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9902.27769814893" table:formula="of:=SUM([.D46:.J46])" table:style-name="ce9">
            <text:p>€ 99.902,2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LALTO</text:p>
          </table:table-cell>
          <table:table-cell office:value-type="string" table:style-name="ce2">
            <text:p>CRISTIANO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1.0403667748797" table:style-name="ce9">
            <text:p>€ 9.261,04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46.860366774883" table:formula="of:=SUM([.D47:.J47])" table:style-name="ce9">
            <text:p>€ 67.146,8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LAMONICO</text:p>
          </table:table-cell>
          <table:table-cell office:value-type="string" table:style-name="ce2">
            <text:p>MARI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57885.82" table:formula="of:=SUM([.D48:.J48])" table:style-name="ce9">
            <text:p>€ 57.885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LATRELLA</text:p>
          </table:table-cell>
          <table:table-cell office:value-type="string" table:style-name="ce2">
            <text:p>ANTONIET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5340.964263858961" table:style-name="ce9">
            <text:p>€ 15.340,96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5534.694263858968" table:formula="of:=SUM([.D49:.J49])" table:style-name="ce9">
            <text:p>€ 95.534,6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NIDI</text:p>
          </table:table-cell>
          <table:table-cell office:value-type="string" table:style-name="ce2">
            <text:p>FRANCESC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8280.6575611122862" table:style-name="ce9">
            <text:p>€ 8.280,66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6166.47756111229" table:formula="of:=SUM([.D50:.J50])" table:style-name="ce9">
            <text:p>€ 66.166,4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NTI</text:p>
          </table:table-cell>
          <table:table-cell office:value-type="string" table:style-name="ce2">
            <text:p>VALENT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0.755259261685" table:formula="of:=SUM([.D51:.J51])" table:style-name="ce9">
            <text:p>€ 89.460,7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ORTELLINO</text:p>
          </table:table-cell>
          <table:table-cell office:value-type="string" table:style-name="ce2">
            <text:p>TERES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52:.J52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RUCIANI</text:p>
          </table:table-cell>
          <table:table-cell office:value-type="string" table:style-name="ce2">
            <text:p>OSCAR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53:.J53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UPANI</text:p>
          </table:table-cell>
          <table:table-cell office:value-type="string" table:style-name="ce2">
            <text:p>CIN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499956731714" table:style-name="ce9">
            <text:p>€ 14.268,5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58995673171" table:formula="of:=SUM([.D54:.J54])" table:style-name="ce9">
            <text:p>€ 95.891,5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UPELLI</text:p>
          </table:table-cell>
          <table:table-cell office:value-type="string" table:style-name="ce2">
            <text:p>AMEL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6279.187698148926" table:style-name="ce9">
            <text:p>€ 16.279,1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2225.297698148934" table:formula="of:=SUM([.D55:.J55])" table:style-name="ce9">
            <text:p>€ 92.225,3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UPPONE</text:p>
          </table:table-cell>
          <table:table-cell office:value-type="string" table:style-name="ce2">
            <text:p>FEDER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45180433063" table:formula="of:=SUM([.D56:.J56])" table:style-name="ce9">
            <text:p>€ 94.462,2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CURTALE</text:p>
          </table:table-cell>
          <table:table-cell office:value-type="string" table:style-name="ce2">
            <text:p>GRAZIELL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6.835187586214" table:formula="of:=SUM([.D57:.J57])" table:style-name="ce9">
            <text:p>€ 67.156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'ADDETTA</text:p>
          </table:table-cell>
          <table:table-cell office:value-type="string" table:style-name="ce2">
            <text:p>TERES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091611467986" table:formula="of:=SUM([.D58:.J58])" table:style-name="ce9">
            <text:p>€ 95.89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'ALCAMO</text:p>
          </table:table-cell>
          <table:table-cell office:value-type="string" table:style-name="ce2">
            <text:p>MARIA ANTON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59:.J59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'AMICI</text:p>
          </table:table-cell>
          <table:table-cell office:value-type="string" table:style-name="ce2">
            <text:p>FRANCESC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7.6243322504488" table:style-name="ce9">
            <text:p>€ 9.257,6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4.704332250447" table:formula="of:=SUM([.D60:.J60])" table:style-name="ce9">
            <text:p>€ 82.674,70</text:p>
          </table:table-cell>
          <table:table-cell table:number-columns-repeated="16373"/>
        </table:table-row>
        <table:table-row table:style-name="ro5">
          <table:table-cell office:value-type="string" table:style-name="ce4">
            <text:p>DANIELE</text:p>
          </table:table-cell>
          <table:table-cell office:value-type="string" table:style-name="ce4">
            <text:p>IVANOV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4.569976991765" table:style-name="ce9">
            <text:p>€ 12.844,5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1.649976991772" table:formula="of:=SUM([.D61:.J61])" table:style-name="ce9">
            <text:p>€ 86.261,65</text:p>
          </table:table-cell>
          <table:table-cell table:number-columns-repeated="16373"/>
        </table:table-row>
        <table:table-row table:style-name="ro5">
          <table:table-cell office:value-type="string" table:style-name="ce4">
            <text:p>DE ANGELIS</text:p>
          </table:table-cell>
          <table:table-cell office:value-type="string" table:style-name="ce4">
            <text:p>FEDERIC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5737.5646211611329" table:style-name="ce9">
            <text:p>€ 5.737,56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5931.294621161142" table:formula="of:=SUM([.D62:.J62])" table:style-name="ce9">
            <text:p>€ 85.931,29</text:p>
          </table:table-cell>
          <table:table-cell table:number-columns-repeated="16373"/>
        </table:table-row>
        <table:table-row table:style-name="ro5">
          <table:table-cell office:value-type="string" table:style-name="ce4">
            <text:p>DE CORATO</text:p>
          </table:table-cell>
          <table:table-cell office:value-type="string" table:style-name="ce4">
            <text:p>ALICE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1.8110241635914" table:style-name="ce9">
            <text:p>€ 9.261,8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47.631024163595" table:formula="of:=SUM([.D63:.J63])" table:style-name="ce9">
            <text:p>€ 67.147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E MARCO</text:p>
          </table:table-cell>
          <table:table-cell office:value-type="string" table:style-name="ce2">
            <text:p>TERES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13.283730394141" table:style-name="ce9">
            <text:p>€ 14.213,28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36.373730394131" table:formula="of:=SUM([.D64:.J64])" table:style-name="ce9">
            <text:p>€ 95.836,37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E VECCHIS</text:p>
          </table:table-cell>
          <table:table-cell office:value-type="string" table:style-name="ce2">
            <text:p>MARIA SER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8542.2135496425835" table:style-name="ce9">
            <text:p>€ 8.542,21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1959.293549642578" table:formula="of:=SUM([.D65:.J65])" table:style-name="ce9">
            <text:p>€ 81.959,2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ERIU</text:p>
          </table:table-cell>
          <table:table-cell office:value-type="string" table:style-name="ce2">
            <text:p>DANIEL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4.912585826911" table:style-name="ce9">
            <text:p>€ 14.264,91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88.002585826907" table:formula="of:=SUM([.D66:.J66])" table:style-name="ce9">
            <text:p>€ 95.888,0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BASILIO</text:p>
          </table:table-cell>
          <table:table-cell office:value-type="string" table:style-name="ce2">
            <text:p>PAO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67:.J67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GIOVANNI</text:p>
          </table:table-cell>
          <table:table-cell office:value-type="string" table:style-name="ce2">
            <text:p>VALENT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0.861882025012" table:style-name="ce9">
            <text:p>€ 12.840,86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57.941882025014" table:formula="of:=SUM([.D68:.J68])" table:style-name="ce9">
            <text:p>€ 86.257,9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GIROLAMO</text:p>
          </table:table-cell>
          <table:table-cell office:value-type="string" table:style-name="ce2">
            <text:p>MARC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69:.J69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GREZIA</text:p>
          </table:table-cell>
          <table:table-cell office:value-type="string" table:style-name="ce2">
            <text:p>RENAT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6.113677672727" table:style-name="ce9">
            <text:p>€ 14.266,11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49.433677672729" table:formula="of:=SUM([.D70:.J70])" table:style-name="ce9">
            <text:p>€ 98.149,4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MARZO</text:p>
          </table:table-cell>
          <table:table-cell office:value-type="string" table:style-name="ce2">
            <text:p>MAR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6279.187698148926" table:style-name="ce9">
            <text:p>€ 16.279,1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9902.27769814893" table:formula="of:=SUM([.D71:.J71])" table:style-name="ce9">
            <text:p>€ 99.902,2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MUZIO</text:p>
          </table:table-cell>
          <table:table-cell office:value-type="string" table:style-name="ce2">
            <text:p>VALE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3802.899622340286" table:style-name="ce9">
            <text:p>€ 13.802,9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425.98962234029" table:formula="of:=SUM([.D72:.J72])" table:style-name="ce9">
            <text:p>€ 95.425,9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 SEGNI</text:p>
          </table:table-cell>
          <table:table-cell office:value-type="string" table:style-name="ce2">
            <text:p>SUSAN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0717.125187586222" table:formula="of:=SUM([.D73:.J73])" table:style-name="ce9">
            <text:p>€ 80.717,1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INUCCI</text:p>
          </table:table-cell>
          <table:table-cell office:value-type="string" table:style-name="ce2">
            <text:p>DINUCCIO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1.0403667748797" table:style-name="ce9">
            <text:p>€ 9.261,04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46.860366774883" table:formula="of:=SUM([.D74:.J74])" table:style-name="ce9">
            <text:p>€ 67.146,8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ONDOLI</text:p>
          </table:table-cell>
          <table:table-cell office:value-type="string" table:style-name="ce2">
            <text:p>PAOL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201072358013" table:style-name="ce9">
            <text:p>€ 9.263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00107235805" table:formula="of:=SUM([.D75:.J75])" table:style-name="ce9">
            <text:p>€ 82.680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ONNARUMMA</text:p>
          </table:table-cell>
          <table:table-cell office:value-type="string" table:style-name="ce2">
            <text:p>ERALD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76:.J76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RI</text:p>
          </table:table-cell>
          <table:table-cell office:value-type="string" table:style-name="ce7">
            <text:p>DIEGO ALEJANDR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499956731714" table:style-name="ce9">
            <text:p>€ 14.268,50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5.579956731715" table:formula="of:=SUM([.D77:.J77])" table:style-name="ce9">
            <text:p>€ 87.685,5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D'URSO</text:p>
          </table:table-cell>
          <table:table-cell office:value-type="string" table:style-name="ce7">
            <text:p>FLORIA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348873281342" table:style-name="ce9">
            <text:p>€ 14.268,35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5.428873281344" table:formula="of:=SUM([.D78:.J78])" table:style-name="ce9">
            <text:p>€ 87.685,4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ELISEO</text:p>
          </table:table-cell>
          <table:table-cell office:value-type="string" table:style-name="ce7">
            <text:p>TOMMAS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79:.J79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ABOZZI</text:p>
          </table:table-cell>
          <table:table-cell office:value-type="string" table:style-name="ce2">
            <text:p>MARIAN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4.569976991765" table:style-name="ce9">
            <text:p>€ 12.844,5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1.649976991772" table:formula="of:=SUM([.D80:.J80])" table:style-name="ce9">
            <text:p>€ 86.261,6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ABRIZI</text:p>
          </table:table-cell>
          <table:table-cell office:value-type="string" table:style-name="ce2">
            <text:p>MARIA LETI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930.5199999999986" table:style-name="ce9">
            <text:p>€ 9.930,52</text:p>
          </table:table-cell>
          <table:table-cell office:value-type="currency" office:value="98920.135180433062" table:formula="of:=SUM([.D81:.J81])" table:style-name="ce9">
            <text:p>€ 98.920,1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ASULLO</text:p>
          </table:table-cell>
          <table:table-cell office:value-type="string" table:style-name="ce2">
            <text:p>VALER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82:.J82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ELICETTI</text:p>
          </table:table-cell>
          <table:table-cell office:value-type="string" table:style-name="ce2">
            <text:p>PATRI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3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83:.J83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ERRAJOLO</text:p>
          </table:table-cell>
          <table:table-cell office:value-type="string" table:style-name="ce2">
            <text:p>CARMEN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51.0655459635418" table:style-name="ce9">
            <text:p>€ 9.251,07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36.885545963538" table:formula="of:=SUM([.D84:.J84])" table:style-name="ce9">
            <text:p>€ 67.136,8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ERRETTI</text:p>
          </table:table-cell>
          <table:table-cell office:value-type="string" table:style-name="ce2">
            <text:p>GIOVANNI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85:.J85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ERRUCCI</text:p>
          </table:table-cell>
          <table:table-cell office:value-type="string" table:style-name="ce2">
            <text:p>SA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86:.J86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ESTA</text:p>
          </table:table-cell>
          <table:table-cell office:value-type="string" table:style-name="ce2">
            <text:p>CAMILL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4.745187586217" table:formula="of:=SUM([.D87:.J87])" table:style-name="ce9">
            <text:p>€ 89.464,7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ORASTIERO</text:p>
          </table:table-cell>
          <table:table-cell office:value-type="string" table:style-name="ce2">
            <text:p>GIUSI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4.569976991765" table:style-name="ce9">
            <text:p>€ 12.844,5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1.649976991772" table:formula="of:=SUM([.D88:.J88])" table:style-name="ce9">
            <text:p>€ 86.261,6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ORTINGUERRA</text:p>
          </table:table-cell>
          <table:table-cell office:value-type="string" table:style-name="ce2">
            <text:p>FILOME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075757355462" table:style-name="ce9">
            <text:p>€ 9.271,0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6.827575735544" table:formula="of:=SUM([.D89:.J89])" table:style-name="ce9">
            <text:p>€ 67.156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RANGIOSA</text:p>
          </table:table-cell>
          <table:table-cell office:value-type="string" table:style-name="ce2">
            <text:p>DANI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11161146799" table:formula="of:=SUM([.D90:.J90])" table:style-name="ce9">
            <text:p>€ 88.21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RATTO</text:p>
          </table:table-cell>
          <table:table-cell office:value-type="string" table:style-name="ce2">
            <text:p>MARIA ELISABET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1.0327549242065" table:style-name="ce9">
            <text:p>€ 9.261,03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54.762754924202" table:formula="of:=SUM([.D91:.J91])" table:style-name="ce9">
            <text:p>€ 89.454,7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RIGERIO</text:p>
          </table:table-cell>
          <table:table-cell office:value-type="string" table:style-name="ce2">
            <text:p>MARCELL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4.569976991765" table:style-name="ce9">
            <text:p>€ 12.844,5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1.649976991772" table:formula="of:=SUM([.D92:.J92])" table:style-name="ce9">
            <text:p>€ 86.261,6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FULFARO</text:p>
          </table:table-cell>
          <table:table-cell office:value-type="string" table:style-name="ce2">
            <text:p>MARCO PAOL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93:.J93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GABRIELE</text:p>
          </table:table-cell>
          <table:table-cell office:value-type="string" table:style-name="ce7">
            <text:p>DESIREE'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226832487424" table:style-name="ce9">
            <text:p>€ 9.265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4.802683248738" table:formula="of:=SUM([.D94:.J94])" table:style-name="ce9">
            <text:p>€ 76.634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ALATTI</text:p>
          </table:table-cell>
          <table:table-cell office:value-type="string" table:style-name="ce2">
            <text:p>LAU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95:.J95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ALEOTTI</text:p>
          </table:table-cell>
          <table:table-cell office:value-type="string" table:style-name="ce2">
            <text:p>FRANCES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07568582385" table:style-name="ce9">
            <text:p>€ 14.268,51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37568582394" table:formula="of:=SUM([.D96:.J96])" table:style-name="ce9">
            <text:p>€ 94.462,2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ALLO</text:p>
          </table:table-cell>
          <table:table-cell office:value-type="string" table:style-name="ce2">
            <text:p>VALENTI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075757355462" table:style-name="ce9">
            <text:p>€ 9.271,0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6.827575735544" table:formula="of:=SUM([.D97:.J97])" table:style-name="ce9">
            <text:p>€ 67.156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ARAU</text:p>
          </table:table-cell>
          <table:table-cell office:value-type="string" table:style-name="ce2">
            <text:p>ANG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744826985458" table:style-name="ce9">
            <text:p>€ 14.267,74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834826985447" table:formula="of:=SUM([.D98:.J98])" table:style-name="ce9">
            <text:p>€ 95.890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AUCCI</text:p>
          </table:table-cell>
          <table:table-cell office:value-type="string" table:style-name="ce2">
            <text:p>ELIS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0.9999638848731" table:style-name="ce9">
            <text:p>€ 9.271,00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6.819963884875" table:formula="of:=SUM([.D99:.J99])" table:style-name="ce9">
            <text:p>€ 67.156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IACOMELLI</text:p>
          </table:table-cell>
          <table:table-cell office:value-type="string" table:style-name="ce2">
            <text:p>SABR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00:.J100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INNARI SATRIANI</text:p>
          </table:table-cell>
          <table:table-cell office:value-type="string" table:style-name="ce2">
            <text:p>LU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01:.J101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IULIANI</text:p>
          </table:table-cell>
          <table:table-cell office:value-type="string" table:style-name="ce2">
            <text:p>LAU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02:.J102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OLINO</text:p>
          </table:table-cell>
          <table:table-cell office:value-type="string" table:style-name="ce2">
            <text:p>MARIA EUGENI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2519.19" table:style-name="ce9">
            <text:p>€ 2.519,1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76526.205259261682" table:formula="of:=SUM([.D103:.J103])" table:style-name="ce9">
            <text:p>€ 76.526,2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OSTOLI</text:p>
          </table:table-cell>
          <table:table-cell office:value-type="string" table:style-name="ce2">
            <text:p>GIANLU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04:.J104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RAMICCIONI</text:p>
          </table:table-cell>
          <table:table-cell office:value-type="string" table:style-name="ce2">
            <text:p>CLAUD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83518043306" table:formula="of:=SUM([.D105:.J105])" table:style-name="ce9">
            <text:p>€ 98.151,84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GRIMALDI</text:p>
          </table:table-cell>
          <table:table-cell office:value-type="string" table:style-name="ce7">
            <text:p>GIANLU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0" table:style-name="ce9">
            <text:p>€ 0,00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4932.745187586217" table:formula="of:=SUM([.D106:.J106])" table:style-name="ce9">
            <text:p>€ 74.932,75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GRITTI</text:p>
          </table:table-cell>
          <table:table-cell office:value-type="string" table:style-name="ce7">
            <text:p>GIULI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2.845259261681" table:formula="of:=SUM([.D107:.J107])" table:style-name="ce9">
            <text:p>€ 67.152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GUIDO</text:p>
          </table:table-cell>
          <table:table-cell office:value-type="string" table:style-name="ce2">
            <text:p>P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598042502927" table:formula="of:=SUM([.D108:.J108])" table:style-name="ce9">
            <text:p>€ 88.213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HERZI ADEN</text:p>
          </table:table-cell>
          <table:table-cell office:value-type="string" table:style-name="ce2">
            <text:p>HALI NUR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09:.J109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IALONGO</text:p>
          </table:table-cell>
          <table:table-cell office:value-type="string" table:style-name="ce2">
            <text:p>GIUSEPP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10:.J110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IORI</text:p>
          </table:table-cell>
          <table:table-cell office:value-type="string" table:style-name="ce2">
            <text:p>ROBER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131.715699095226" table:style-name="ce9">
            <text:p>€ 14.131,7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077.825699095221" table:formula="of:=SUM([.D111:.J111])" table:style-name="ce9">
            <text:p>€ 88.077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ISGRO'</text:p>
          </table:table-cell>
          <table:table-cell office:value-type="string" table:style-name="ce2">
            <text:p>ANTONELL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4.745187586217" table:formula="of:=SUM([.D112:.J112])" table:style-name="ce9">
            <text:p>€ 89.464,7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IVANOVIC</text:p>
          </table:table-cell>
          <table:table-cell office:value-type="string" table:style-name="ce2">
            <text:p>JEL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45180433063" table:formula="of:=SUM([.D113:.J113])" table:style-name="ce9">
            <text:p>€ 94.462,2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IZZO</text:p>
          </table:table-cell>
          <table:table-cell office:value-type="string" table:style-name="ce2">
            <text:p>AN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4.105259261691" table:formula="of:=SUM([.D114:.J114])" table:style-name="ce9">
            <text:p>€ 82.68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ANNI</text:p>
          </table:table-cell>
          <table:table-cell office:value-type="string" table:style-name="ce2">
            <text:p>GIUL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4.105259261691" table:formula="of:=SUM([.D115:.J115])" table:style-name="ce9">
            <text:p>€ 82.68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ASTELLA</text:p>
          </table:table-cell>
          <table:table-cell office:value-type="string" table:style-name="ce2">
            <text:p>MARILE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176474110103" table:style-name="ce9">
            <text:p>€ 9.267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2.837647411012" table:formula="of:=SUM([.D116:.J116])" table:style-name="ce9">
            <text:p>€ 67.152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EPRE'</text:p>
          </table:table-cell>
          <table:table-cell office:value-type="string" table:style-name="ce2">
            <text:p>MANU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4.568042502928" table:formula="of:=SUM([.D117:.J117])" table:style-name="ce9">
            <text:p>€ 87.684,57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IDO</text:p>
          </table:table-cell>
          <table:table-cell office:value-type="string" table:style-name="ce2">
            <text:p>PAOL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302950994155" table:style-name="ce9">
            <text:p>€ 9.265,03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58.760295099419" table:formula="of:=SUM([.D118:.J118])" table:style-name="ce9">
            <text:p>€ 89.458,7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OFARO</text:p>
          </table:table-cell>
          <table:table-cell office:value-type="string" table:style-name="ce2">
            <text:p>ALESS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19:.J119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OGRECO</text:p>
          </table:table-cell>
          <table:table-cell office:value-type="string" table:style-name="ce2">
            <text:p>ANDRE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20:.J120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3">
            <text:p>LOMBARDO</text:p>
          </table:table-cell>
          <table:table-cell office:value-type="string" table:style-name="ce3">
            <text:p>ANG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231258020391" table:style-name="ce9">
            <text:p>€ 14.267,2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321258020384" table:formula="of:=SUM([.D121:.J121])" table:style-name="ce9">
            <text:p>€ 95.890,3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LUCIANO</text:p>
          </table:table-cell>
          <table:table-cell office:value-type="string" table:style-name="ce2">
            <text:p>ILEN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9.0454026126135" table:style-name="ce9">
            <text:p>€ 9.259,05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6.125402612612" table:formula="of:=SUM([.D122:.J122])" table:style-name="ce9">
            <text:p>€ 82.676,1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CCHIARULO</text:p>
          </table:table-cell>
          <table:table-cell office:value-type="string" table:style-name="ce2">
            <text:p>CARM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5340.971875709634" table:style-name="ce9">
            <text:p>€ 15.340,97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9224.291875709634" table:formula="of:=SUM([.D123:.J123])" table:style-name="ce9">
            <text:p>€ 99.224,2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FFETTONE</text:p>
          </table:table-cell>
          <table:table-cell office:value-type="string" table:style-name="ce2">
            <text:p>CARMEN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24:.J124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GGIOLETTI</text:p>
          </table:table-cell>
          <table:table-cell office:value-type="string" table:style-name="ce2">
            <text:p>MICHEL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1.0403667748797" table:style-name="ce9">
            <text:p>€ 9.261,04</text:p>
          </table:table-cell>
          <table:table-cell office:value-type="currency" office:value="2519.19" table:style-name="ce9">
            <text:p>€ 2.519,1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76520.220366774884" table:formula="of:=SUM([.D125:.J125])" table:style-name="ce9">
            <text:p>€ 76.520,2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IOLINO</text:p>
          </table:table-cell>
          <table:table-cell office:value-type="string" table:style-name="ce2">
            <text:p>MART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0.9999638848731" table:style-name="ce9">
            <text:p>€ 9.271,00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79963884869" table:formula="of:=SUM([.D126:.J126])" table:style-name="ce9">
            <text:p>€ 82.688,08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MAIOLINO</text:p>
          </table:table-cell>
          <table:table-cell office:value-type="string" table:style-name="ce7">
            <text:p>SAR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8.800223423954" table:formula="of:=SUM([.D127:.J127])" table:style-name="ce9">
            <text:p>€ 76.638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IONE</text:p>
          </table:table-cell>
          <table:table-cell office:value-type="string" table:style-name="ce2">
            <text:p>CAR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340.971875709634" table:style-name="ce9">
            <text:p>€ 15.340,9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9287.081875709642" table:formula="of:=SUM([.D128:.J128])" table:style-name="ce9">
            <text:p>€ 89.287,0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LPEZZI</text:p>
          </table:table-cell>
          <table:table-cell office:value-type="string" table:style-name="ce2">
            <text:p>MARIA GRA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499956731714" table:style-name="ce9">
            <text:p>€ 14.268,50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2995673171" table:formula="of:=SUM([.D129:.J129])" table:style-name="ce9">
            <text:p>€ 94.462,2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NGANO</text:p>
          </table:table-cell>
          <table:table-cell office:value-type="string" table:style-name="ce2">
            <text:p>NUNZIO GUID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7.231258020391" table:style-name="ce9">
            <text:p>€ 14.267,23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0.551258020394" table:formula="of:=SUM([.D130:.J130])" table:style-name="ce9">
            <text:p>€ 98.150,5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RABELLO</text:p>
          </table:table-cell>
          <table:table-cell office:value-type="string" table:style-name="ce2">
            <text:p>ALESSANDR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31:.J131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RCHIONE</text:p>
          </table:table-cell>
          <table:table-cell office:value-type="string" table:style-name="ce2">
            <text:p>PASQUAL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5340.971875709634" table:style-name="ce9">
            <text:p>€ 15.340,97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5534.701875709638" table:formula="of:=SUM([.D132:.J132])" table:style-name="ce9">
            <text:p>€ 95.534,7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RINO</text:p>
          </table:table-cell>
          <table:table-cell office:value-type="string" table:style-name="ce2">
            <text:p>MARIA LUCIA ASSUNT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8837.4108231863302" table:style-name="ce9">
            <text:p>€ 8.837,4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6723.230823186328" table:formula="of:=SUM([.D133:.J133])" table:style-name="ce9">
            <text:p>€ 66.723,2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ROTTA</text:p>
          </table:table-cell>
          <table:table-cell office:value-type="string" table:style-name="ce2">
            <text:p>EL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34:.J134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MARVULLI</text:p>
          </table:table-cell>
          <table:table-cell office:value-type="string" table:style-name="ce7">
            <text:p>MARIALESS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56.5967890654993" table:style-name="ce9">
            <text:p>€ 9.256,60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26.3767890655" table:formula="of:=SUM([.D135:.J135])" table:style-name="ce9">
            <text:p>€ 76.626,3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SSELLA</text:p>
          </table:table-cell>
          <table:table-cell office:value-type="string" table:style-name="ce2">
            <text:p>MAURIZI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5340.95665200829" table:style-name="ce9">
            <text:p>€ 15.340,96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758.03665200829" table:formula="of:=SUM([.D136:.J136])" table:style-name="ce9">
            <text:p>€ 88.758,0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TARANGOLO</text:p>
          </table:table-cell>
          <table:table-cell office:value-type="string" table:style-name="ce2">
            <text:p>EL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37:.J137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AZZEO</text:p>
          </table:table-cell>
          <table:table-cell office:value-type="string" table:style-name="ce2">
            <text:p>FABI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231258020391" table:style-name="ce9">
            <text:p>€ 14.267,2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321258020384" table:formula="of:=SUM([.D138:.J138])" table:style-name="ce9">
            <text:p>€ 95.890,3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ENICHINI</text:p>
          </table:table-cell>
          <table:table-cell office:value-type="string" table:style-name="ce2">
            <text:p>FEDER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744826985458" table:style-name="ce9">
            <text:p>€ 14.267,7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854826985451" table:formula="of:=SUM([.D139:.J139])" table:style-name="ce9">
            <text:p>€ 88.213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ICHELACCI</text:p>
          </table:table-cell>
          <table:table-cell office:value-type="string" table:style-name="ce2">
            <text:p>FRANCES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091611467986" table:formula="of:=SUM([.D140:.J140])" table:style-name="ce9">
            <text:p>€ 95.89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IGALI</text:p>
          </table:table-cell>
          <table:table-cell office:value-type="string" table:style-name="ce2">
            <text:p>CRIST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0.755259261685" table:formula="of:=SUM([.D141:.J141])" table:style-name="ce9">
            <text:p>€ 89.460,7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ILANO</text:p>
          </table:table-cell>
          <table:table-cell office:value-type="string" table:style-name="ce2">
            <text:p>ANNALIS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126115732783" table:style-name="ce9">
            <text:p>€ 9.269,01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2.742611573281" table:formula="of:=SUM([.D142:.J142])" table:style-name="ce9">
            <text:p>€ 89.462,7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IRAGLIA</text:p>
          </table:table-cell>
          <table:table-cell office:value-type="string" table:style-name="ce2">
            <text:p>FLORIA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9.0454026126135" table:style-name="ce9">
            <text:p>€ 9.259,05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6.125402612612" table:formula="of:=SUM([.D143:.J143])" table:style-name="ce9">
            <text:p>€ 82.676,1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ITREVSKI</text:p>
          </table:table-cell>
          <table:table-cell office:value-type="string" table:style-name="ce2">
            <text:p>MIL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4.745187586217" table:formula="of:=SUM([.D144:.J144])" table:style-name="ce9">
            <text:p>€ 89.464,7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OLINARO</text:p>
          </table:table-cell>
          <table:table-cell office:value-type="string" table:style-name="ce2">
            <text:p>ANGEL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0.755259261685" table:formula="of:=SUM([.D145:.J145])" table:style-name="ce9">
            <text:p>€ 89.460,7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ONTECCHIANI</text:p>
          </table:table-cell>
          <table:table-cell office:value-type="string" table:style-name="ce2">
            <text:p>CARL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390.115259261685" table:formula="of:=SUM([.D146:.J146])" table:style-name="ce9">
            <text:p>€ 88.390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ORABITO</text:p>
          </table:table-cell>
          <table:table-cell office:value-type="string" table:style-name="ce2">
            <text:p>EUGEN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5.595180433054" table:formula="of:=SUM([.D147:.J147])" table:style-name="ce9">
            <text:p>€ 87.685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OSILLO</text:p>
          </table:table-cell>
          <table:table-cell office:value-type="string" table:style-name="ce2">
            <text:p>PAO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45180433063" table:formula="of:=SUM([.D148:.J148])" table:style-name="ce9">
            <text:p>€ 94.462,2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OTOLESE</text:p>
          </table:table-cell>
          <table:table-cell office:value-type="string" table:style-name="ce2">
            <text:p>MART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5891.0849084583679" table:style-name="ce9">
            <text:p>€ 5.891,08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3776.904908458368" table:formula="of:=SUM([.D149:.J149])" table:style-name="ce9">
            <text:p>€ 63.776,9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MUCCI</text:p>
          </table:table-cell>
          <table:table-cell office:value-type="string" table:style-name="ce2">
            <text:p>LUCIA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226832487424" table:style-name="ce9">
            <text:p>€ 9.265,02</text:p>
          </table:table-cell>
          <table:table-cell office:value-type="currency" office:value="2519.19" table:style-name="ce9">
            <text:p>€ 2.519,1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76524.202683248746" table:formula="of:=SUM([.D150:.J150])" table:style-name="ce9">
            <text:p>€ 76.524,2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NARDELLI</text:p>
          </table:table-cell>
          <table:table-cell office:value-type="string" table:style-name="ce2">
            <text:p>FILOME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4345.3698474584999" table:style-name="ce9">
            <text:p>€ 4.345,37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2231.189847458503" table:formula="of:=SUM([.D151:.J151])" table:style-name="ce9">
            <text:p>€ 62.231,1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NARDIS</text:p>
          </table:table-cell>
          <table:table-cell office:value-type="string" table:style-name="ce2">
            <text:p>CHIAR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59.0454026126135" table:style-name="ce9">
            <text:p>€ 9.259,05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44.865402612617" table:formula="of:=SUM([.D152:.J152])" table:style-name="ce9">
            <text:p>€ 67.144,87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NICOTRA</text:p>
          </table:table-cell>
          <table:table-cell office:value-type="string" table:style-name="ce2">
            <text:p>MARIA ALF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206.731002872346" table:style-name="ce9">
            <text:p>€ 15.206,7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17">
            <text:p>€ 600,00</text:p>
          </table:table-cell>
          <table:table-cell office:value-type="currency" office:value="98829.821002872341" table:formula="of:=SUM([.D153:.J153])" table:style-name="ce9">
            <text:p>€ 98.829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OGGIANU</text:p>
          </table:table-cell>
          <table:table-cell office:value-type="string" table:style-name="ce2">
            <text:p>LAUR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57885.82" table:formula="of:=SUM([.D154:.J154])" table:style-name="ce9">
            <text:p>€ 57.885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OLIMPIERI</text:p>
          </table:table-cell>
          <table:table-cell office:value-type="string" table:style-name="ce2">
            <text:p>ODOARDO MA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4462.245180433063" table:formula="of:=SUM([.D155:.J155])" table:style-name="ce9">
            <text:p>€ 94.462,2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OLIVA</text:p>
          </table:table-cell>
          <table:table-cell office:value-type="string" table:style-name="ce2">
            <text:p>CONCETTIN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206.731002872346" table:style-name="ce9">
            <text:p>€ 15.206,7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8829.821002872341" table:formula="of:=SUM([.D156:.J156])" table:style-name="ce9">
            <text:p>€ 98.829,82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ORSINI</text:p>
          </table:table-cell>
          <table:table-cell office:value-type="string" table:style-name="ce7">
            <text:p>EMANUEL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8.800223423954" table:formula="of:=SUM([.D157:.J157])" table:style-name="ce9">
            <text:p>€ 76.638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GANO</text:p>
          </table:table-cell>
          <table:table-cell office:value-type="string" table:style-name="ce2">
            <text:p>IMMACOLAT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206.731002872346" table:style-name="ce9">
            <text:p>€ 15.206,7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8829.821002872341" table:formula="of:=SUM([.D158:.J158])" table:style-name="ce9">
            <text:p>€ 98.829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GANO</text:p>
          </table:table-cell>
          <table:table-cell office:value-type="string" table:style-name="ce2">
            <text:p>ERIC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5.0554742880777" table:style-name="ce9">
            <text:p>€ 9.255,06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2.135474288079" table:formula="of:=SUM([.D159:.J159])" table:style-name="ce9">
            <text:p>€ 82.672,1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LMA</text:p>
          </table:table-cell>
          <table:table-cell office:value-type="string" table:style-name="ce2">
            <text:p>ADALGIS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47.0756176390041" table:style-name="ce9">
            <text:p>€ 9.247,08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40.805617639009" table:formula="of:=SUM([.D160:.J160])" table:style-name="ce9">
            <text:p>€ 89.440,8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NETTA</text:p>
          </table:table-cell>
          <table:table-cell office:value-type="string" table:style-name="ce2">
            <text:p>SILV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5.0302950994155" table:style-name="ce9">
            <text:p>€ 9.265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2.11029509941" table:formula="of:=SUM([.D161:.J161])" table:style-name="ce9">
            <text:p>€ 82.682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NICALE</text:p>
          </table:table-cell>
          <table:table-cell office:value-type="string" table:style-name="ce2">
            <text:p>SER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0343.471882862797" table:style-name="ce9">
            <text:p>€ 10.343,4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3760.551882862797" table:formula="of:=SUM([.D162:.J162])" table:style-name="ce9">
            <text:p>€ 83.760,5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NTE'</text:p>
          </table:table-cell>
          <table:table-cell office:value-type="string" table:style-name="ce2">
            <text:p>GUID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0203.043720646052" table:style-name="ce9">
            <text:p>€ 10.203,0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4149.153720646049" table:formula="of:=SUM([.D163:.J163])" table:style-name="ce9">
            <text:p>€ 84.149,1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NTO'</text:p>
          </table:table-cell>
          <table:table-cell office:value-type="string" table:style-name="ce2">
            <text:p>VALENTI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64:.J164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RISI</text:p>
          </table:table-cell>
          <table:table-cell office:value-type="string" table:style-name="ce2">
            <text:p>CHIA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65:.J165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RZIALE</text:p>
          </table:table-cell>
          <table:table-cell office:value-type="string" table:style-name="ce2">
            <text:p>MARGHERIT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66:.J166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PASQUAZI</text:p>
          </table:table-cell>
          <table:table-cell office:value-type="string" table:style-name="ce7">
            <text:p>ARIAN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40.79518758622" table:formula="of:=SUM([.D167:.J167])" table:style-name="ce9">
            <text:p>€ 76.640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SSACQUALE</text:p>
          </table:table-cell>
          <table:table-cell office:value-type="string" table:style-name="ce2">
            <text:p>GABRIEL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62.750223423951" table:formula="of:=SUM([.D168:.J168])" table:style-name="ce9">
            <text:p>€ 89.462,7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AVONE</text:p>
          </table:table-cell>
          <table:table-cell office:value-type="string" table:style-name="ce2">
            <text:p>FORTUNA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38.545992038249" table:style-name="ce9">
            <text:p>€ 12.838,55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55.625992038258" table:formula="of:=SUM([.D169:.J169])" table:style-name="ce9">
            <text:p>€ 86.255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ELLEGRINO</text:p>
          </table:table-cell>
          <table:table-cell office:value-type="string" table:style-name="ce2">
            <text:p>VEL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744826985458" table:style-name="ce9">
            <text:p>€ 14.267,7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854826985451" table:formula="of:=SUM([.D170:.J170])" table:style-name="ce9">
            <text:p>€ 88.213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ETRELLA</text:p>
          </table:table-cell>
          <table:table-cell office:value-type="string" table:style-name="ce2">
            <text:p>ALESSANDRO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226832487424" table:style-name="ce9">
            <text:p>€ 9.265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0.842683248746" table:formula="of:=SUM([.D171:.J171])" table:style-name="ce9">
            <text:p>€ 67.150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ETRONZELLI</text:p>
          </table:table-cell>
          <table:table-cell office:value-type="string" table:style-name="ce2">
            <text:p>FIOREL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5.595180433054" table:formula="of:=SUM([.D172:.J172])" table:style-name="ce9">
            <text:p>€ 87.685,60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PETRUCCI</text:p>
          </table:table-cell>
          <table:table-cell office:value-type="string" table:style-name="ce7">
            <text:p>MATT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8.800223423954" table:formula="of:=SUM([.D173:.J173])" table:style-name="ce9">
            <text:p>€ 76.638,8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IATTELLA</text:p>
          </table:table-cell>
          <table:table-cell office:value-type="string" table:style-name="ce2">
            <text:p>MARIA CRIST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83518043306" table:formula="of:=SUM([.D174:.J174])" table:style-name="ce9">
            <text:p>€ 98.151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IAZZA</text:p>
          </table:table-cell>
          <table:table-cell office:value-type="string" table:style-name="ce2">
            <text:p>CIN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3.817930353911" table:style-name="ce9">
            <text:p>€ 12.843,8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0.897930353909" table:formula="of:=SUM([.D175:.J175])" table:style-name="ce9">
            <text:p>€ 86.260,90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PINCHERA</text:p>
          </table:table-cell>
          <table:table-cell office:value-type="string" table:style-name="ce7">
            <text:p>FRANCESC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226832487424" table:style-name="ce9">
            <text:p>€ 9.265,02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6634.802683248738" table:formula="of:=SUM([.D176:.J176])" table:style-name="ce9">
            <text:p>€ 76.634,80</text:p>
          </table:table-cell>
          <table:table-cell table:number-columns-repeated="16373"/>
        </table:table-row>
        <table:table-row table:style-name="ro5">
          <table:table-cell office:value-type="string" table:style-name="ce7">
            <text:p>PITTALUGA</text:p>
          </table:table-cell>
          <table:table-cell office:value-type="string" table:style-name="ce7">
            <text:p>EUGENI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5.0302950994155" table:style-name="ce9">
            <text:p>€ 9.265,03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0.850295099415" table:formula="of:=SUM([.D177:.J177])" table:style-name="ce9">
            <text:p>€ 67.150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OLIMENI</text:p>
          </table:table-cell>
          <table:table-cell office:value-type="string" table:style-name="ce2">
            <text:p>GIOVANNI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277190864745" table:style-name="ce9">
            <text:p>€ 9.263,0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0357.08771908647" table:formula="of:=SUM([.D178:.J178])" table:style-name="ce9">
            <text:p>€ 90.357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OLLICINO</text:p>
          </table:table-cell>
          <table:table-cell office:value-type="string" table:style-name="ce2">
            <text:p>ANG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79:.J179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ORCELLI</text:p>
          </table:table-cell>
          <table:table-cell office:value-type="string" table:style-name="ce2">
            <text:p>PAOL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80:.J180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OTENZA</text:p>
          </table:table-cell>
          <table:table-cell office:value-type="string" table:style-name="ce2">
            <text:p>SIMO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81:.J181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RIVITERA</text:p>
          </table:table-cell>
          <table:table-cell office:value-type="string" table:style-name="ce2">
            <text:p>MARIA GIOVAN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43.065883716055" table:style-name="ce9">
            <text:p>€ 12.843,0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60.145883716061" table:formula="of:=SUM([.D182:.J182])" table:style-name="ce9">
            <text:p>€ 86.260,1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ROIETTI</text:p>
          </table:table-cell>
          <table:table-cell office:value-type="string" table:style-name="ce2">
            <text:p>ALESS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389.326532911538" table:style-name="ce9">
            <text:p>€ 14.389,3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0335.436532911539" table:formula="of:=SUM([.D183:.J183])" table:style-name="ce9">
            <text:p>€ 90.335,4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SAILA</text:p>
          </table:table-cell>
          <table:table-cell office:value-type="string" table:style-name="ce2">
            <text:p>ROSSA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340.971875709634" table:style-name="ce9">
            <text:p>€ 15.340,9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9287.081875709642" table:formula="of:=SUM([.D184:.J184])" table:style-name="ce9">
            <text:p>€ 89.287,0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PUGLIESE</text:p>
          </table:table-cell>
          <table:table-cell office:value-type="string" table:style-name="ce2">
            <text:p>GIACOMI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091611467986" table:formula="of:=SUM([.D185:.J185])" table:style-name="ce9">
            <text:p>€ 95.89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QUARANTA</text:p>
          </table:table-cell>
          <table:table-cell office:value-type="string" table:style-name="ce2">
            <text:p>PAO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07568582385" table:style-name="ce9">
            <text:p>€ 14.268,51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17568582384" table:formula="of:=SUM([.D186:.J186])" table:style-name="ce9">
            <text:p>€ 88.214,6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ANALLI</text:p>
          </table:table-cell>
          <table:table-cell office:value-type="string" table:style-name="ce2">
            <text:p>ROBERT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897.759399345287" table:style-name="ce9">
            <text:p>€ 14.897,76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8520.849399345287" table:formula="of:=SUM([.D187:.J187])" table:style-name="ce9">
            <text:p>€ 98.520,8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ANUNCOLI</text:p>
          </table:table-cell>
          <table:table-cell office:value-type="string" table:style-name="ce2">
            <text:p>ALESSAND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83518043306" table:formula="of:=SUM([.D188:.J188])" table:style-name="ce9">
            <text:p>€ 98.151,84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ENDA</text:p>
          </table:table-cell>
          <table:table-cell office:value-type="string" table:style-name="ce2">
            <text:p>FRANCES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189:.J189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ENZO</text:p>
          </table:table-cell>
          <table:table-cell office:value-type="string" table:style-name="ce2">
            <text:p>DANI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076.742467134807" table:style-name="ce9">
            <text:p>€ 14.076,74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699.832467134809" table:formula="of:=SUM([.D190:.J190])" table:style-name="ce9">
            <text:p>€ 95.699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IVETTI DI VAL CERVO BARBO' BARBIANO DI BELGIOIOSO D'ESTE</text:p>
          </table:table-cell>
          <table:table-cell office:value-type="string" table:style-name="ce2">
            <text:p>PI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126115732783" table:style-name="ce9">
            <text:p>€ 9.269,01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54.832611573278" table:formula="of:=SUM([.D191:.J191])" table:style-name="ce9">
            <text:p>€ 67.154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OMANI</text:p>
          </table:table-cell>
          <table:table-cell office:value-type="string" table:style-name="ce2">
            <text:p>ADEL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92:.J192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OVAZZANI</text:p>
          </table:table-cell>
          <table:table-cell office:value-type="string" table:style-name="ce2">
            <text:p>DARIO DAVID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0092.578025650724" table:style-name="ce9">
            <text:p>€ 10.092,58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0286.308025650724" table:formula="of:=SUM([.D193:.J193])" table:style-name="ce9">
            <text:p>€ 90.286,3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UGGIERO</text:p>
          </table:table-cell>
          <table:table-cell office:value-type="string" table:style-name="ce2">
            <text:p>FABIO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94:.J194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RUSSO</text:p>
          </table:table-cell>
          <table:table-cell office:value-type="string" table:style-name="ce2">
            <text:p>SIMO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25180433053" table:formula="of:=SUM([.D195:.J195])" table:style-name="ce9">
            <text:p>€ 88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ACCO</text:p>
          </table:table-cell>
          <table:table-cell office:value-type="string" table:style-name="ce2">
            <text:p>FABIO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7.0252592616835" table:style-name="ce9">
            <text:p>€ 9.267,03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4.105259261691" table:formula="of:=SUM([.D196:.J196])" table:style-name="ce9">
            <text:p>€ 82.68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ANASI</text:p>
          </table:table-cell>
          <table:table-cell office:value-type="string" table:style-name="ce2">
            <text:p>MARIA FILOMEN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598042502927" table:formula="of:=SUM([.D197:.J197])" table:style-name="ce9">
            <text:p>€ 88.213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ANTI</text:p>
          </table:table-cell>
          <table:table-cell office:value-type="string" table:style-name="ce2">
            <text:p>LUC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198:.J198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ANTINI</text:p>
          </table:table-cell>
          <table:table-cell office:value-type="string" table:style-name="ce2">
            <text:p>CLAUD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7685.595180433054" table:formula="of:=SUM([.D199:.J199])" table:style-name="ce9">
            <text:p>€ 87.685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CARCHILLI</text:p>
          </table:table-cell>
          <table:table-cell office:value-type="string" table:style-name="ce2">
            <text:p>LAU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216034319043" table:style-name="ce9">
            <text:p>€ 14.267,2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306034319045" table:formula="of:=SUM([.D200:.J200])" table:style-name="ce9">
            <text:p>€ 95.890,3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CHIERA</text:p>
          </table:table-cell>
          <table:table-cell office:value-type="string" table:style-name="ce2">
            <text:p>ROSSEL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353309371476" table:style-name="ce9">
            <text:p>€ 9.263,0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15330937144" table:formula="of:=SUM([.D201:.J201])" table:style-name="ce9">
            <text:p>€ 82.680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CHIFILLITI</text:p>
          </table:table-cell>
          <table:table-cell office:value-type="string" table:style-name="ce2">
            <text:p>SILV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201072358013" table:style-name="ce9">
            <text:p>€ 9.263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00107235805" table:formula="of:=SUM([.D202:.J202])" table:style-name="ce9">
            <text:p>€ 82.680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ERAFINI</text:p>
          </table:table-cell>
          <table:table-cell office:value-type="string" table:style-name="ce2">
            <text:p>RICCARDO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35.4486644729859" table:style-name="ce9">
            <text:p>€ 9.235,45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21.268664472984" table:formula="of:=SUM([.D203:.J203])" table:style-name="ce9">
            <text:p>€ 67.121,27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ERONE</text:p>
          </table:table-cell>
          <table:table-cell office:value-type="string" table:style-name="ce2">
            <text:p>FRANCESC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6204.1269261221851" table:style-name="ce9">
            <text:p>€ 6.204,13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4089.946926122182" table:formula="of:=SUM([.D204:.J204])" table:style-name="ce9">
            <text:p>€ 64.089,9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ERRILLI</text:p>
          </table:table-cell>
          <table:table-cell office:value-type="string" table:style-name="ce2">
            <text:p>ANNA MA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598042502927" table:formula="of:=SUM([.D205:.J205])" table:style-name="ce9">
            <text:p>€ 88.213,6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ETTESOLDI</text:p>
          </table:table-cell>
          <table:table-cell office:value-type="string" table:style-name="ce2">
            <text:p>DANI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223646169716" table:style-name="ce9">
            <text:p>€ 14.267,2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313646169714" table:formula="of:=SUM([.D206:.J206])" table:style-name="ce9">
            <text:p>€ 95.890,3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OCCI</text:p>
          </table:table-cell>
          <table:table-cell office:value-type="string" table:style-name="ce2">
            <text:p>VALENTI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8621.2998021037292" table:style-name="ce9">
            <text:p>€ 8.621,30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6507.119802103727" table:formula="of:=SUM([.D207:.J207])" table:style-name="ce9">
            <text:p>€ 66.507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ORLETI</text:p>
          </table:table-cell>
          <table:table-cell office:value-type="string" table:style-name="ce2">
            <text:p>DOMEN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3.0201072358013" table:style-name="ce9">
            <text:p>€ 9.263,02</text:p>
          </table:table-cell>
          <table:table-cell office:value-type="currency" office:value="10167.99" table:style-name="ce9">
            <text:p>€ 10.167,9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89456.750107235799" table:formula="of:=SUM([.D208:.J208])" table:style-name="ce9">
            <text:p>€ 89.456,7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PINA</text:p>
          </table:table-cell>
          <table:table-cell office:value-type="string" table:style-name="ce2">
            <text:p>FELICI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9.0454026126135" table:style-name="ce9">
            <text:p>€ 9.259,05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76.125402612612" table:formula="of:=SUM([.D209:.J209])" table:style-name="ce9">
            <text:p>€ 82.676,1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PINICELLI</text:p>
          </table:table-cell>
          <table:table-cell office:value-type="string" table:style-name="ce2">
            <text:p>STEFAN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939.40375483485" table:style-name="ce9">
            <text:p>€ 14.939,4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8562.493754834853" table:formula="of:=SUM([.D210:.J210])" table:style-name="ce9">
            <text:p>€ 98.562,4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PINSANTI</text:p>
          </table:table-cell>
          <table:table-cell office:value-type="string" table:style-name="ce2">
            <text:p>PAOL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3.0353309371476" table:style-name="ce9">
            <text:p>€ 9.263,04</text:p>
          </table:table-cell>
          <table:table-cell office:value-type="currency" office:value="1708.05" table:style-name="ce9">
            <text:p>€ 1.708,05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67148.855330937149" table:formula="of:=SUM([.D211:.J211])" table:style-name="ce9">
            <text:p>€ 67.148,86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TELLA</text:p>
          </table:table-cell>
          <table:table-cell office:value-type="string" table:style-name="ce2">
            <text:p>GIUSEPP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744826985458" table:style-name="ce9">
            <text:p>€ 14.267,74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834826985447" table:formula="of:=SUM([.D212:.J212])" table:style-name="ce9">
            <text:p>€ 95.890,8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SUMMA</text:p>
          </table:table-cell>
          <table:table-cell office:value-type="string" table:style-name="ce2">
            <text:p>VALENTINA</text:p>
          </table:table-cell>
          <table:table-cell office:value-type="string" table:style-name="ce15">
            <text:p>EX CS/S3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5272" table:style-name="ce9">
            <text:p>€ 5.272,00</text:p>
          </table:table-cell>
          <table:table-cell office:value-type="currency" office:value="300" table:style-name="ce9">
            <text:p>€ 30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2519.19" table:style-name="ce9">
            <text:p>€ 2.519,19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76530.195187586214" table:formula="of:=SUM([.D213:.J213])" table:style-name="ce9">
            <text:p>€ 76.530,2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AMBURELLA</text:p>
          </table:table-cell>
          <table:table-cell office:value-type="string" table:style-name="ce2">
            <text:p>ALESSAND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6.974473537855" table:style-name="ce9">
            <text:p>€ 14.266,9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3.084473537863" table:formula="of:=SUM([.D214:.J214])" table:style-name="ce9">
            <text:p>€ 88.213,0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AMBURINI</text:p>
          </table:table-cell>
          <table:table-cell office:value-type="string" table:style-name="ce2">
            <text:p>FRANCESC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51.0655459635418" table:style-name="ce9">
            <text:p>€ 9.251,07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68.145545963547" table:formula="of:=SUM([.D215:.J215])" table:style-name="ce9">
            <text:p>€ 82.668,15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ARTAGLIA</text:p>
          </table:table-cell>
          <table:table-cell office:value-type="string" table:style-name="ce2">
            <text:p>LORIAN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6279.187698148926" table:style-name="ce9">
            <text:p>€ 16.279,1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9902.27769814893" table:formula="of:=SUM([.D216:.J216])" table:style-name="ce9">
            <text:p>€ 99.902,2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CHANGMENA BEFEUKA</text:p>
          </table:table-cell>
          <table:table-cell office:value-type="string" table:style-name="ce2">
            <text:p>ODIL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1871.75" table:style-name="ce9">
            <text:p>€ 1.871,75</text:p>
          </table:table-cell>
          <table:table-cell office:value-type="currency" office:value="0" table:style-name="ce9">
            <text:p>€ 0,00</text:p>
          </table:table-cell>
          <table:table-cell office:value-type="currency" office:value="14268.258395950526" table:style-name="ce9">
            <text:p>€ 14.268,26</text:p>
          </table:table-cell>
          <table:table-cell office:value-type="currency" office:value="13857.58" table:style-name="ce9">
            <text:p>€ 13.857,58</text:p>
          </table:table-cell>
          <table:table-cell office:value-type="currency" office:value="9162.2199999999993" table:style-name="ce9">
            <text:p>€ 9.162,22</text:p>
          </table:table-cell>
          <table:table-cell office:value-type="currency" office:value="98151.578395950521" table:formula="of:=SUM([.D217:.J217])" table:style-name="ce9">
            <text:p>€ 98.151,5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EDESCO</text:p>
          </table:table-cell>
          <table:table-cell office:value-type="string" table:style-name="ce2">
            <text:p>FLAV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0214.625180433053" table:formula="of:=SUM([.D218:.J218])" table:style-name="ce9">
            <text:p>€ 90.214,63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ITTONE</text:p>
          </table:table-cell>
          <table:table-cell office:value-type="string" table:style-name="ce2">
            <text:p>FRANCESC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353309371476" table:style-name="ce9">
            <text:p>€ 9.263,0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15330937144" table:formula="of:=SUM([.D219:.J219])" table:style-name="ce9">
            <text:p>€ 82.680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OMASSINI</text:p>
          </table:table-cell>
          <table:table-cell office:value-type="string" table:style-name="ce2">
            <text:p>LUC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220:.J220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OTEDA</text:p>
          </table:table-cell>
          <table:table-cell office:value-type="string" table:style-name="ce2">
            <text:p>DIA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6.100223423957" table:formula="of:=SUM([.D221:.J221])" table:style-name="ce9">
            <text:p>€ 82.686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RANCHINA</text:p>
          </table:table-cell>
          <table:table-cell office:value-type="string" table:style-name="ce2">
            <text:p>SALVATORE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7.488042502922" table:style-name="ce9">
            <text:p>€ 14.267,49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0.578042502922" table:formula="of:=SUM([.D222:.J222])" table:style-name="ce9">
            <text:p>€ 95.890,58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TRIBULATO</text:p>
          </table:table-cell>
          <table:table-cell office:value-type="string" table:style-name="ce2">
            <text:p>ELISABETT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12826.794327285821" table:style-name="ce9">
            <text:p>€ 12.826,79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6243.874327285826" table:formula="of:=SUM([.D223:.J223])" table:style-name="ce9">
            <text:p>€ 86.243,87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URSINO</text:p>
          </table:table-cell>
          <table:table-cell office:value-type="string" table:style-name="ce2">
            <text:p>MARIA GRAZ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07568582385" table:style-name="ce9">
            <text:p>€ 14.268,51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617568582384" table:formula="of:=SUM([.D224:.J224])" table:style-name="ce9">
            <text:p>€ 88.214,6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URSO</text:p>
          </table:table-cell>
          <table:table-cell office:value-type="string" table:style-name="ce2">
            <text:p>FILIPPO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0" table:style-name="ce9">
            <text:p>€ 0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79123.09" table:formula="of:=SUM([.D225:.J225])" table:style-name="ce9">
            <text:p>€ 79.123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ENTI</text:p>
          </table:table-cell>
          <table:table-cell office:value-type="string" table:style-name="ce2">
            <text:p>SAR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8.095187586223" table:formula="of:=SUM([.D226:.J226])" table:style-name="ce9">
            <text:p>€ 82.688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EO</text:p>
          </table:table-cell>
          <table:table-cell office:value-type="string" table:style-name="ce2">
            <text:p>LAUR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71.0151875862193" table:style-name="ce9">
            <text:p>€ 9.271,0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394.105187586218" table:formula="of:=SUM([.D227:.J227])" table:style-name="ce9">
            <text:p>€ 88.39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ERDENELLI</text:p>
          </table:table-cell>
          <table:table-cell office:value-type="string" table:style-name="ce2">
            <text:p>FRANCES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091611467986" table:formula="of:=SUM([.D228:.J228])" table:style-name="ce9">
            <text:p>€ 95.891,09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IOLA</text:p>
          </table:table-cell>
          <table:table-cell office:value-type="string" table:style-name="ce2">
            <text:p>ERMELIND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3.0353309371476" table:style-name="ce9">
            <text:p>€ 9.263,04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0.115330937144" table:formula="of:=SUM([.D229:.J229])" table:style-name="ce9">
            <text:p>€ 82.680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ITALI</text:p>
          </table:table-cell>
          <table:table-cell office:value-type="string" table:style-name="ce2">
            <text:p>FEDERIC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8214.11161146799" table:formula="of:=SUM([.D230:.J230])" table:style-name="ce9">
            <text:p>€ 88.214,1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VITOCOLONNA</text:p>
          </table:table-cell>
          <table:table-cell office:value-type="string" table:style-name="ce2">
            <text:p>MA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3992.826225681398" table:style-name="ce9">
            <text:p>€ 13.992,8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615.916225681387" table:formula="of:=SUM([.D231:.J231])" table:style-name="ce9">
            <text:p>€ 95.615,9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ZAMORI</text:p>
          </table:table-cell>
          <table:table-cell office:value-type="string" table:style-name="ce2">
            <text:p>CLAUDIA</text:p>
          </table:table-cell>
          <table:table-cell office:value-type="string" table:style-name="ce15">
            <text:p>EX AS/S1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8069.96" table:style-name="ce9">
            <text:p>€ 8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5206.731002872346" table:style-name="ce9">
            <text:p>€ 15.206,73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8829.821002872341" table:formula="of:=SUM([.D232:.J232])" table:style-name="ce9">
            <text:p>€ 98.829,8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ZAMPONI</text:p>
          </table:table-cell>
          <table:table-cell office:value-type="string" table:style-name="ce2">
            <text:p>SERE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1970.97" table:style-name="ce9">
            <text:p>€ 1.970,97</text:p>
          </table:table-cell>
          <table:table-cell office:value-type="currency" office:value="9269.0202234239514" table:style-name="ce9">
            <text:p>€ 9.269,02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2686.100223423957" table:formula="of:=SUM([.D233:.J233])" table:style-name="ce9">
            <text:p>€ 82.686,10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ZAPPALA'</text:p>
          </table:table-cell>
          <table:table-cell office:value-type="string" table:style-name="ce2">
            <text:p>CARMEL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515180433058" table:style-name="ce9">
            <text:p>€ 14.268,52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605180433049" table:formula="of:=SUM([.D234:.J234])" table:style-name="ce9">
            <text:p>€ 95.891,61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ZITO</text:p>
          </table:table-cell>
          <table:table-cell office:value-type="string" table:style-name="ce2">
            <text:p>SIMONA</text:p>
          </table:table-cell>
          <table:table-cell office:value-type="string" table:style-name="ce15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0" table:style-name="ce9">
            <text:p>€ 0,00</text:p>
          </table:table-cell>
          <table:table-cell office:value-type="currency" office:value="9269.0126115732783" table:style-name="ce9">
            <text:p>€ 9.269,01</text:p>
          </table:table-cell>
          <table:table-cell office:value-type="currency" office:value="5784.38" table:style-name="ce9">
            <text:p>€ 5.784,38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80715.122611573286" table:formula="of:=SUM([.D235:.J235])" table:style-name="ce9">
            <text:p>€ 80.715,12</text:p>
          </table:table-cell>
          <table:table-cell table:number-columns-repeated="16373"/>
        </table:table-row>
        <table:table-row table:style-name="ro5">
          <table:table-cell office:value-type="string" table:style-name="ce2">
            <text:p>ZOCCANO</text:p>
          </table:table-cell>
          <table:table-cell office:value-type="string" table:style-name="ce2">
            <text:p>VALERIA</text:p>
          </table:table-cell>
          <table:table-cell office:value-type="string" table:style-name="ce14">
            <text:p>EX BS/S2</text:p>
          </table:table-cell>
          <table:table-cell office:value-type="currency" office:value="50005.77" table:style-name="ce9">
            <text:p>€ 50.005,77</text:p>
          </table:table-cell>
          <table:table-cell office:value-type="currency" office:value="8986" table:style-name="ce9">
            <text:p>€ 8.986,00</text:p>
          </table:table-cell>
          <table:table-cell office:value-type="currency" office:value="6069.96" table:style-name="ce9">
            <text:p>€ 6.069,96</text:p>
          </table:table-cell>
          <table:table-cell office:value-type="currency" office:value="2500" table:style-name="ce9">
            <text:p>€ 2.500,00</text:p>
          </table:table-cell>
          <table:table-cell office:value-type="currency" office:value="14268.001611467991" table:style-name="ce9">
            <text:p>€ 14.268,00</text:p>
          </table:table-cell>
          <table:table-cell office:value-type="currency" office:value="13461.36" table:style-name="ce9">
            <text:p>€ 13.461,36</text:p>
          </table:table-cell>
          <table:table-cell office:value-type="currency" office:value="600" table:style-name="ce9">
            <text:p>€ 600,00</text:p>
          </table:table-cell>
          <table:table-cell office:value-type="currency" office:value="95891.091611467986" table:formula="of:=SUM([.D236:.J236])" table:style-name="ce9">
            <text:p>€ 95.891,09</text:p>
          </table:table-cell>
          <table:table-cell table:number-columns-repeated="16373"/>
        </table:table-row>
        <table:table-row table:number-rows-repeated="2" table:style-name="ro5">
          <table:table-cell table:number-columns-repeated="16384"/>
        </table:table-row>
        <table:table-row table:style-name="ro6">
          <table:table-cell office:value-type="string" table:number-columns-spanned="11" table:number-rows-spanned="1" table:style-name="ce19">
            <text:p>(**) L' importo comprende, ove spettanti,  indennità di specificità medica,  indennità di specificità sanitaria, gli assegni pers. riassorb./non riassorb., la r.i.a.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table:number-columns-repeated="10" table:style-name="ce10"/>
          <table:table-cell table:number-columns-repeated="16374" table:style-name="ce1"/>
        </table:table-row>
        <table:table-row table:style-name="ro5">
          <table:table-cell office:value-type="string" table:style-name="ce1">
            <text:p>(*) La retribuzione di risultato è quella corrisposta per l'anno 2023 (ultima corrisposta, riferita alle Funzioni ricoperte nell'anno 2023)</text:p>
          </table:table-cell>
          <table:table-cell table:number-columns-repeated="9" table:style-name="ce1"/>
          <table:table-cell table:style-name="ce12"/>
          <table:table-cell table:number-columns-repeated="16373"/>
        </table:table-row>
        <table:table-row table:style-name="ro5">
          <table:table-cell table:number-columns-repeated="10" table:style-name="ce1"/>
          <table:table-cell table:style-name="ce12"/>
          <table:table-cell table:number-columns-repeated="16373"/>
        </table:table-row>
        <table:table-row table:style-name="ro5">
          <table:table-cell table:number-columns-repeated="10" table:style-name="ce1"/>
          <table:table-cell table:style-name="ce11"/>
          <table:table-cell table:number-columns-repeated="16373"/>
        </table:table-row>
        <table:table-row table:number-rows-repeated="1048333" table:style-name="ro5">
          <table:table-cell table:number-columns-repeated="16384"/>
        </table:table-row>
        <table:named-expressions>
          <table:named-range table:name="Print_Area" table:cell-range-address="RETRIBUZIONI_SAN_2026.$A$3:RETRIBUZIONI_SAN_2026.$B$227" table:base-cell-address="RETRIBUZIONI_SAN_2026.$A$1"/>
          <table:named-range table:name="Print_Titles" table:cell-range-address="RETRIBUZIONI_SAN_2026.$A$3:RETRIBUZIONI_SAN_2026.$XFD$3" table:base-cell-address="RETRIBUZIONI_SAN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MS Sans Serif" svg:font-family="&quot;MS Sans Serif&quot;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>
      <number:currency-symbol>€</number:currency-symbol>
      <number:text> </number:text>
      <number:number number:decimal-places="2" number:min-integer-digits="1" number:grouping="true"/>
    </number:currency-style>
    <number:currency-style style:name="N38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">
      <number:number number:decimal-places="2" number:min-integer-digits="1" number:grouping="true"/>
      <number:text> </number:text>
      <number:currency-symbol>€</number:currency-symbol>
    </number:currency-style>
    <style:style style:name="_50_0_37__32_-_32_Accent1" style:display-name="20% - Accent1" style:family="table-cell" style:data-style-name="N0">
      <style:table-cell-properties fo:background-color="#CCCCFF"/>
      <style:text-properties fo:color="#000000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/>
    </style:style>
    <style:style style:name="_50_0_37__32_-_32_Colore_32_1_32_2" style:display-name="20% - Colore 1 2" style:family="table-cell" style:data-style-name="N0">
      <style:table-cell-properties fo:background-color="#CCCCFF"/>
      <style:text-properties fo:color="#000000"/>
    </style:style>
    <style:style style:name="_50_0_37__32_-_32_Colore_32_2_32_2" style:display-name="20% - Colore 2 2" style:family="table-cell" style:data-style-name="N0">
      <style:table-cell-properties fo:background-color="#FF99CC"/>
      <style:text-properties fo:color="#000000"/>
    </style:style>
    <style:style style:name="_50_0_37__32_-_32_Colore_32_3_32_2" style:display-name="20% - Colore 3 2" style:family="table-cell" style:data-style-name="N0">
      <style:table-cell-properties fo:background-color="#CCFFCC"/>
      <style:text-properties fo:color="#000000"/>
    </style:style>
    <style:style style:name="_50_0_37__32_-_32_Colore_32_4_32_2" style:display-name="20% - Colore 4 2" style:family="table-cell" style:data-style-name="N0">
      <style:table-cell-properties fo:background-color="#CC99FF"/>
      <style:text-properties fo:color="#000000"/>
    </style:style>
    <style:style style:name="_50_0_37__32_-_32_Colore_32_5_32_2" style:display-name="20% - Colore 5 2" style:family="table-cell" style:data-style-name="N0">
      <style:table-cell-properties fo:background-color="#CCFFFF"/>
      <style:text-properties fo:color="#000000"/>
    </style:style>
    <style:style style:name="_50_0_37__32_-_32_Colore_32_6_32_2" style:display-name="20% - Colore 6 2" style:family="table-cell" style:data-style-name="N0">
      <style:table-cell-properties fo:background-color="#FFCC99"/>
      <style:text-properties fo:color="#000000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/>
    </style:style>
    <style:style style:name="_52_0_37__32_-_32_Colore_32_1" style:display-name="40% - Colore 1" style:family="table-cell" style:data-style-name="N0">
      <style:table-cell-properties fo:background-color="#B8CCE4"/>
    </style:style>
    <style:style style:name="_52_0_37__32_-_32_Colore_32_1_32_2" style:display-name="40% - Colore 1 2" style:family="table-cell" style:data-style-name="N0">
      <style:table-cell-properties fo:background-color="#99CCFF"/>
      <style:text-properties fo:color="#000000"/>
    </style:style>
    <style:style style:name="_52_0_37__32_-_32_Colore_32_2_32_2" style:display-name="40% - Colore 2 2" style:family="table-cell" style:data-style-name="N0">
      <style:table-cell-properties fo:background-color="#FF8080"/>
      <style:text-properties fo:color="#000000"/>
    </style:style>
    <style:style style:name="_52_0_37__32_-_32_Colore_32_3_32_2" style:display-name="40% - Colore 3 2" style:family="table-cell" style:data-style-name="N0">
      <style:table-cell-properties fo:background-color="#00FF00"/>
      <style:text-properties fo:color="#000000"/>
    </style:style>
    <style:style style:name="_52_0_37__32_-_32_Colore_32_4_32_2" style:display-name="40% - Colore 4 2" style:family="table-cell" style:data-style-name="N0">
      <style:table-cell-properties fo:background-color="#CC99FF"/>
      <style:text-properties fo:color="#000000"/>
    </style:style>
    <style:style style:name="_52_0_37__32_-_32_Colore_32_5_32_2" style:display-name="40% - Colore 5 2" style:family="table-cell" style:data-style-name="N0">
      <style:table-cell-properties fo:background-color="#99CCFF"/>
      <style:text-properties fo:color="#000000"/>
    </style:style>
    <style:style style:name="_52_0_37__32_-_32_Colore_32_6_32_2" style:display-name="40% - Colore 6 2" style:family="table-cell" style:data-style-name="N0">
      <style:table-cell-properties fo:background-color="#FFCC00"/>
      <style:text-properties fo:color="#000000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/>
    </style:style>
    <style:style style:name="_54_0_37__32_-_32_Colore_32_1_32_2" style:display-name="60% - Colore 1 2" style:family="table-cell" style:data-style-name="N0">
      <style:table-cell-properties fo:background-color="#0066CC"/>
      <style:text-properties fo:color="#FFFFFF"/>
    </style:style>
    <style:style style:name="_54_0_37__32_-_32_Colore_32_2_32_2" style:display-name="60% - Colore 2 2" style:family="table-cell" style:data-style-name="N0">
      <style:table-cell-properties fo:background-color="#FF8080"/>
      <style:text-properties fo:color="#FFFFFF"/>
    </style:style>
    <style:style style:name="_54_0_37__32_-_32_Colore_32_3_32_2" style:display-name="60% - Colore 3 2" style:family="table-cell" style:data-style-name="N0">
      <style:table-cell-properties fo:background-color="#00FF00"/>
      <style:text-properties fo:color="#FFFFFF"/>
    </style:style>
    <style:style style:name="_54_0_37__32_-_32_Colore_32_4_32_2" style:display-name="60% - Colore 4 2" style:family="table-cell" style:data-style-name="N0">
      <style:table-cell-properties fo:background-color="#800080"/>
      <style:text-properties fo:color="#FFFFFF"/>
    </style:style>
    <style:style style:name="_54_0_37__32_-_32_Colore_32_5_32_2" style:display-name="60% - Colore 5 2" style:family="table-cell" style:data-style-name="N0">
      <style:table-cell-properties fo:background-color="#33CCCC"/>
      <style:text-properties fo:color="#FFFFFF"/>
    </style:style>
    <style:style style:name="_54_0_37__32_-_32_Colore_32_6_32_2" style:display-name="60% - Colore 6 2" style:family="table-cell" style:data-style-name="N0">
      <style:table-cell-properties fo:background-color="#FF9900"/>
      <style:text-properties fo:color="#FFFFFF"/>
    </style:style>
    <style:style style:name="Accent1" style:family="table-cell" style:data-style-name="N0">
      <style:table-cell-properties fo:background-color="#333399"/>
      <style:text-properties fo:color="#FFFFFF"/>
    </style:style>
    <style:style style:name="Accent2" style:family="table-cell" style:data-style-name="N0">
      <style:table-cell-properties fo:background-color="#FF0000"/>
      <style:text-properties fo:color="#FFFFFF"/>
    </style:style>
    <style:style style:name="Accent3" style:family="table-cell" style:data-style-name="N0">
      <style:table-cell-properties fo:background-color="#339966"/>
      <style:text-properties fo:color="#FFFFFF"/>
    </style:style>
    <style:style style:name="Accent4" style:family="table-cell" style:data-style-name="N0">
      <style:table-cell-properties fo:background-color="#800080"/>
      <style:text-properties fo:color="#FFFFFF"/>
    </style:style>
    <style:style style:name="Accent5" style:family="table-cell" style:data-style-name="N0">
      <style:table-cell-properties fo:background-color="#33CCCC"/>
      <style:text-properties fo:color="#FFFFFF"/>
    </style:style>
    <style:style style:name="Accent6" style:family="table-cell" style:data-style-name="N0">
      <style:table-cell-properties fo:background-color="#FF6600"/>
      <style:text-properties fo:color="#FFFFFF"/>
    </style:style>
    <style:style style:name="Bad" style:family="table-cell" style:data-style-name="N0">
      <style:table-cell-properties fo:background-color="#FF99CC"/>
      <style:text-properties fo:color="#800080"/>
    </style:style>
    <style:style style:name="Calcolo_32_2" style:display-name="Calcolo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Calculation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Cella_32_collegata_32_2" style:display-name="Cella collegata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Cella_32_da_32_controllare_32_2" style:display-name="Cella da controllare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Collegamento_32_ipertestuale_32_2" style:display-name="Collegamento ipertestuale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olore_32_1_32_2" style:display-name="Colore 1 2" style:family="table-cell" style:data-style-name="N0">
      <style:table-cell-properties fo:background-color="#333399"/>
      <style:text-properties fo:color="#FFFFFF"/>
    </style:style>
    <style:style style:name="Colore_32_2_32_2" style:display-name="Colore 2 2" style:family="table-cell" style:data-style-name="N0">
      <style:table-cell-properties fo:background-color="#FF0000"/>
      <style:text-properties fo:color="#FFFFFF"/>
    </style:style>
    <style:style style:name="Colore_32_3_32_2" style:display-name="Colore 3 2" style:family="table-cell" style:data-style-name="N0">
      <style:table-cell-properties fo:background-color="#339966"/>
      <style:text-properties fo:color="#FFFFFF"/>
    </style:style>
    <style:style style:name="Colore_32_4_32_2" style:display-name="Colore 4 2" style:family="table-cell" style:data-style-name="N0">
      <style:table-cell-properties fo:background-color="#800080"/>
      <style:text-properties fo:color="#FFFFFF"/>
    </style:style>
    <style:style style:name="Colore_32_5_32_2" style:display-name="Colore 5 2" style:family="table-cell" style:data-style-name="N0">
      <style:table-cell-properties fo:background-color="#33CCCC"/>
      <style:text-properties fo:color="#FFFFFF"/>
    </style:style>
    <style:style style:name="Colore_32_6_32_2" style:display-name="Colore 6 2" style:family="table-cell" style:data-style-name="N0">
      <style:table-cell-properties fo:background-color="#FF6600"/>
      <style:text-properties fo:color="#FFFFFF"/>
    </style:style>
    <style:style style:name="Euro" style:family="table-cell" style:data-style-name="N38"/>
    <style:style style:name="Euro_32_2" style:display-name="Euro 2" style:family="table-cell" style:data-style-name="N38"/>
    <style:style style:name="Euro_32_2_32_2" style:display-name="Euro 2 2" style:family="table-cell" style:data-style-name="N38"/>
    <style:style style:name="Euro_32_3" style:display-name="Euro 3" style:family="table-cell" style:data-style-name="N38"/>
    <style:style style:name="Euro_32_4" style:display-name="Euro 4" style:family="table-cell" style:data-style-name="N38"/>
    <style:style style:name="Euro_AIFA" style:family="table-cell" style:data-style-name="N36"/>
    <style:style style:name="Explanatory_32_Text" style:display-name="Explanatory Text" style:family="table-cell" style:data-style-name="N0"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fo:font-weight="bold" style:font-weight-asian="bold" style:font-weight-complex="bold"/>
    </style:style>
    <style:style style:name="Input_32_2" style:display-name="Input 2" style:family="table-cell" style:data-style-name="N0">
      <style:table-cell-properties fo:border="thin solid #808080" fo:background-color="#FFCC99"/>
      <style:text-properties fo:color="#333399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Migliaia_32__91_0_93__32_2" style:display-name="Migliaia [0] 2" style:family="table-cell" style:data-style-name="N33"/>
    <style:style style:name="Migliaia_32_10" style:display-name="Migliaia 10" style:family="table-cell" style:data-style-name="N35"/>
    <style:style style:name="Migliaia_32_11" style:display-name="Migliaia 11" style:family="table-cell" style:data-style-name="N35"/>
    <style:style style:name="Migliaia_32_2" style:display-name="Migliaia 2" style:family="table-cell" style:data-style-name="N35"/>
    <style:style style:name="Migliaia_32_3" style:display-name="Migliaia 3" style:family="table-cell" style:data-style-name="N35"/>
    <style:style style:name="Migliaia_32_4" style:display-name="Migliaia 4" style:family="table-cell" style:data-style-name="N35"/>
    <style:style style:name="Migliaia_32_5" style:display-name="Migliaia 5" style:family="table-cell" style:data-style-name="N35"/>
    <style:style style:name="Migliaia_32_6" style:display-name="Migliaia 6" style:family="table-cell" style:data-style-name="N35"/>
    <style:style style:name="Migliaia_32_7" style:display-name="Migliaia 7" style:family="table-cell" style:data-style-name="N35"/>
    <style:style style:name="Migliaia_32_8" style:display-name="Migliaia 8" style:family="table-cell" style:data-style-name="N35"/>
    <style:style style:name="Migliaia_32_9" style:display-name="Migliaia 9" style:family="table-cell" style:data-style-name="N35"/>
    <style:style style:name="Neutral" style:family="table-cell" style:data-style-name="N0">
      <style:table-cell-properties fo:background-color="#FFFF99"/>
      <style:text-properties fo:color="#993300"/>
    </style:style>
    <style:style style:name="Neutrale_32_2" style:display-name="Neutrale 2" style:family="table-cell" style:data-style-name="N0">
      <style:table-cell-properties fo:background-color="#FFFF99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4_32_2" style:display-name="Normale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_32_2" style:display-name="Nota 2" style:family="table-cell" style:data-style-name="N0">
      <style:table-cell-properties fo:border="thin solid #C0C0C0" fo:background-color="#FFFFCC"/>
    </style:style>
    <style:style style:name="Note" style:family="table-cell" style:data-style-name="N0">
      <style:table-cell-properties fo:border="thin solid #C0C0C0" fo:background-color="#FFFFCC"/>
    </style:style>
    <style:style style:name="Output_32_2" style:display-name="Output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Percentuale_32_2" style:display-name="Percentuale 2" style:family="table-cell" style:data-style-name="N13"/>
    <style:style style:name="Percentuale_32_2_32_2" style:display-name="Percentuale 2 2" style:family="table-cell" style:data-style-name="N13"/>
    <style:style style:name="Percentuale_32_3" style:display-name="Percentuale 3" style:family="table-cell" style:data-style-name="N13"/>
    <style:style style:name="Percentuale_32_3_32_2" style:display-name="Percentuale 3 2" style:family="table-cell" style:data-style-name="N13"/>
    <style:style style:name="Percentuale_32_4" style:display-name="Percentuale 4" style:family="table-cell" style:data-style-name="N13"/>
    <style:style style:name="Testo_32_avviso_32_2" style:display-name="Testo avviso 2" style:family="table-cell" style:data-style-name="N0">
      <style:text-properties fo:color="#FF0000"/>
    </style:style>
    <style:style style:name="Testo_32_descrittivo_32_2" style:display-name="Testo descrittivo 2" style:family="table-cell" style:data-style-name="N0">
      <style:text-properties fo:color="#808080" fo:font-style="italic" style:font-style-asian="italic" style:font-style-complex="italic"/>
    </style:style>
    <style:style style:name="Title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itolo_32_1_32_2" style:display-name="Titolo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Titolo_32_2_32_2" style:display-name="Titolo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Titolo_32_3_32_2" style:display-name="Titolo 3 2" style:family="table-cell" style:data-style-name="N0">
      <style:table-cell-properties fo:border-top="none" fo:border-bottom="2pt solid #0066CC" fo:border-left="none" fo:border-right="none"/>
      <style:text-properties fo:color="#003366" fo:font-weight="bold" style:font-weight-asian="bold" style:font-weight-complex="bold"/>
    </style:style>
    <style:style style:name="Titolo_32_4_32_2" style:display-name="Titolo 4 2" style:family="table-cell" style:data-style-name="N0">
      <style:text-properties fo:color="#003366" fo:font-weight="bold" style:font-weight-asian="bold" style:font-weight-complex="bold"/>
    </style:style>
    <style:style style:name="Titolo_32_5" style:display-name="Tito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Totale_32_2" style:display-name="Totale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Valore_32_non_32_valido_32_2" style:display-name="Valore non valido 2" style:family="table-cell" style:data-style-name="N0">
      <style:table-cell-properties fo:background-color="#FF99CC"/>
      <style:text-properties fo:color="#800080"/>
    </style:style>
    <style:style style:name="Valore_32_valido_32_2" style:display-name="Valore valido 2" style:family="table-cell" style:data-style-name="N0">
      <style:table-cell-properties fo:background-color="#CCFFCC"/>
      <style:text-properties fo:color="#008000"/>
    </style:style>
    <style:style style:name="Valuta_32_2" style:display-name="Valuta 2" style:family="table-cell" style:data-style-name="N36"/>
    <style:style style:name="Warning_32_Text" style:display-name="Warning Text" style:family="table-cell" style:data-style-name="N0">
      <style:text-properties fo:color="#FF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15748031496063in" fo:margin-bottom="0.196850393700787in" fo:margin-left="0.15748031496063in" fo:margin-right="0.15748031496063in" style:print-orientation="portrait" style:print-page-order="ttb" style:first-page-number="continue" style:scale-to="100%" style:table-centering="vertical" style:print="objects charts drawings"/>
      <style:header-style>
        <style:header-footer-properties fo:min-height="0.0393700787401575in" fo:margin-left="0.15748031496063in" fo:margin-right="0.15748031496063in" fo:margin-bottom="0in"/>
      </style:header-style>
      <style:footer-style>
        <style:header-footer-properties fo:min-height="0.078740157480315in" fo:margin-left="0.15748031496063in" fo:margin-right="0.1574803149606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IFA</meta:initial-creator>
    <dc:creator>De Pace Nicola</dc:creator>
    <meta:creation-date>2014-03-26T08:48:09Z</meta:creation-date>
    <dc:date>2026-05-25T12:44:30Z</dc:date>
    <meta:print-date>2024-04-10T14:01:14Z</meta:print-date>
    <meta:editing-duration>PT0S</meta:editing-duration>
  </office:meta>
</office:document-meta>
</file>