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7" style:family="table-cell" style:parent-style-name="Migliaia" style:data-style-name="N35">
      <style:table-cell-properties fo:border="thin solid #000000"/>
      <style:text-properties fo:font-size="12pt" style:font-size-asian="12pt" style:font-size-complex="12pt"/>
    </style:style>
    <style:style style:name="co1" style:family="table-column">
      <style:table-column-properties fo:break-before="auto" style:column-width="5.953125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2">
            <text:p>Anno 2025</text:p>
          </table:table-cell>
          <table:covered-table-cell/>
          <table:table-cell table:number-columns-repeated="16382"/>
        </table:table-row>
        <table:table-row table:style-name="ro2">
          <table:table-cell office:value-type="string" table:style-name="ce4">
            <text:p>Dirigenti II fascia</text:p>
          </table:table-cell>
          <table:table-cell office:value-type="string" table:style-name="ce5">
            <text:p>Rimborso spese missioni liquidate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CANTELMO CARLA</text:p>
          </table:table-cell>
          <table:table-cell office:value-type="float" office:value="225.93" table:style-name="ce7">
            <text:p><text:s/>225,93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COSTA ENRICO</text:p>
          </table:table-cell>
          <table:table-cell office:value-type="float" office:value="4833.1900000000005" table:style-name="ce7">
            <text:p><text:s/>4.833,19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DEL VECCHIO ANGELA</text:p>
          </table:table-cell>
          <table:table-cell office:value-type="float" office:value="679.49" table:style-name="ce7">
            <text:p><text:s/>679,49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DI GIORGIO DOMENICO</text:p>
          </table:table-cell>
          <table:table-cell office:value-type="float" office:value="447.87" table:style-name="ce7">
            <text:p><text:s/>447,87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FOGGI PAOLO</text:p>
          </table:table-cell>
          <table:table-cell office:value-type="float" office:value="85.5" table:style-name="ce7">
            <text:p><text:s/>85,50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FRANCESCHIN MARCO</text:p>
          </table:table-cell>
          <table:table-cell office:value-type="float" office:value="1074.03" table:style-name="ce7">
            <text:p><text:s/>1.074,03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GALLICCIA FABRIZIO</text:p>
          </table:table-cell>
          <table:table-cell office:value-type="float" office:value="68" table:style-name="ce7">
            <text:p><text:s/>68,00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MAGRELLI ARMANDO</text:p>
          </table:table-cell>
          <table:table-cell office:value-type="float" office:value="68.960000000000008" table:style-name="ce7">
            <text:p><text:s/>68,96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MAIO ADELISA</text:p>
          </table:table-cell>
          <table:table-cell office:value-type="float" office:value="146.4" table:style-name="ce7">
            <text:p><text:s/>146,40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PETRAGLIA SANDRA</text:p>
          </table:table-cell>
          <table:table-cell office:value-type="float" office:value="323.51" table:style-name="ce7">
            <text:p><text:s/>323,51<text:s/>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STOPPA LUISA</text:p>
          </table:table-cell>
          <table:table-cell office:value-type="float" office:value="45.6" table:style-name="ce7">
            <text:p><text:s/>45,60<text:s/></text:p>
          </table:table-cell>
          <table:table-cell table:number-columns-repeated="16382"/>
        </table:table-row>
        <table:table-row table:number-rows-repeated="104856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Migliaia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Di Balsamo Guglielmo</meta:initial-creator>
    <dc:creator>La Rosa Claudio</dc:creator>
    <meta:creation-date>2026-06-16T12:03:00Z</meta:creation-date>
    <dc:date>2026-06-16T12:39:40Z</dc:date>
  </office:meta>
</office:document-meta>
</file>