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0">
      <style:text-properties fo:color="#000000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ext-properties fo:color="#000000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/>
    </style:style>
    <style:style style:name="ce6" style:family="table-cell" style:parent-style-name="Default" style:data-style-name="N0">
      <style:text-properties fo:color="#000000" style:font-name="Aptos Narrow" style:font-name-asian="Aptos Narrow" style:font-name-complex="Aptos Narrow"/>
    </style:style>
    <style:style style:name="ce7" style:family="table-cell" style:parent-style-name="Default" style:data-style-name="N0">
      <style:table-cell-properties fo:border-top="thin solid #8EA9DB" fo:border-bottom="thin solid #8EA9DB" fo:border-left="thin solid #8EA9DB" fo:border-right="none" style:vertical-align="middle" fo:background-color="#4472C4" style:repeat-content="false"/>
      <style:paragraph-properties fo:text-align="center"/>
      <style:text-properties fo:color="#FFFFFF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8EA9DB" fo:border-bottom="thin solid #8EA9DB" fo:border-left="none" fo:border-right="none" style:vertical-align="middle" fo:background-color="#4472C4" style:repeat-content="false"/>
      <style:paragraph-properties fo:text-align="center"/>
      <style:text-properties fo:color="#FFFFFF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8EA9DB" fo:border-bottom="thin solid #8EA9DB" fo:border-left="none" fo:border-right="none" style:vertical-align="middle" fo:wrap-option="wrap" fo:background-color="#4472C4" style:repeat-content="false"/>
      <style:paragraph-properties fo:text-align="center"/>
      <style:text-properties fo:color="#FFFFFF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8EA9DB" fo:border-bottom="thin solid #8EA9DB" fo:border-left="none" fo:border-right="thin solid #8EA9DB" style:vertical-align="middle" fo:wrap-option="wrap" fo:background-color="#4472C4" style:repeat-content="false"/>
      <style:paragraph-properties fo:text-align="center"/>
      <style:text-properties fo:color="#FFFFFF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8EA9DB" fo:border-bottom="thin solid #8EA9DB" fo:border-left="thin solid #8EA9DB" fo:border-right="none" fo:background-color="#D9E1F2"/>
      <style:text-properties fo:color="#000000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8EA9DB" fo:border-bottom="thin solid #8EA9DB" fo:border-left="none" fo:border-right="none" style:vertical-align="automatic" fo:background-color="#D9E1F2" style:repeat-content="false"/>
      <style:paragraph-properties fo:text-align="center"/>
      <style:text-properties fo:color="#000000" fo:font-style="italic" style:font-style-asian="italic" style:font-style-complex="italic"/>
    </style:style>
    <style:style style:name="ce13" style:family="table-cell" style:parent-style-name="Default" style:data-style-name="N36">
      <style:table-cell-properties fo:border-top="thin solid #8EA9DB" fo:border-bottom="thin solid #8EA9DB" fo:border-left="none" fo:border-right="none" style:vertical-align="automatic" fo:background-color="#D9E1F2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36">
      <style:table-cell-properties fo:border-top="thin solid #8EA9DB" fo:border-bottom="thin solid #8EA9DB" fo:border-left="none" fo:border-right="thin solid #8EA9DB" style:vertical-align="automatic" fo:background-color="#D9E1F2" style:repeat-content="false"/>
      <style:paragraph-properties fo:text-align="center"/>
      <style:text-properties fo:color="#000000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8EA9DB" fo:border-bottom="thin solid #8EA9DB" fo:border-left="thin solid #8EA9DB" fo:border-right="none"/>
      <style:text-properties fo:color="#000000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8EA9DB" fo:border-bottom="thin solid #8EA9DB" fo:border-left="none" fo:border-right="none" style:vertical-align="automatic" style:repeat-content="false"/>
      <style:paragraph-properties fo:text-align="center"/>
      <style:text-properties fo:color="#000000" fo:font-style="italic" style:font-style-asian="italic" style:font-style-complex="italic"/>
    </style:style>
    <style:style style:name="ce17" style:family="table-cell" style:parent-style-name="Default" style:data-style-name="N36">
      <style:table-cell-properties fo:border-top="thin solid #8EA9DB" fo:border-bottom="thin solid #8EA9DB" fo:border-left="none" fo:border-right="none" style:vertical-align="automatic" style:repeat-content="false"/>
      <style:paragraph-properties fo:text-align="center"/>
      <style:text-properties fo:color="#000000"/>
    </style:style>
    <style:style style:name="ce18" style:family="table-cell" style:parent-style-name="Default" style:data-style-name="N36">
      <style:table-cell-properties fo:border-top="thin solid #8EA9DB" fo:border-bottom="thin solid #8EA9DB" fo:border-left="none" fo:border-right="thin solid #8EA9DB" style:vertical-align="automatic" style:repeat-content="false"/>
      <style:paragraph-properties fo:text-align="center"/>
      <style:text-properties fo:color="#000000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thin solid #8EA9DB" fo:border-bottom="thin solid #8EA9DB" fo:border-left="none" fo:border-right="none" style:vertical-align="automatic" fo:background-color="#D9E1F2" style:repeat-content="false"/>
      <style:paragraph-properties fo:text-align="center"/>
      <style:text-properties fo:color="#000000" fo:font-style="italic" style:font-style-asian="italic" style:font-style-complex="italic"/>
    </style:style>
    <style:style style:name="ce20" style:family="table-cell" style:parent-style-name="Default" style:data-style-name="N36">
      <style:table-cell-properties fo:border-top="thin solid #8EA9DB" fo:border-bottom="thin solid #8EA9DB" fo:border-left="none" fo:border-right="none" style:vertical-align="automatic" fo:background-color="#D9E1F2" style:repeat-content="false"/>
      <style:paragraph-properties fo:text-align="center"/>
      <style:text-properties fo:color="#000000"/>
    </style:style>
    <style:style style:name="ce21" style:family="table-cell" style:parent-style-name="Default" style:data-style-name="N36">
      <style:table-cell-properties fo:border-top="thin solid #8EA9DB" fo:border-bottom="thin solid #8EA9DB" fo:border-left="none" fo:border-right="thin solid #8EA9DB" style:vertical-align="automatic" fo:background-color="#D9E1F2" style:repeat-content="false"/>
      <style:paragraph-properties fo:text-align="center"/>
      <style:text-properties fo:color="#000000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8EA9DB" fo:border-bottom="thin solid #8EA9DB" fo:border-left="thin solid #8EA9DB" fo:border-right="none" fo:background-color="#D9E1F2"/>
      <style:text-properties fo:color="#000000" fo:font-weight="bold" style:font-weight-asian="bold" style:font-weight-complex="bold"/>
    </style:style>
    <style:style style:name="co1" style:family="table-column">
      <style:table-column-properties fo:break-before="auto" style:column-width="5.29166666666667cm"/>
    </style:style>
    <style:style style:name="co2" style:family="table-column">
      <style:table-column-properties fo:break-before="auto" style:column-width="2.89983333333333cm"/>
    </style:style>
    <style:style style:name="co3" style:family="table-column">
      <style:table-column-properties fo:break-before="auto" style:column-width="4.14866666666667cm"/>
    </style:style>
    <style:style style:name="co4" style:family="table-column">
      <style:table-column-properties fo:break-before="auto" style:column-width="3.6195cm"/>
    </style:style>
    <style:style style:name="co5" style:family="table-column">
      <style:table-column-properties fo:break-before="auto" style:column-width="2.8575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.6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style-name="ce3">
            <text:p>Periodo di rifermento 23/02/2024 - 31/12/2024</text:p>
          </table:table-cell>
          <table:table-cell table:style-name="ce4"/>
          <table:table-cell table:style-name="ce5"/>
          <table:table-cell table:number-columns-repeated="3" table:style-name="ce6"/>
          <table:table-cell table:number-columns-repeated="16378"/>
        </table:table-row>
        <table:table-row table:style-name="ro2">
          <table:table-cell table:style-name="ce7"/>
          <table:table-cell office:value-type="string" table:style-name="ce8">
            <text:p>CARICA</text:p>
          </table:table-cell>
          <table:table-cell office:value-type="string" table:style-name="ce9">
            <text:p>TRASPORTO</text:p>
          </table:table-cell>
          <table:table-cell office:value-type="string" table:style-name="ce9">
            <text:p>ALLOGGIO</text:p>
          </table:table-cell>
          <table:table-cell office:value-type="string" table:style-name="ce9">
            <text:p>VITTO</text:p>
          </table:table-cell>
          <table:table-cell office:value-type="string" table:style-name="ce10">
            <text:p>TOTALE</text:p>
          </table:table-cell>
          <table:table-cell table:number-columns-repeated="16378"/>
        </table:table-row>
        <table:table-row table:style-name="ro2">
          <table:table-cell office:value-type="string" table:style-name="ce11">
            <text:p>Robert G.NISTICO'</text:p>
          </table:table-cell>
          <table:table-cell office:value-type="string" table:style-name="ce12">
            <text:p>PRESIDENTE</text:p>
          </table:table-cell>
          <table:table-cell office:value-type="currency" office:value="3807.02" table:style-name="ce13">
            <text:p>€ 3.807,02</text:p>
          </table:table-cell>
          <table:table-cell office:value-type="currency" office:value="2410.3200000000002" table:style-name="ce13">
            <text:p>€ 2.410,32</text:p>
          </table:table-cell>
          <table:table-cell office:value-type="currency" office:value="805.48" table:style-name="ce13">
            <text:p>€ 805,48</text:p>
          </table:table-cell>
          <table:table-cell office:value-type="currency" office:value="7022.82" table:formula="of:=SUM([.C3:.E3])" table:style-name="ce14">
            <text:p>€ 7.022,82</text:p>
          </table:table-cell>
          <table:table-cell table:number-columns-repeated="16378"/>
        </table:table-row>
        <table:table-row table:style-name="ro2">
          <table:table-cell office:value-type="string" table:style-name="ce15">
            <text:p>Francesco FERA</text:p>
          </table:table-cell>
          <table:table-cell office:value-type="string" table:style-name="ce16">
            <text:p>CONSIGLIERE</text:p>
          </table:table-cell>
          <table:table-cell office:value-type="currency" office:value="5896.64" table:style-name="ce17">
            <text:p>€ 5.896,64</text:p>
          </table:table-cell>
          <table:table-cell office:value-type="currency" office:value="2164.9899999999998" table:style-name="ce17">
            <text:p>€ 2.164,99</text:p>
          </table:table-cell>
          <table:table-cell office:value-type="currency" office:value="224.73" table:style-name="ce17">
            <text:p>€ 224,73</text:p>
          </table:table-cell>
          <table:table-cell office:value-type="currency" office:value="8286.36" table:formula="of:=SUM([.C4:.E4])" table:style-name="ce18">
            <text:p>€ 8.286,36</text:p>
          </table:table-cell>
          <table:table-cell table:number-columns-repeated="16378"/>
        </table:table-row>
        <table:table-row table:style-name="ro2">
          <table:table-cell office:value-type="string" table:style-name="ce22">
            <text:p>Angelo GRATAROLA</text:p>
          </table:table-cell>
          <table:table-cell office:value-type="string" table:style-name="ce12">
            <text:p>CONSIGLIERE</text:p>
          </table:table-cell>
          <table:table-cell office:value-type="currency" office:value="1746.2" table:style-name="ce13">
            <text:p>€ 1.746,20</text:p>
          </table:table-cell>
          <table:table-cell office:value-type="currency" office:value="400" table:style-name="ce13">
            <text:p>€ 400,00</text:p>
          </table:table-cell>
          <table:table-cell office:value-type="currency" office:value="51.3" table:style-name="ce13">
            <text:p>€ 51,30</text:p>
          </table:table-cell>
          <table:table-cell office:value-type="currency" office:value="2197.5" table:formula="of:=SUM([.C5:.E5])" table:style-name="ce14">
            <text:p>€ 2.197,50</text:p>
          </table:table-cell>
          <table:table-cell table:number-columns-repeated="16378"/>
        </table:table-row>
        <table:table-row table:style-name="ro2">
          <table:table-cell office:value-type="string" table:style-name="ce15">
            <text:p>Vito MONTANARO</text:p>
          </table:table-cell>
          <table:table-cell office:value-type="string" table:style-name="ce16">
            <text:p>CONSIGLIERE</text:p>
          </table:table-cell>
          <table:table-cell office:value-type="currency" office:value="5037.7" table:style-name="ce17">
            <text:p>€ 5.037,70</text:p>
          </table:table-cell>
          <table:table-cell office:value-type="currency" office:value="970" table:style-name="ce17">
            <text:p>€ 970,00</text:p>
          </table:table-cell>
          <table:table-cell office:value-type="currency" office:value="36.450000000000003" table:style-name="ce17">
            <text:p>€ 36,45</text:p>
          </table:table-cell>
          <table:table-cell office:value-type="currency" office:value="6044.15" table:formula="of:=SUM([.C6:.E6])" table:style-name="ce18">
            <text:p>€ 6.044,15</text:p>
          </table:table-cell>
          <table:table-cell table:number-columns-repeated="16378"/>
        </table:table-row>
        <table:table-row table:style-name="ro2">
          <table:table-cell office:value-type="string" table:style-name="ce22">
            <text:p>Emanuele MONTI</text:p>
          </table:table-cell>
          <table:table-cell office:value-type="string" table:style-name="ce19">
            <text:p>CONSIGLIERE</text:p>
          </table:table-cell>
          <table:table-cell office:value-type="currency" office:value="1666" table:style-name="ce20">
            <text:p>€ 1.666,00</text:p>
          </table:table-cell>
          <table:table-cell office:value-type="currency" office:value="2110" table:style-name="ce20">
            <text:p>€ 2.110,00</text:p>
          </table:table-cell>
          <table:table-cell office:value-type="currency" office:value="140.32" table:style-name="ce20">
            <text:p>€ 140,32</text:p>
          </table:table-cell>
          <table:table-cell office:value-type="currency" office:value="3916.32" table:formula="of:=SUM([.C7:.E7])" table:style-name="ce21">
            <text:p>€ 3.916,32</text:p>
          </table:table-cell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3">
            <text:p>Periodo di rifermento 01/01/2025 - 31/12/2025</text:p>
          </table:table-cell>
          <table:table-cell table:style-name="ce4"/>
          <table:table-cell table:style-name="ce5"/>
          <table:table-cell table:number-columns-repeated="3" table:style-name="ce6"/>
          <table:table-cell table:number-columns-repeated="16378"/>
        </table:table-row>
        <table:table-row table:style-name="ro2">
          <table:table-cell table:style-name="ce7"/>
          <table:table-cell office:value-type="string" table:style-name="ce8">
            <text:p>CARICA</text:p>
          </table:table-cell>
          <table:table-cell office:value-type="string" table:style-name="ce9">
            <text:p>TRASPORTO</text:p>
          </table:table-cell>
          <table:table-cell office:value-type="string" table:style-name="ce9">
            <text:p>ALLOGGIO</text:p>
          </table:table-cell>
          <table:table-cell office:value-type="string" table:style-name="ce9">
            <text:p>VITTO</text:p>
          </table:table-cell>
          <table:table-cell office:value-type="string" table:style-name="ce10">
            <text:p>TOTALE</text:p>
          </table:table-cell>
          <table:table-cell table:number-columns-repeated="16378"/>
        </table:table-row>
        <table:table-row table:style-name="ro2">
          <table:table-cell office:value-type="string" table:style-name="ce11">
            <text:p>Robert G.NISTICO'</text:p>
          </table:table-cell>
          <table:table-cell office:value-type="string" table:style-name="ce12">
            <text:p>PRESIDENTE</text:p>
          </table:table-cell>
          <table:table-cell office:value-type="currency" office:value="4415" table:formula="of:=8222.02-[.C3]" table:style-name="ce13">
            <text:p>€ 4.415,00</text:p>
          </table:table-cell>
          <table:table-cell office:value-type="currency" office:value="2978.4199999999996" table:formula="of:=5388.74-[.D3]" table:style-name="ce13">
            <text:p>€ 2.978,42</text:p>
          </table:table-cell>
          <table:table-cell office:value-type="currency" office:value="837.47" table:formula="of:=1642.95-[.E3]" table:style-name="ce13">
            <text:p>€ 837,47</text:p>
          </table:table-cell>
          <table:table-cell office:value-type="currency" office:value="8230.89" table:formula="of:=SUM([.C11:.E11])" table:style-name="ce14">
            <text:p>€ 8.230,89</text:p>
          </table:table-cell>
          <table:table-cell table:number-columns-repeated="16378"/>
        </table:table-row>
        <table:table-row table:style-name="ro2">
          <table:table-cell office:value-type="string" table:style-name="ce15">
            <text:p>Francesco FERA</text:p>
          </table:table-cell>
          <table:table-cell office:value-type="string" table:style-name="ce16">
            <text:p>CONSIGLIERE</text:p>
          </table:table-cell>
          <table:table-cell office:value-type="currency" office:value="5536.95" table:formula="of:=11433.59-[.C4]" table:style-name="ce17">
            <text:p>€ 5.536,95</text:p>
          </table:table-cell>
          <table:table-cell office:value-type="currency" office:value="2083.4000000000005" table:formula="of:=4248.39-[.D4]" table:style-name="ce17">
            <text:p>€ 2.083,40</text:p>
          </table:table-cell>
          <table:table-cell office:value-type="currency" office:value="393.69999999999993" table:formula="of:=618.43-[.E4]" table:style-name="ce17">
            <text:p>€ 393,70</text:p>
          </table:table-cell>
          <table:table-cell office:value-type="currency" office:value="8014.05" table:formula="of:=SUM([.C12:.E12])" table:style-name="ce18">
            <text:p>€ 8.014,05</text:p>
          </table:table-cell>
          <table:table-cell table:number-columns-repeated="16378"/>
        </table:table-row>
        <table:table-row table:style-name="ro2">
          <table:table-cell office:value-type="string" table:style-name="ce22">
            <text:p>Angelo GRATAROLA</text:p>
          </table:table-cell>
          <table:table-cell office:value-type="string" table:style-name="ce12">
            <text:p>CONSIGLIERE</text:p>
          </table:table-cell>
          <table:table-cell office:value-type="currency" office:value="1154.3399999999999" table:formula="of:=2900.54-[.C5]" table:style-name="ce13">
            <text:p>€ 1.154,34</text:p>
          </table:table-cell>
          <table:table-cell office:value-type="currency" office:value="1719" table:formula="of:=2119-[.D5]" table:style-name="ce13">
            <text:p>€ 1.719,00</text:p>
          </table:table-cell>
          <table:table-cell office:value-type="currency" office:value="248.8" table:formula="of:=300.1-[.E5]" table:style-name="ce13">
            <text:p>€ 248,80</text:p>
          </table:table-cell>
          <table:table-cell office:value-type="currency" office:value="3122.1400000000003" table:formula="of:=SUM([.C13:.E13])" table:style-name="ce14">
            <text:p>€ 3.122,14</text:p>
          </table:table-cell>
          <table:table-cell table:number-columns-repeated="16378"/>
        </table:table-row>
        <table:table-row table:style-name="ro2">
          <table:table-cell office:value-type="string" table:style-name="ce15">
            <text:p>Vito MONTANARO</text:p>
          </table:table-cell>
          <table:table-cell office:value-type="string" table:style-name="ce16">
            <text:p>CONSIGLIERE</text:p>
          </table:table-cell>
          <table:table-cell office:value-type="currency" office:value="5552.3499999999995" table:formula="of:=10590.05-[.C6]" table:style-name="ce17">
            <text:p>€ 5.552,35</text:p>
          </table:table-cell>
          <table:table-cell office:value-type="currency" office:value="2370.1999999999998" table:formula="of:=3340.2-[.D6]" table:style-name="ce17">
            <text:p>€ 2.370,20</text:p>
          </table:table-cell>
          <table:table-cell office:value-type="currency" office:value="338.90000000000003" table:formula="of:=375.35-[.E6]" table:style-name="ce17">
            <text:p>€ 338,90</text:p>
          </table:table-cell>
          <table:table-cell office:value-type="currency" office:value="8261.4499999999989" table:formula="of:=SUM([.C14:.E14])" table:style-name="ce18">
            <text:p>€ 8.261,45</text:p>
          </table:table-cell>
          <table:table-cell table:number-columns-repeated="16378"/>
        </table:table-row>
        <table:table-row table:style-name="ro2">
          <table:table-cell office:value-type="string" table:style-name="ce22">
            <text:p>Emanuele MONTI</text:p>
          </table:table-cell>
          <table:table-cell office:value-type="string" table:style-name="ce19">
            <text:p>CONSIGLIERE</text:p>
          </table:table-cell>
          <table:table-cell office:value-type="currency" office:value="1741.9299999999998" table:formula="of:=3407.93-[.C7]" table:style-name="ce13">
            <text:p>€ 1.741,93</text:p>
          </table:table-cell>
          <table:table-cell office:value-type="currency" office:value="1492.5" table:formula="of:=3602.5-[.D7]" table:style-name="ce13">
            <text:p>€ 1.492,50</text:p>
          </table:table-cell>
          <table:table-cell office:value-type="currency" office:value="187.7" table:formula="of:=328.02-[.E7]" table:style-name="ce13">
            <text:p>€ 187,70</text:p>
          </table:table-cell>
          <table:table-cell office:value-type="currency" office:value="3422.1299999999997" table:formula="of:=SUM([.C15:.E15])" table:style-name="ce14">
            <text:p>€ 3.422,13</text:p>
          </table:table-cell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1">
          <table:table-cell office:value-type="string" table:style-name="ce3">
            <text:p>Periodo di rifermento 01/01/2026 - 30/06/2026</text:p>
          </table:table-cell>
          <table:table-cell table:style-name="ce4"/>
          <table:table-cell table:style-name="ce5"/>
          <table:table-cell table:number-columns-repeated="3" table:style-name="ce6"/>
          <table:table-cell table:number-columns-repeated="16378" table:style-name="ce1"/>
        </table:table-row>
        <table:table-row table:style-name="ro2">
          <table:table-cell table:style-name="ce7"/>
          <table:table-cell office:value-type="string" table:style-name="ce8">
            <text:p>CARICA</text:p>
          </table:table-cell>
          <table:table-cell office:value-type="string" table:style-name="ce9">
            <text:p>TRASPORTO</text:p>
          </table:table-cell>
          <table:table-cell office:value-type="string" table:style-name="ce9">
            <text:p>ALLOGGIO</text:p>
          </table:table-cell>
          <table:table-cell office:value-type="string" table:style-name="ce9">
            <text:p>VITTO</text:p>
          </table:table-cell>
          <table:table-cell office:value-type="string" table:style-name="ce10">
            <text:p>TOTALE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11">
            <text:p>Robert G.NISTICO'</text:p>
          </table:table-cell>
          <table:table-cell office:value-type="string" table:style-name="ce12">
            <text:p>PRESIDENTE</text:p>
          </table:table-cell>
          <table:table-cell office:value-type="currency" office:value="5144.29" table:formula="of:=117.32+98.39+16.22+7.57+4512.29+249+143.5" table:style-name="ce13">
            <text:p>€ 5.144,29</text:p>
          </table:table-cell>
          <table:table-cell office:value-type="currency" office:value="3116.49" table:formula="of:=273.5+6.49+226.5+2610" table:style-name="ce13">
            <text:p>€ 3.116,49</text:p>
          </table:table-cell>
          <table:table-cell office:value-type="currency" office:value="879.77" table:formula="of:=10.59+13.94+4.43+48.4+42.48+20.81+116.73+120.74+47.5+40.75+9.9+28+61+50+24.5+25+21+27+65+35+27+40" table:style-name="ce13">
            <text:p>€ 879,77</text:p>
          </table:table-cell>
          <table:table-cell office:value-type="currency" office:value="9140.5499999999993" table:formula="of:=SUM([.C19:.E19])" table:style-name="ce14">
            <text:p>€ 9.140,55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15">
            <text:p>Francesco FERA</text:p>
          </table:table-cell>
          <table:table-cell office:value-type="string" table:style-name="ce16">
            <text:p>CONSIGLIERE</text:p>
          </table:table-cell>
          <table:table-cell office:value-type="currency" office:value="3762.99" table:formula="of:=2786.42+558.41+209.08+69.99+87.4+51.69" table:style-name="ce17">
            <text:p>€ 3.762,99</text:p>
          </table:table-cell>
          <table:table-cell office:value-type="currency" office:value="1091.5" table:formula="of:=622+190+6+273.5" table:style-name="ce17">
            <text:p>€ 1.091,50</text:p>
          </table:table-cell>
          <table:table-cell office:value-type="currency" office:value="192" table:formula="of:=79+25+45+31+12" table:style-name="ce17">
            <text:p>€ 192,00</text:p>
          </table:table-cell>
          <table:table-cell office:value-type="currency" office:value="5046.49" table:formula="of:=SUM([.C20:.E20])" table:style-name="ce18">
            <text:p>€ 5.046,49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22">
            <text:p>Angelo GRATAROLA</text:p>
          </table:table-cell>
          <table:table-cell office:value-type="string" table:style-name="ce12">
            <text:p>CONSIGLIERE</text:p>
          </table:table-cell>
          <table:table-cell office:value-type="currency" office:value="1009.2899999999998" table:formula="of:=311.5+95.4+79.7+370.59+62.3+2.9+2.9+84" table:style-name="ce13">
            <text:p>€ 1.009,29</text:p>
          </table:table-cell>
          <table:table-cell office:value-type="currency" office:value="1085.5" table:formula="of:=424+380+8+273.5" table:style-name="ce13">
            <text:p>€ 1.085,50</text:p>
          </table:table-cell>
          <table:table-cell office:value-type="currency" office:value="346.29" table:formula="of:=64.79+51.3+57+75+22.2+31+45" table:style-name="ce13">
            <text:p>€ 346,29</text:p>
          </table:table-cell>
          <table:table-cell office:value-type="currency" office:value="2441.08" table:formula="of:=SUM([.C21:.E21])" table:style-name="ce14">
            <text:p>€ 2.441,08</text:p>
          </table:table-cell>
          <table:table-cell table:style-name="ce1"/>
          <table:table-cell table:style-name="ce2"/>
          <table:table-cell table:number-columns-repeated="16376" table:style-name="ce1"/>
        </table:table-row>
        <table:table-row table:style-name="ro2">
          <table:table-cell office:value-type="string" table:style-name="ce15">
            <text:p>Vito MONTANARO</text:p>
          </table:table-cell>
          <table:table-cell office:value-type="string" table:style-name="ce16">
            <text:p>CONSIGLIERE</text:p>
          </table:table-cell>
          <table:table-cell office:value-type="currency" office:value="3514.5499999999997" table:formula="of:=2446+588.41+480.14" table:style-name="ce17">
            <text:p>€ 3.514,55</text:p>
          </table:table-cell>
          <table:table-cell office:value-type="currency" office:value="933.5" table:formula="of:=470+190+273.5" table:style-name="ce17">
            <text:p>€ 933,50</text:p>
          </table:table-cell>
          <table:table-cell office:value-type="currency" office:value="38.5" table:formula="of:=38.5" table:style-name="ce17">
            <text:p>€ 38,50</text:p>
          </table:table-cell>
          <table:table-cell office:value-type="currency" office:value="4486.5499999999993" table:formula="of:=SUM([.C22:.E22])" table:style-name="ce18">
            <text:p>€ 4.486,55</text:p>
          </table:table-cell>
          <table:table-cell table:number-columns-repeated="2" table:style-name="ce1"/>
          <table:table-cell table:style-name="ce2"/>
          <table:table-cell table:number-columns-repeated="16375"/>
        </table:table-row>
        <table:table-row table:style-name="ro2">
          <table:table-cell office:value-type="string" table:style-name="ce22">
            <text:p>Emanuele MONTI</text:p>
          </table:table-cell>
          <table:table-cell office:value-type="string" table:style-name="ce19">
            <text:p>CONSIGLIERE</text:p>
          </table:table-cell>
          <table:table-cell office:value-type="currency" office:value="3132.21" table:formula="of:=550.06+375.46+370.59+190.45+7.57+14.05+34.86+142.48+1446.69" table:style-name="ce20">
            <text:p>€ 3.132,21</text:p>
          </table:table-cell>
          <table:table-cell office:value-type="currency" office:value="668" table:formula="of:=140+528" table:style-name="ce20">
            <text:p>€ 668,00</text:p>
          </table:table-cell>
          <table:table-cell office:value-type="currency" office:value="401.80999999999995" table:formula="of:=45+22.2+40+31+67.02+62.44+48.4+34.07+35.15+16.53" table:style-name="ce20">
            <text:p>€ 401,81</text:p>
          </table:table-cell>
          <table:table-cell office:value-type="currency" office:value="4202.0200000000004" table:formula="of:=SUM([.C23:.E23])" table:style-name="ce21">
            <text:p>€ 4.202,02</text:p>
          </table:table-cell>
          <table:table-cell table:number-columns-repeated="16378" table:style-name="ce1"/>
        </table:table-row>
        <table:table-row table:number-rows-repeated="1048553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</office:font-face-decls>
  <office:styles>
    <number:number-style style:name="N0">
      <number:number number:min-integer-digits="1"/>
    </number:number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6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Antonini Alessandra</meta:initial-creator>
    <dc:creator>La Rosa Claudio</dc:creator>
    <meta:creation-date>2026-05-25T10:29:15Z</meta:creation-date>
    <dc:date>2026-07-15T06:32:45Z</dc:date>
  </office:meta>
</office:document-meta>
</file>